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d1be13bd1d73ecbefdf48061e34e1f95.png"/>
  <manifest:file-entry manifest:media-type="image/png" manifest:full-path="Pictures/12680cf5fb3e9ce8919193d13be5739f.png"/>
  <manifest:file-entry manifest:media-type="image/png" manifest:full-path="Pictures/b58234743c24e1bb10838daddbcf02c3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tool:sync"/><text:bookmark-start text:name="__RefHeading___tool_syncintegration_complete_de_donnees_par_fichiers_csv_1"/><text:bookmark-start text:name="tool_syncintegration_complete_de_donnees_par_fichiers_csv"/>Tool Sync : Intégration complète de données par fichiers CSV<text:bookmark-end text:name="__RefHeading___tool_syncintegration_complete_de_donnees_par_fichiers_csv_1"/><text:bookmark-end text:name="tool_syncintegration_complete_de_donnees_par_fichiers_csv"/></text:h>
      <text:p text:style-name="Text_20_body">
<draw:frame draw:style-name="mediaright" draw:name="1" text:anchor-type="paragraph" draw:z-index="1" svg:width="5.2916666666667cm" style:rel-width="100%" svg:height="5.2916666666667cm" style:rel-height="scale"><draw:image xlink:href="Pictures/d1be13bd1d73ecbefdf48061e34e1f95.png" xlink:type="simple" xlink:show="embed" xlink:actuate="onLoad"/></draw:frame>
</text:p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Le composant Tool Sync est une alternative unifiée des différents besoins d'alimentation en donnée d'une plate-forme Moodle à partir de fichiers plats CSV (Excel par exemple). Il<text:span text:style-name="Strong_20_Emphasis"> complète et améliore les mécanismes</text:span> de gestion des outils standard de Moodle en les rassemblant dans un outil unique et en unifiant les process de traitement d'alimentation. 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tool:sync:installation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tool:sync:userguide" text:style-name="Internet_20_link" text:visited-style-name="Visited_20_Internet_20_Link">Guide utilisateur</text:a></text:p>
        </text:list-item>
        <text:list-item>
          <text:p text:style-name="List_20_1_Content"> <text:a xlink:type="simple" xlink:href="https://docs.activeprolearn.com/doku.php?id=tool:sync:integration" text:style-name="Internet_20_link" text:visited-style-name="Visited_20_Internet_20_Link">Guide Intégrateur</text:a></text:p>
        </text:list-item>
        <text:list-item>
          <text:p text:style-name="List_20_1_Content_Last"> <text:a xlink:type="simple" xlink:href="https://docs.activeprolearn.com/doku.php?id=tool:sync:technique" text:style-name="Internet_20_link" text:visited-style-name="Visited_20_Internet_20_Link">Guide technique</text:a> <draw:frame draw:style-name="media" draw:name="2" text:anchor-type="as-char" draw:z-index="2" svg:width="0.42333333333333cm" svg:height="0.42333333333333cm"><draw:image xlink:href="Pictures/12680cf5fb3e9ce8919193d13be5739f.png" xlink:type="simple" xlink:show="embed" xlink:actuate="onLoad"/></draw:frame> Tâches programmées à compléter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p text:style-name="Text_20_body">Ce plugin unifie l'ensemble des opérations de traitement massif par fichier CSV dans un schéma de traitement systématique :</text:p>
      <text:list text:style-name="List_20_1" text:continue-numbering="false">
        <text:list-item>
          <text:p text:style-name="List_20_1_Content_First"> Stockage temporaire des fichiers de commande</text:p>
        </text:list-item>
        <text:list-item>
          <text:p text:style-name="List_20_1_Content"> Exécution manuelle d'un fichier de commande présélectionné</text:p>
        </text:list-item>
        <text:list-item>
          <text:p text:style-name="List_20_1_Content"> Exécution systématique (cron) du fichier de commande présélectionné (sauf cas particuliers)</text:p>
        </text:list-item>
        <text:list-item>
          <text:p text:style-name="List_20_1_Content"> Archivage des fichiers de commande traités</text:p>
        </text:list-item>
        <text:list-item>
          <text:p text:style-name="List_20_1_Content"> Génération d'un fichier de reprise</text:p>
        </text:list-item>
        <text:list-item>
          <text:p text:style-name="List_20_1_Content_Last"> Génération et archivage d'un fichier rapport détaillé</text:p>
        </text:list-item>
      </text:list>
      <text:p text:style-name="Text_20_body"><text:span text:style-name="Strong_20_Emphasis">Le processus est appliqué aux unités de données clef de Moodle que sont :</text:span></text:p>
      <text:list text:style-name="List_20_1" text:continue-numbering="false">
        <text:list-item>
          <text:p text:style-name="List_20_1_Content_First"> Les cours et (catégories)</text:p>
        </text:list-item>
        <text:list-item>
          <text:p text:style-name="List_20_1_Content"> Les comptes utilisateur et leurs avatars</text:p>
        </text:list-item>
        <text:list-item>
          <text:p text:style-name="List_20_1_Content"> Les assignations de rôles et les inscriptions</text:p>
        </text:list-item>
        <text:list-item>
          <text:p text:style-name="List_20_1_Content_Last"> Les cohortes</text:p>
        </text:list-item>
      </text:list>
      <text:h text:style-name="Heading_20_3" text:outline-level="3"><text:bookmark-start text:name="__RefHeading___fonctions_sur_les_cours_5"/><text:bookmark-start text:name="fonctions_sur_les_cours"/>Fonctions sur les cours :<text:bookmark-end text:name="__RefHeading___fonctions_sur_les_cours_5"/><text:bookmark-end text:name="fonctions_sur_les_cours"/></text:h>
      <text:list text:style-name="List_20_1" text:continue-numbering="false">
        <text:list-item>
          <text:p text:style-name="List_20_1_Content_First"> Suppression massive de cours (via un fichier liste d'ID)</text:p>
        </text:list-item>
        <text:list-item>
          <text:p text:style-name="List_20_1_Content"> Réinitialisation massive de cours (via fichier de commande CSV)</text:p>
        </text:list-item>
        <text:list-item>
          <text:p text:style-name="List_20_1_Content"> Création massive de cours (basés sur templates) et des catégories</text:p>
        </text:list-item>
        <text:list-item>
          <text:p text:style-name="List_20_1_Content"> Test massif d'existence d'identifiants de cours</text:p>
        </text:list-item>
        <text:list-item>
          <text:p text:style-name="List_20_1_Content_Last"> Association des liens métacours</text:p>
        </text:list-item>
      </text:list>
      <text:h text:style-name="Heading_20_3" text:outline-level="3"><text:bookmark-start text:name="__RefHeading___fonctions_sur_les_comptes_utilisateur_6"/><text:bookmark-start text:name="fonctions_sur_les_comptes_utilisateur"/>Fonctions sur les comptes utilisateur :<text:bookmark-end text:name="__RefHeading___fonctions_sur_les_comptes_utilisateur_6"/><text:bookmark-end text:name="fonctions_sur_les_comptes_utilisateur"/></text:h>
      <text:list text:style-name="List_20_1" text:continue-numbering="false">
        <text:list-item>
          <text:p text:style-name="List_20_1_Content_First"> Création/Suppression/Résurrection de comptes</text:p>
        </text:list-item>
        <text:list-item>
          <text:p text:style-name="List_20_1_Content_Last"> Synchronisation des fichiers avatars</text:p>
        </text:list-item>
      </text:list>
      <text:h text:style-name="Heading_20_3" text:outline-level="3"><text:bookmark-start text:name="__RefHeading___fonctions_sur_les_inscriptions_7"/><text:bookmark-start text:name="fonctions_sur_les_inscriptions"/>Fonctions sur les inscriptions :<text:bookmark-end text:name="__RefHeading___fonctions_sur_les_inscriptions_7"/><text:bookmark-end text:name="fonctions_sur_les_inscriptions"/></text:h>
      <text:list text:style-name="List_20_1" text:continue-numbering="false">
        <text:list-item>
          <text:p text:style-name="List_20_1_Content_First"> Ajout de rôles</text:p>
        </text:list-item>
        <text:list-item>
          <text:p text:style-name="List_20_1_Content"> Suppression de rôles</text:p>
        </text:list-item>
        <text:list-item>
          <text:p text:style-name="List_20_1_Content"> Création de groupes de cours</text:p>
        </text:list-item>
        <text:list-item>
          <text:p text:style-name="List_20_1_Content"> Assignation à un groupe de cours</text:p>
        </text:list-item>
        <text:list-item>
          <text:p text:style-name="List_20_1_Content"> Suppression d'un groupe de cours</text:p>
        </text:list-item>
        <text:list-item>
          <text:p text:style-name="List_20_1_Content"> Changement d'un groupe de cours (réassignation exclusive)</text:p>
        </text:list-item>
        <text:list-item>
          <text:p text:style-name="List_20_1_Content_Last"> Date début et fin d'inscription au cours</text:p>
        </text:list-item>
      </text:list>
      <text:h text:style-name="Heading_20_3" text:outline-level="3"><text:bookmark-start text:name="__RefHeading___fonctions_sur_les_cohortes_8"/><text:bookmark-start text:name="fonctions_sur_les_cohortes"/>Fonctions sur les cohortes :<text:bookmark-end text:name="__RefHeading___fonctions_sur_les_cohortes_8"/><text:bookmark-end text:name="fonctions_sur_les_cohortes"/></text:h>
      <text:list text:style-name="List_20_1" text:continue-numbering="false">
        <text:list-item>
          <text:p text:style-name="List_20_1_Content_First"> Création suppression de cohortes </text:p>
        </text:list-item>
        <text:list-item>
          <text:p text:style-name="List_20_1_Content_Last"> Association des cohortes aux cours </text:p>
        </text:list-item>
      </text:list>
      <text:h text:style-name="Heading_20_3" text:outline-level="3"><text:bookmark-start text:name="__RefHeading___mecanismes_generiques_9"/><text:bookmark-start text:name="mecanismes_generiques"/>Mécanismes génériques<text:bookmark-end text:name="__RefHeading___mecanismes_generiques_9"/><text:bookmark-end text:name="mecanismes_generiques"/></text:h>
      <text:p text:style-name="Text_20_body">Les mécanismes génériques sont applicables en général quel que soit le type de fichier (à quelques exceptions près.</text:p>
      <text:list text:style-name="List_20_1" text:continue-numbering="false">
        <text:list-item>
          <text:p text:style-name="List_20_1_Content_First"> Programmation de la tâche d'exécution automatique</text:p>
        </text:list-item>
        <text:list-item>
          <text:p text:style-name="List_20_1_Content"> Génération d'un fichier “tryback” des erreurs de traitement</text:p>
        </text:list-item>
        <text:list-item>
          <text:p text:style-name="List_20_1_Content"> Archivage des fichiers traités</text:p>
        </text:list-item>
        <text:list-item>
          <text:p text:style-name="List_20_1_Content_Last"> Stockage des rapports d'exécution</text:p>
        </text:list-item>
      </text:list>
      <text:h text:style-name="Heading_20_3" text:outline-level="3"><text:bookmark-start text:name="__RefHeading___formats_des_fichiers_d_import_10"/><text:bookmark-start text:name="formats_des_fichiers_d_import"/>Formats des fichiers d'import<text:bookmark-end text:name="__RefHeading___formats_des_fichiers_d_import_10"/><text:bookmark-end text:name="formats_des_fichiers_d_import"/></text:h>
      <text:h text:style-name="Heading_20_4" text:outline-level="4"><text:bookmark-start text:name="__RefHeading___operations_sur_les_cours_11"/><text:bookmark-start text:name="operations_sur_les_cours"/>Opérations sur les cours<text:bookmark-end text:name="__RefHeading___operations_sur_les_cours_11"/><text:bookmark-end text:name="operations_sur_les_cours"/></text:h>
      <text:list text:style-name="List_20_1" text:continue-numbering="false">
        <text:list-item>
          <text:p text:style-name="List_20_1_Content_First"> <text:a xlink:type="simple" xlink:href="https://docs.activeprolearn.com/doku.php?id=tool:sync:files:coursecreate" text:style-name="Internet_20_link" text:visited-style-name="Visited_20_Internet_20_Link">Fichier de création massive de cours</text:a></text:p>
        </text:list-item>
        <text:list-item>
          <text:p text:style-name="List_20_1_Content"> <text:a xlink:type="simple" xlink:href="https://docs.activeprolearn.com/doku.php?id=tool:sync:files:coursedelete" text:style-name="Internet_20_link" text:visited-style-name="Visited_20_Internet_20_Link">Fichier de suppression massive de cours</text:a></text:p>
        </text:list-item>
        <text:list-item>
          <text:p text:style-name="List_20_1_Content"> <text:a xlink:type="simple" xlink:href="https://docs.activeprolearn.com/doku.php?id=tool:sync:files:coursecheck" text:style-name="Internet_20_link" text:visited-style-name="Visited_20_Internet_20_Link">Fichier de test d'existence de cours</text:a></text:p>
        </text:list-item>
        <text:list-item>
          <text:p text:style-name="List_20_1_Content"> <text:a xlink:type="simple" xlink:href="https://docs.activeprolearn.com/doku.php?id=tool:sync:files:coursereset" text:style-name="Internet_20_link" text:visited-style-name="Visited_20_Internet_20_Link">Fichier de réinitialisation massive de cours</text:a></text:p>
        </text:list-item>
        <text:list-item>
          <text:p text:style-name="List_20_1_Content_Last"> <text:a xlink:type="simple" xlink:href="https://docs.activeprolearn.com/doku.php?id=tool:sync:files:coursemetas" text:style-name="Internet_20_link" text:visited-style-name="Visited_20_Internet_20_Link">Fichier de liaison des métacours</text:a></text:p>
        </text:list-item>
      </text:list>
      <text:h text:style-name="Heading_20_4" text:outline-level="4"><text:bookmark-start text:name="__RefHeading___operations_sur_les_utilisateurs_12"/><text:bookmark-start text:name="operations_sur_les_utilisateurs"/>Opérations sur les utilisateurs<text:bookmark-end text:name="__RefHeading___operations_sur_les_utilisateurs_12"/><text:bookmark-end text:name="operations_sur_les_utilisateur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tool:sync:files:users" text:style-name="Internet_20_link" text:visited-style-name="Visited_20_Internet_20_Link">Fichier CSV de création/mise à jour d'utilisateurs</text:a></text:p>
        </text:list-item>
      </text:list>
      <text:h text:style-name="Heading_20_4" text:outline-level="4"><text:bookmark-start text:name="__RefHeading___operations_sur_les_inscriptions_13"/><text:bookmark-start text:name="operations_sur_les_inscriptions"/>Opérations sur les inscriptions<text:bookmark-end text:name="__RefHeading___operations_sur_les_inscriptions_13"/><text:bookmark-end text:name="operations_sur_les_inscription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tool:sync:files:enrols" text:style-name="Internet_20_link" text:visited-style-name="Visited_20_Internet_20_Link">Fichier CSV de mise à jour des inscriptions</text:a></text:p>
        </text:list-item>
      </text:list>
      <text:h text:style-name="Heading_20_4" text:outline-level="4"><text:bookmark-start text:name="__RefHeading___operations_sur_les_avatars_d_utilisateurs_14"/><text:bookmark-start text:name="operations_sur_les_avatars_d_utilisateurs"/>Opérations sur les avatars d'utilisateurs<text:bookmark-end text:name="__RefHeading___operations_sur_les_avatars_d_utilisateurs_14"/><text:bookmark-end text:name="operations_sur_les_avatars_d_utilisateur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tool:sync:files:userpictures" text:style-name="Internet_20_link" text:visited-style-name="Visited_20_Internet_20_Link">Mise à jour d'avatars d'utilisateurs</text:a></text:p>
        </text:list-item>
      </text:list>
      <text:h text:style-name="Heading_20_4" text:outline-level="4"><text:bookmark-start text:name="__RefHeading___operations_sur_les_cohortes_15"/><text:bookmark-start text:name="operations_sur_les_cohortes"/>Opérations sur les cohortes<text:bookmark-end text:name="__RefHeading___operations_sur_les_cohortes_15"/><text:bookmark-end text:name="operations_sur_les_cohortes"/></text:h>
      <text:list text:style-name="List_20_1" text:continue-numbering="false">
        <text:list-item>
          <text:p text:style-name="List_20_1_Content_First"> <text:a xlink:type="simple" xlink:href="https://docs.activeprolearn.com/doku.php?id=tool:sync:files:cohorts" text:style-name="Internet_20_link" text:visited-style-name="Visited_20_Internet_20_Link">Fichier CSV de définition/alimentation des cohortes</text:a></text:p>
        </text:list-item>
        <text:list-item>
          <text:p text:style-name="List_20_1_Content_Last"> <text:a xlink:type="simple" xlink:href="https://docs.activeprolearn.com/doku.php?id=tool:sync:files:cohortbindings" text:style-name="Internet_20_link" text:visited-style-name="Visited_20_Internet_20_Link">Fichier d'association des cohortes aux cours</text:a></text:p>
        </text:list-item>
      </text:list>
      <text:h text:style-name="Heading_20_4" text:outline-level="4"><text:bookmark-start text:name="__RefHeading___operations_sur_les_groupes_de_cours_16"/><text:bookmark-start text:name="operations_sur_les_groupes_de_cours"/>Opérations sur les groupes de cours<text:bookmark-end text:name="__RefHeading___operations_sur_les_groupes_de_cours_16"/><text:bookmark-end text:name="operations_sur_les_groupes_de_cour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tool:sync:files:groups" text:style-name="Internet_20_link" text:visited-style-name="Visited_20_Internet_20_Link">Fichier CSV de mise à jour des groupes</text:a></text:p>
        </text:list-item>
      </text:list>
      <text:h text:style-name="Heading_20_3" text:outline-level="3"><text:bookmark-start text:name="__RefHeading___fiche_technique_17"/><text:bookmark-start text:name="fiche_technique"/>Fiche technique<text:bookmark-end text:name="__RefHeading___fiche_technique_17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Outil d'administration</text:p>
        </text:list-item>
        <text:list-item>
          <text:p text:style-name="List_20_1_Content"> <text:span text:style-name="Strong_20_Emphasis">Nom :</text:span> Tool Sync (Synchronisation des cours et utilisateurs par fichiers CSV)</text:p>
        </text:list-item>
        <text:list-item>
          <text:p text:style-name="List_20_1_Content"> <text:span text:style-name="Strong_20_Emphasis">Nom technique :</text:span> tool_sync</text:p>
        </text:list-item>
        <text:list-item>
          <text:p text:style-name="List_20_1_Content"> <text:span text:style-name="Strong_20_Emphasis">Emplacement :</text:span> admin/tool/sync</text:p>
        </text:list-item>
        <text:list-item>
          <text:p text:style-name="List_20_1_Content"> <text:span text:style-name="Strong_20_Emphasis">Versions :</text:span> <draw:frame draw:style-name="media" draw:name="3" text:anchor-type="as-char" draw:z-index="3" svg:width="1.8785416666667cm" svg:height="0.74083333333333cm"><draw:image xlink:href="Pictures/b58234743c24e1bb10838daddbcf02c3.png" xlink:type="simple" xlink:show="embed" xlink:actuate="onLoad"/></draw:frame> à <draw:frame draw:style-name="media" draw:name="4" text:anchor-type="as-char" draw:z-index="4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Anciennes versions :</text:span> 2.4 à 2.9</text:p>
        </text:list-item>
        <text:list-item>
          <text:p text:style-name="List_20_1_Content"> <text:span text:style-name="Strong_20_Emphasis">Distribution :</text:span>  <text:span text:style-name="Strong_20_Emphasis">PRO</text:span> </text:p>
        </text:list-item>
        <text:list-item>
          <text:p text:style-name="List_20_1_Content_Last"> <text:span text:style-name="Strong_20_Emphasis">Disponibilité :</text:span> Stable.</text:p>
        </text:list-item>
      </text:list>
      <text:p text:style-name="Text_20_body">—————</text:p>
      <text:h text:style-name="Heading_20_3" text:outline-level="3"><text:bookmark-start text:name="__RefHeading___credits_18"/><text:bookmark-start text:name="credits"/>Crédits<text:bookmark-end text:name="__RefHeading___credits_18"/><text:bookmark-end text:name="credits"/></text:h>
      <text:list text:style-name="List_20_1" text:continue-numbering="false">
        <text:list-item>
          <text:p text:style-name="List_20_1_Content_First"> Valéry Frémaux - Développement, conception, documentation</text:p>
        </text:list-item>
        <text:list-item>
          <text:p text:style-name="List_20_1_Content_Last"> Florence labord - Documentation, illustrations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tour à l'index des plugins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2::25:48</meta:creation-date>
    <dc:creator>Generated</dc:creator>
    <dc:date>2026-08-18T22::25:48</dc:date>
    <dc:language>en-US</dc:language>
    <meta:editing-cycles>1</meta:editing-cycles>
    <meta:editing-duration>PT0S</meta:editing-duration>
    <dc:title>tool:sync</dc:title>
  </office:meta>
</office:document-meta>
</file>