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a1f6fbbec13d6f71b3f01c9e86fa99b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tool:sync:postprocessing"/><text:bookmark-start text:name="__RefHeading___tool_syncpost_traitements_1"/><text:bookmark-start text:name="tool_syncpost_traitements"/>Tool Sync : Post traitements<text:bookmark-end text:name="__RefHeading___tool_syncpost_traitements_1"/><text:bookmark-end text:name="tool_syncpost_traitements"/></text:h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Les post traitements sont des actions qui sont exécutées une fois la commande de synchronisation achevée.</text:p>
      <text:p text:style-name="Text_20_body"><draw:frame draw:style-name="mediacenter" draw:name="1" text:anchor-type="paragraph" draw:z-index="1" svg:width="14.552083333333cm" svg:height="9.1765003109453cm"><draw:image xlink:href="Pictures/a1f6fbbec13d6f71b3f01c9e86fa99b4.png" xlink:type="simple" xlink:show="embed" xlink:actuate="onLoad"/></draw:frame></text:p>
      <text:h text:style-name="Heading_20_3" text:outline-level="3"><text:bookmark-start text:name="__RefHeading___details_3"/><text:bookmark-start text:name="details"/>Détails<text:bookmark-end text:name="__RefHeading___details_3"/><text:bookmark-end text:name="details"/></text:h>
      <text:h text:style-name="Heading_20_4" text:outline-level="4"><text:bookmark-start text:name="__RefHeading___nettoyage_des_groupes_4"/><text:bookmark-start text:name="nettoyage_des_groupes"/>Nettoyage des groupes<text:bookmark-end text:name="__RefHeading___nettoyage_des_groupes_4"/><text:bookmark-end text:name="nettoyage_des_groupes"/></text:h>
      <text:p text:style-name="Text_20_body">Ce traitement concerne toutes les commandes qui agissent sur les inscriptions. Si elle est activée, les groupes des cours traités qui n'ont plus d'inscrits seront supprimés.</text:p>
      <text:h text:style-name="Heading_20_4" text:outline-level="4"><text:bookmark-start text:name="__RefHeading___sauvegarder_le_rapports_5"/><text:bookmark-start text:name="sauvegarder_le_rapports"/>Sauvegarder le rapports<text:bookmark-end text:name="__RefHeading___sauvegarder_le_rapports_5"/><text:bookmark-end text:name="sauvegarder_le_rapports"/></text:h>
      <text:p text:style-name="Text_20_body">si cette option est activée, alors les rapports (similaires à ceux produits à l'écran par une exécution interactive) seront archivés dans un dossier d'archive <text:span text:style-name="Source_20_Text">reports</text:span> du gestionnaire de fichiers de commande.</text:p>
      <text:h text:style-name="Heading_20_4" text:outline-level="4"><text:bookmark-start text:name="__RefHeading___archivage_des_fichiers_de_commande_6"/><text:bookmark-start text:name="archivage_des_fichiers_de_commande"/>Archivage des fichiers de commande<text:bookmark-end text:name="__RefHeading___archivage_des_fichiers_de_commande_6"/><text:bookmark-end text:name="archivage_des_fichiers_de_commande"/></text:h>
      <text:p text:style-name="Text_20_body">si vous activez cette option, alors tout fichier de commande traité sera archivé dans le répertoire <text:span text:style-name="Source_20_Text">archives</text:span> du gestionnaire de fichiers de commande. Le nom d'archive est le nom du fichier retraité et horodaté. Vous pouvez ainsi récupérer des anciens fichiers de commande exécités dans le passé.</text:p>
      <text:h text:style-name="Heading_20_4" text:outline-level="4"><text:bookmark-start text:name="__RefHeading___fichier_de_reprise_7"/><text:bookmark-start text:name="fichier_de_reprise"/>Fichier de reprise<text:bookmark-end text:name="__RefHeading___fichier_de_reprise_7"/><text:bookmark-end text:name="fichier_de_reprise"/></text:h>
      <text:p text:style-name="Text_20_body">le fichier de reprise est un fichier de structure similaire au fichier de commande dans lequel sont réinscrites toutes les lignes qui sont en échec de traitement. Ceci permet de : </text:p>
      <text:list text:style-name="List_20_1" text:continue-numbering="false">
        <text:list-item>
          <text:p text:style-name="List_20_1_Content_First"> Identifier les problèmes</text:p>
        </text:list-item>
        <text:list-item>
          <text:p text:style-name="List_20_1_Content"> Régler la source des problèmes</text:p>
        </text:list-item>
        <text:list-item>
          <text:p text:style-name="List_20_1_Content_Last"> Exécuter à nouveau les lignes corrigées pour finaliser le traitement.</text:p>
        </text:list-item>
      </text:list>
      <text:h text:style-name="Heading_20_4" text:outline-level="4"><text:bookmark-start text:name="__RefHeading___nettoyage_des_fichiers_de_controle_8"/><text:bookmark-start text:name="nettoyage_des_fichiers_de_controle"/>Nettoyage des fichiers de contrôle<text:bookmark-end text:name="__RefHeading___nettoyage_des_fichiers_de_controle_8"/><text:bookmark-end text:name="nettoyage_des_fichiers_de_controle"/></text:h>
      <text:p text:style-name="Text_20_body">si cette option est activée, alors les fichiers de commande exécutés à partir des positions programmées dans l'interface de paramétrage sont effacés après traitement. Ceci peut être combiné ou non avec un archivage des fichiers de contrôle.</text:p>
      <text:p text:style-name="Horizontal_20_Line"/>
      <text:p text:style-name="Text_20_body">
<text:a xlink:type="simple" xlink:href="https://docs.activeprolearn.com/doku.php?id=tool:sync:userguide" text:style-name="Internet_20_link" text:visited-style-name="Visited_20_Internet_20_Link">Retour à l'index du guide utilisateur</text:a> - <text:a xlink:type="simple" xlink:href="https://docs.activeprolearn.com/doku.php?id=tool:sync" text:style-name="Internet_20_link" text:visited-style-name="Visited_20_Internet_20_Link">Retour à l'index du composant</text:a> - <text:a xlink:type="simple" xlink:href="https://docs.activeprolearn.com/doku.php?id=start" text:style-name="Internet_20_link" text:visited-style-name="Visited_20_Internet_20_Link">Retou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1::42:38</meta:creation-date>
    <dc:creator>Generated</dc:creator>
    <dc:date>2026-08-28T21::42:38</dc:date>
    <dc:language>en-US</dc:language>
    <meta:editing-cycles>1</meta:editing-cycles>
    <meta:editing-duration>PT0S</meta:editing-duration>
    <dc:title>tool:sync:postprocessing</dc:title>
  </office:meta>
</office:document-meta>
</file>