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file-entry manifest:media-type="image/png" manifest:full-path="Pictures/1af8e9aabe970ef2f8bd61e225df5b69.png"/>
  <manifest:file-entry manifest:media-type="image/png" manifest:full-path="Pictures/91039dd2cb57856ce9179e891fc4310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tool:sync:indexscreen"/><text:bookmark-start text:name="__RefHeading___tool_syncsynthese_des_outils_1"/><text:bookmark-start text:name="tool_syncsynthese_des_outils"/>Tool Sync : Synthèse des outils<text:bookmark-end text:name="__RefHeading___tool_syncsynthese_des_outils_1"/><text:bookmark-end text:name="tool_syncsynthese_des_outils"/></text:h>
      <text:h text:style-name="Heading_20_4" text:outline-level="4"><text:bookmark-start text:name="__RefHeading___presentation_2"/><text:bookmark-start text:name="presentation"/>Présentation<text:bookmark-end text:name="__RefHeading___presentation_2"/><text:bookmark-end text:name="presentation"/></text:h>
      <text:p text:style-name="Text_20_body">Le premier écran accessible réunit l'ensemble des outils dans un seul formulaire. Ce formulaire permet :</text:p>
      <text:list text:style-name="List_20_1" text:continue-numbering="false">
        <text:list-item>
          <text:p text:style-name="List_20_1_Content_First"> d'accéder au gestionnaire des fichiers de contrôle</text:p>
        </text:list-item>
        <text:list-item>
          <text:p text:style-name="List_20_1_Content_Last"> de configurer les différents outils</text:p>
        </text:list-item>
      </text:list>
      <text:p text:style-name="Text_20_body">Dépliez chaque portion du formulaire pour accéder aux réglages particuliers d'un outil. 
Pour voir en détail le réglage de chaque outil, revenez à l'index du guide utilisateur pour lire la fiche de votre choix.</text:p>
      <text:p text:style-name="Text_20_body">Pour enregistrer toute modification de vos réglages, cliquez sur <text:span text:style-name="Source_20_Text">enregistrer</text:span></text:p>
      <text:p text:style-name="Text_20_body"><draw:frame draw:style-name="mediacenter" draw:name="1" text:anchor-type="paragraph" draw:z-index="1" svg:width="13.678958333333cm" svg:height="13.255625cm"><draw:image xlink:href="Pictures/1af8e9aabe970ef2f8bd61e225df5b69.png" xlink:type="simple" xlink:show="embed" xlink:actuate="onLoad"/></draw:frame></text:p>
      <text:p text:style-name="Text_20_body">Si l'interface de votre outil est  présenté en section, cliquez sur l'onglet concerné pour accéder aux réglages particuliers d'un outil.
Pour accéder au gestionnaire des fichiers de contrôle, cliquez sur son nom (en regard de la flèche bleue sur l'illustration)</text:p>
      <text:p text:style-name="Text_20_body"><draw:frame draw:style-name="mediacenter" draw:name="2" text:anchor-type="paragraph" draw:z-index="2" svg:width="22.489583333333cm" style:rel-width="100%" svg:height="5.1562904792746cm" style:rel-height="scale"><draw:image xlink:href="Pictures/91039dd2cb57856ce9179e891fc4310e.png" xlink:type="simple" xlink:show="embed" xlink:actuate="onLoad"/></draw:frame></text:p>
      <text:p text:style-name="Horizontal_20_Line"/>
      <text:p text:style-name="Text_20_body">
<text:a xlink:type="simple" xlink:href="https://docs.activeprolearn.com/doku.php?id=tool:sync:userguide" text:style-name="Internet_20_link" text:visited-style-name="Visited_20_Internet_20_Link">Retour à l'index du guide utilisateur</text:a> - <text:a xlink:type="simple" xlink:href="https://docs.activeprolearn.com/doku.php?id=tool:sync" text:style-name="Internet_20_link" text:visited-style-name="Visited_20_Internet_20_Link">Retour à l'index du composant</text:a> - <text:a xlink:type="simple" xlink:href="https://docs.activeprolearn.com/doku.php?id=start" text:style-name="Internet_20_link" text:visited-style-name="Visited_20_Internet_20_Link">Retour au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11::19:04</meta:creation-date>
    <dc:creator>Generated</dc:creator>
    <dc:date>2026-08-31T11::19:04</dc:date>
    <dc:language>en-US</dc:language>
    <meta:editing-cycles>1</meta:editing-cycles>
    <meta:editing-duration>PT0S</meta:editing-duration>
    <dc:title>tool:sync:indexscreen</dc:title>
  </office:meta>
</office:document-meta>
</file>