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63186fec73d09e2cf65146ac9dd15e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enrol"/><text:bookmark-start text:name="__RefHeading___tool_syncoperations_sur_les_inscriptions_1"/><text:bookmark-start text:name="tool_syncoperations_sur_les_inscriptions"/>Tool sync: Opérations sur les inscriptions<text:bookmark-end text:name="__RefHeading___tool_syncoperations_sur_les_inscriptions_1"/><text:bookmark-end text:name="tool_syncoperations_sur_les_inscription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ia cette interface, vous pouvez : </text:p>
      <text:list text:style-name="List_20_1" text:continue-numbering="false">
        <text:list-item>
          <text:p text:style-name="List_20_1_Content_First"> Désigner le fichier standard d'alimentation des inscriptions</text:p>
        </text:list-item>
        <text:list-item>
          <text:p text:style-name="List_20_1_Content"> Choisir l'identifiant de référence des utilisateurs</text:p>
        </text:list-item>
        <text:list-item>
          <text:p text:style-name="List_20_1_Content"> Choisir l'identifiant de référence pour les cours</text:p>
        </text:list-item>
        <text:list-item>
          <text:p text:style-name="List_20_1_Content"> Choisir ou non de notifier les enseignants du cours de l'entrée d'étudiants</text:p>
        </text:list-item>
        <text:list-item>
          <text:p text:style-name="List_20_1_Content_Last"> Demander l'exécution immédiate interactive d'un fichier d'inscriptions</text:p>
        </text:list-item>
      </text:list>
      <text:p text:style-name="Text_20_body"><draw:frame draw:style-name="mediacenter" draw:name="1" text:anchor-type="paragraph" draw:z-index="1" svg:width="22.489583333333cm" style:rel-width="100%" svg:height="13.835214877836cm" style:rel-height="scale"><draw:image xlink:href="Pictures/63186fec73d09e2cf65146ac9dd15e33.png" xlink:type="simple" xlink:show="embed" xlink:actuate="onLoad"/></draw:frame></text:p>
      <text:h text:style-name="Heading_20_3" text:outline-level="3"><text:bookmark-start text:name="__RefHeading___details_3"/><text:bookmark-start text:name="details"/>Détails<text:bookmark-end text:name="__RefHeading___details_3"/><text:bookmark-end text:name="details"/></text:h>
      <text:h text:style-name="Heading_20_4" text:outline-level="4"><text:bookmark-start text:name="__RefHeading___fichier_d_inscription_4"/><text:bookmark-start text:name="fichier_d_inscription"/>Fichier d'inscription<text:bookmark-end text:name="__RefHeading___fichier_d_inscription_4"/><text:bookmark-end text:name="fichier_d_inscription"/></text:h>
      <text:p text:style-name="Text_20_body">Désigner le fichier standard d'import de cohortes : Ce fichier est exécuté automatiquement et régulièrement si vous avez activé la tâche programmée de synchronisation CSV des inscriptions. Si vous optez pour un archivage/suppression des fichiers de commande, La tâche programmée réagira si elle trouve un fichier de ce nom dans le gestionnaire de fichiers de commande. Sinon elle sautera le traitement.</text:p>
      <text:p text:style-name="Text_20_body">Vous pouvez alimenter ce fichier dans le répertoire &lt;moodledata&gt;/sync de l'extérieur. Il sera alors récupéré automatiquement dans le gestionnaire de fichiers de commande et exécuté par la tâche automatique.</text:p>
      <text:p text:style-name="Text_20_body">Ce paramètre doit mentionner le chemin relatif du fichier dans le gestionnaire des fichiers de commandes.</text:p>
      <text:h text:style-name="Heading_20_4" text:outline-level="4"><text:bookmark-start text:name="__RefHeading___identifiant_pour_designer_les_cours_5"/><text:bookmark-start text:name="identifiant_pour_designer_les_cours"/>Identifiant pour désigner les cours<text:bookmark-end text:name="__RefHeading___identifiant_pour_designer_les_cours_5"/><text:bookmark-end text:name="identifiant_pour_designer_les_cours"/></text:h>
      <text:p text:style-name="Text_20_body">La correspondance avec les cours se fera sur ce champ. Votre fichier CSV doit fournir des valeurs confirmes à ce choix. Vous pouvez choisir : </text:p>
      <text:list text:style-name="List_20_1" text:continue-numbering="false">
        <text:list-item>
          <text:p text:style-name="List_20_1_Content_First"> l'id numérique Moodle de la cohorte dans la base de données (déconseillé)</text:p>
        </text:list-item>
        <text:list-item>
          <text:p text:style-name="List_20_1_Content"> Le numéro d'identification externe (IDNumber) du cours</text:p>
        </text:list-item>
        <text:list-item>
          <text:p text:style-name="List_20_1_Content_Last"> Le nom court du cours (shortname)</text:p>
        </text:list-item>
      </text:list>
      <text:p text:style-name="Text_20_body">Note : Le nom court du cours, ou code interne est obligatoire dans Moodle contrairement au numéro d'identification dont il n'est pas garanti que tous les cours en aient une valeur.</text:p>
      <text:h text:style-name="Heading_20_4" text:outline-level="4"><text:bookmark-start text:name="__RefHeading___identifiant_pour_designer_les_utilisateurs_6"/><text:bookmark-start text:name="identifiant_pour_designer_les_utilisateurs"/>Identifiant pour désigner les utilisateurs<text:bookmark-end text:name="__RefHeading___identifiant_pour_designer_les_utilisateurs_6"/><text:bookmark-end text:name="identifiant_pour_designer_les_utilisateurs"/></text:h>
      <text:p text:style-name="Text_20_body">La correspondance d'identité avec les utilisateurs Moodle à inscrire aux cours se fera sur cet attribut. Votre fichier CSV doit donc fournir les valeurs conformes à ce choix. vous avez le choix entre : </text:p>
      <text:list text:style-name="List_20_1" text:continue-numbering="false">
        <text:list-item>
          <text:p text:style-name="List_20_1_Content_First"> L'id numérique Moodle de la base de données (déconseillé)</text:p>
        </text:list-item>
        <text:list-item>
          <text:p text:style-name="List_20_1_Content"> le numéro d'identification externe (IDNumber, conseillé)</text:p>
        </text:list-item>
        <text:list-item>
          <text:p text:style-name="List_20_1_Content"> l'identifiant de connexion (username)</text:p>
        </text:list-item>
        <text:list-item>
          <text:p text:style-name="List_20_1_Content_Last"> l'adresse de courriel utilisée pour le compte (email)</text:p>
        </text:list-item>
      </text:list>
      <text:h text:style-name="Heading_20_4" text:outline-level="4"><text:bookmark-start text:name="__RefHeading___proteger_les_groupes_manuels_de_la_synchronisation_7"/><text:bookmark-start text:name="proteger_les_groupes_manuels_de_la_synchronisation"/>Protéger les groupes manuels de la synchronisation<text:bookmark-end text:name="__RefHeading___proteger_les_groupes_manuels_de_la_synchronisation_7"/><text:bookmark-end text:name="proteger_les_groupes_manuels_de_la_synchronisation"/></text:h>
      <text:p text:style-name="Text_20_body">Si la case à cocher est activée les groupes créés manuellement ne seront pas impactés par la synchronisation.</text:p>
      <text:h text:style-name="Heading_20_4" text:outline-level="4"><text:bookmark-start text:name="__RefHeading___notifier_les_inscriptions_aux_administrateurs_du_cours_8"/><text:bookmark-start text:name="notifier_les_inscriptions_aux_administrateurs_du_cours"/>Notifier les inscriptions aux administrateurs du cours<text:bookmark-end text:name="__RefHeading___notifier_les_inscriptions_aux_administrateurs_du_cours_8"/><text:bookmark-end text:name="notifier_les_inscriptions_aux_administrateurs_du_cours"/></text:h>
      <text:p text:style-name="Text_20_body">En activant cette option, les “enseignants éditeurs” de ce cours recevront une notification de synthèse leur signalant l'arrivée d’étudiants.</text:p>
      <text:h text:style-name="Heading_20_4" text:outline-level="4"><text:bookmark-start text:name="__RefHeading___execution_manuelle_ce_script_a_partir_du_fichier_de_commande_9"/><text:bookmark-start text:name="execution_manuelle_ce_script_a_partir_du_fichier_de_commande"/>Exécution manuelle ce script à partir du fichier de commande<text:bookmark-end text:name="__RefHeading___execution_manuelle_ce_script_a_partir_du_fichier_de_commande_9"/><text:bookmark-end text:name="execution_manuelle_ce_script_a_partir_du_fichier_de_commande"/></text:h>
      <text:p text:style-name="Text_20_body">Par ce bouton vous pouvez en une seule opération charger et exécuter un fichier d'inscriptions, ou alors exécuter interactivement le fichier standard de commande d'inscriptions défini ci-dessus. Le rapport d'exécution est alors directement affiché à l'écran. vous pouvez également ici opter pour une exécution “simulée” des inscriptions.</text:p>
      <text:p text:style-name="Horizontal_20_Line"/>
      <text:p text:style-name="Text_20_body">
<text:a xlink:type="simple" xlink:href="https://docs.activeprolearn.com/doku.php?id=tool:sync:userguide" text:style-name="Internet_20_link" text:visited-style-name="Visited_20_Internet_20_Link">Retour à l'index du guide utilisateur</text:a> - 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26:47</meta:creation-date>
    <dc:creator>Generated</dc:creator>
    <dc:date>2026-08-29T13::26:47</dc:date>
    <dc:language>en-US</dc:language>
    <meta:editing-cycles>1</meta:editing-cycles>
    <meta:editing-duration>PT0S</meta:editing-duration>
    <dc:title>tool:sync:enrol</dc:title>
  </office:meta>
</office:document-meta>
</file>