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91216c4244aab65be010e191e5765f6f.png"/>
  <manifest:file-entry manifest:media-type="image/png" manifest:full-path="Pictures/972ba6424733bddfcb133eab74ed1047.png"/>
  <manifest:file-entry manifest:media-type="image/png" manifest:full-path="Pictures/cb9e5f29cd330c5839bd9688b5f9b3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coursemgt"/><text:bookmark-start text:name="__RefHeading___tool_syncoperations_sur_les_cours_1"/><text:bookmark-start text:name="tool_syncoperations_sur_les_cours"/>Tool Sync : Opérations sur les cours<text:bookmark-end text:name="__RefHeading___tool_syncoperations_sur_les_cours_1"/><text:bookmark-end text:name="tool_syncoperations_sur_les_cou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Via les outils de cet écran vous pouvez : </text:p>
      <text:list text:style-name="List_20_1" text:continue-numbering="false">
        <text:list-item>
          <text:p text:style-name="List_20_1_Content_First"> Définir le fichier standard de création de cours</text:p>
        </text:list-item>
        <text:list-item>
          <text:p text:style-name="List_20_1_Content"> Définir le fichier standard de suppression de cours</text:p>
        </text:list-item>
        <text:list-item>
          <text:p text:style-name="List_20_1_Content"> Choisir l'identifiant de référence pour les cours à supprimer</text:p>
        </text:list-item>
        <text:list-item>
          <text:p text:style-name="List_20_1_Content"> Définir le fichier standard de test d’existence des cours</text:p>
        </text:list-item>
        <text:list-item>
          <text:p text:style-name="List_20_1_Content"> Choisir l'identifiant de référence des cours pour le test d’existence</text:p>
        </text:list-item>
        <text:list-item>
          <text:p text:style-name="List_20_1_Content"> Définir le fichier standard de réinitialisation des cours</text:p>
        </text:list-item>
        <text:list-item>
          <text:p text:style-name="List_20_1_Content"> Choisir l'identifiant de référence pour les cours à réinitialiser</text:p>
        </text:list-item>
        <text:list-item>
          <text:p text:style-name="List_20_1_Content_Last"> Choisir le comportement de la fonction de création lorsque le cours existe.</text:p>
        </text:list-item>
      </text:list>
      <text:p text:style-name="Text_20_body"><draw:frame draw:style-name="mediacenter" draw:name="1" text:anchor-type="paragraph" draw:z-index="1" svg:width="22.489583333333cm" style:rel-width="100%" svg:height="12.477986712362cm" style:rel-height="scale"><draw:image xlink:href="Pictures/91216c4244aab65be010e191e5765f6f.png" xlink:type="simple" xlink:show="embed" xlink:actuate="onLoad"/></draw:frame></text:p>
      <text:h text:style-name="Heading_20_3" text:outline-level="3"><text:bookmark-start text:name="__RefHeading___utilitaires_3"/><text:bookmark-start text:name="utilitaires"/>Utilitaires<text:bookmark-end text:name="__RefHeading___utilitaires_3"/><text:bookmark-end text:name="utilitaires"/></text:h>
      <text:h text:style-name="Heading_20_4" text:outline-level="4"><text:bookmark-start text:name="__RefHeading___introduction_4"/><text:bookmark-start text:name="introduction1"/>Introduction<text:bookmark-end text:name="__RefHeading___introduction_4"/><text:bookmark-end text:name="introduction1"/></text:h>
      <text:p text:style-name="Text_20_body">Cet ensemble d'utilitaires vous permets de : </text:p>
      <text:list text:style-name="Numbering_20_1" text:continue-numbering="false">
        <text:list-item>
          <text:p text:style-name="Numbering_20_1_Content_First"> Créer un fichier de suppression de cours </text:p>
        </text:list-item>
        <text:list-item>
          <text:p text:style-name="Numbering_20_1_Content"> Créer un fichier de réinitialisation de cours </text:p>
        </text:list-item>
        <text:list-item>
          <text:p text:style-name="Numbering_20_1_Content"> Tester l'existence de cours </text:p>
        </text:list-item>
        <text:list-item>
          <text:p text:style-name="Numbering_20_1_Content_Last"> Nettoyer les catégories de cours vides</text:p>
        </text:list-item>
      </text:list>
      <text:h text:style-name="Heading_20_4" text:outline-level="4"><text:bookmark-start text:name="__RefHeading___creer_un_fichier_de_suppression_de_cours_5"/><text:bookmark-start text:name="creer_un_fichier_de_suppression_de_cours"/>Créer un fichier de suppression de cours<text:bookmark-end text:name="__RefHeading___creer_un_fichier_de_suppression_de_cours_5"/><text:bookmark-end text:name="creer_un_fichier_de_suppression_de_cours"/></text:h>
      <text:p text:style-name="Text_20_body">Cet outil peut être utile dans les cas suivants : </text:p>
      <text:list text:style-name="List_20_1" text:continue-numbering="false">
        <text:list-item>
          <text:p text:style-name="List_20_1_Content_First"> Vous avez beaucoup de cours</text:p>
        </text:list-item>
        <text:list-item>
          <text:p text:style-name="List_20_1_Content"> Vous ne disposez pas d'un outil de référence gérant formellement la liste des cours de Moodle</text:p>
        </text:list-item>
        <text:list-item>
          <text:p text:style-name="List_20_1_Content_Last"> Vous ne maintenez pas en permanence un index formel de cours</text:p>
        </text:list-item>
      </text:list>
      <text:p text:style-name="Text_20_body">Cet outil vous permet de générer un fichier de commande de suppression “bien formé” à partir de l'offre de cours qui se trouve dans Moodle lui-même. Vous pourrez effectuer une sélection dans la totalité des cours disponibles et générer automatiquement le fichier de suppression dans le gestionnaire des fichiers de commande.</text:p>
      <text:p text:style-name="Text_20_body">Vous pouvez bien entendu retravailler manuellement ce fichier par la suite, si vous maintenez le format attendu.</text:p>
      <text:h text:style-name="Heading_20_4" text:outline-level="4"><text:bookmark-start text:name="__RefHeading___creer_un_fichier_de_reinitialisation_de_cours_6"/><text:bookmark-start text:name="creer_un_fichier_de_reinitialisation_de_cours"/>Créer un fichier de réinitialisation de cours<text:bookmark-end text:name="__RefHeading___creer_un_fichier_de_reinitialisation_de_cours_6"/><text:bookmark-end text:name="creer_un_fichier_de_reinitialisation_de_cours"/></text:h>
      <text:p text:style-name="Text_20_body">Le format du fichier de réinitialisation de cours est riche en options et sous-commandes de réinitialisation. Il pet ne pas être commode de l'écrire à la main, surtout pour réinitialiser un grand nombre d'unités. </text:p>
      <text:p text:style-name="Text_20_body">Cet outil vous permet de générer une première version du fichier de réinitialisation avec les options “standard” les plus courantes. Ce fichier est généré dans le gestionnaire de fichiers de commandes et peut être affiné par la suite.</text:p>
      <text:h text:style-name="Heading_20_4" text:outline-level="4"><text:bookmark-start text:name="__RefHeading___tester_l_existence_de_cours_7"/><text:bookmark-start text:name="tester_l_existence_de_cours"/>Tester l’existence de cours<text:bookmark-end text:name="__RefHeading___tester_l_existence_de_cours_7"/><text:bookmark-end text:name="tester_l_existence_de_cours"/></text:h>
      <text:p text:style-name="Text_20_body">Si vous maintenez un index externe de cours (dans un ERP ou des indexes externes), il peut être utile pour vous de vous assurer que tous les cours référencés existent bien dans Moodle. </text:p>
      <text:p text:style-name="Text_20_body">Cet outil vous permet d'automatiser un test global d'existence sur la base d'une liste d'identifiants attendus.</text:p>
      <text:h text:style-name="Heading_20_4" text:outline-level="4"><text:bookmark-start text:name="__RefHeading___nettoyer_une_categorie_de_cours_vide_8"/><text:bookmark-start text:name="nettoyer_une_categorie_de_cours_vide"/>Nettoyer une catégorie de cours vide<text:bookmark-end text:name="__RefHeading___nettoyer_une_categorie_de_cours_vide_8"/><text:bookmark-end text:name="nettoyer_une_categorie_de_cours_vide"/></text:h>
      <text:p text:style-name="Text_20_body">Cet outil vous permet d'automatiser la suppression de catégories de cours en contenant aucun cours.</text:p>
      <text:p text:style-name="Text_20_body"> <draw:frame draw:style-name="mediacenter" draw:name="2" text:anchor-type="paragraph" draw:z-index="2" svg:width="22.489583333333cm" style:rel-width="100%" svg:height="2.1449602601156cm" style:rel-height="scale"><draw:image xlink:href="Pictures/972ba6424733bddfcb133eab74ed1047.png" xlink:type="simple" xlink:show="embed" xlink:actuate="onLoad"/></draw:frame></text:p>
      <text:h text:style-name="Heading_20_3" text:outline-level="3"><text:bookmark-start text:name="__RefHeading___gestion_manuelle_des_operations_9"/><text:bookmark-start text:name="gestion_manuelle_des_operations"/>Gestion manuelle des opérations<text:bookmark-end text:name="__RefHeading___gestion_manuelle_des_operations_9"/><text:bookmark-end text:name="gestion_manuelle_des_operations"/></text:h>
      <text:h text:style-name="Heading_20_4" text:outline-level="4"><text:bookmark-start text:name="__RefHeading___introduction_10"/><text:bookmark-start text:name="introduction2"/>Introduction<text:bookmark-end text:name="__RefHeading___introduction_10"/><text:bookmark-end text:name="introduction2"/></text:h>
      <text:p text:style-name="Text_20_body">Cet ensemble d'utilitaires vous permets de : </text:p>
      <text:list text:style-name="List_20_1" text:continue-numbering="false">
        <text:list-item>
          <text:p text:style-name="List_20_1_Content_First"> Réinitialiser des cours </text:p>
        </text:list-item>
        <text:list-item>
          <text:p text:style-name="List_20_1_Content"> Exécuter manuellement la création de cours </text:p>
        </text:list-item>
        <text:list-item>
          <text:p text:style-name="List_20_1_Content"> Exécuter manuellement une destruction de cours </text:p>
        </text:list-item>
        <text:list-item>
          <text:p text:style-name="List_20_1_Content"> Mettre en place manuellement les relations métacours</text:p>
        </text:list-item>
        <text:list-item>
          <text:p text:style-name="List_20_1_Content"> Nettoyer manuellement les catégories vides </text:p>
        </text:list-item>
        <text:list-item>
          <text:p text:style-name="List_20_1_Content_Last"> Exécuter toutes les opérations de cours </text:p>
        </text:list-item>
      </text:list>
      <text:p text:style-name="Text_20_body"><draw:frame draw:style-name="mediaright" draw:name="3" text:anchor-type="paragraph" draw:z-index="3" svg:width="22.489583333333cm" style:rel-width="100%" svg:height="2.0135078219013cm" style:rel-height="scale"><draw:image xlink:href="Pictures/cb9e5f29cd330c5839bd9688b5f9b3d2.png" xlink:type="simple" xlink:show="embed" xlink:actuate="onLoad"/></draw:frame></text:p>
      <text:p text:style-name="Horizontal_20_Line"/>
      <text:p text:style-name="Text_20_body">
<text:a xlink:type="simple" xlink:href="https://docs.activeprolearn.com/doku.php?id=tool:sync:userguide" text:style-name="Internet_20_link" text:visited-style-name="Visited_20_Internet_20_Link">Retour à l'index du guide utilisateur</text:a> -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7::43:44</meta:creation-date>
    <dc:creator>Generated</dc:creator>
    <dc:date>2026-08-31T07::43:44</dc:date>
    <dc:language>en-US</dc:language>
    <meta:editing-cycles>1</meta:editing-cycles>
    <meta:editing-duration>PT0S</meta:editing-duration>
    <dc:title>tool:sync:coursemgt</dc:title>
  </office:meta>
</office:document-meta>
</file>