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49561ed11b194398c4fef9020c951c7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ol:sync:cohorts"/>~~META:
title = ACTIVEPROLEARN - Documentation Moodle - Alimentation des cohortes
&amp;creator = Valery Fremaux - Florence Labord
&amp;keywords = Moodle, Plugins, Administration 
~~</text:p>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start text:name="__RefHeading___tool_syncprogrammation_des_operations_sur_les_cohortes_1"/><text:bookmark-start text:name="tool_syncprogrammation_des_operations_sur_les_cohortes"/>Tool sync:  Programmation des opérations sur les cohortes<text:bookmark-end text:name="__RefHeading___tool_syncprogrammation_des_operations_sur_les_cohortes_1"/><text:bookmark-end text:name="tool_syncprogrammation_des_operations_sur_les_cohorte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tte interface vous permet d'alimenter des cohortes à partir de fichiers texte. Dans cet écran vous pouvez : </text:p>
      <text:list text:style-name="List_20_1" text:continue-numbering="false">
        <text:list-item>
          <text:p text:style-name="List_20_1_Content_First"> Désigner le fichier standard à traiter par le passage de la tâche automatique</text:p>
        </text:list-item>
        <text:list-item>
          <text:p text:style-name="List_20_1_Content"> Choisir l'identifiant de référence des utilisateurs   </text:p>
        </text:list-item>
        <text:list-item>
          <text:p text:style-name="List_20_1_Content"> Choisir l'identifiant de référence des cohortes</text:p>
        </text:list-item>
        <text:list-item>
          <text:p text:style-name="List_20_1_Content_Last"> Demander l'exécution immédiate interactive d'un fichier de cohortes</text:p>
        </text:list-item>
      </text:list>
      <text:p text:style-name="Text_20_body"><draw:frame draw:style-name="mediacenter" draw:name="1" text:anchor-type="paragraph" draw:z-index="1" svg:width="224.89583333333cm" style:rel-width="100%" svg:height="209.44246466862cm" style:rel-height="scale"><draw:image xlink:href="Pictures/49561ed11b194398c4fef9020c951c72.png" xlink:type="simple" xlink:show="embed" xlink:actuate="onLoad"/></draw:frame></text:p>
      <text:h text:style-name="Heading_20_3" text:outline-level="3"><text:bookmark-start text:name="__RefHeading___details_3"/><text:bookmark-start text:name="details"/>Détails<text:bookmark-end text:name="__RefHeading___details_3"/><text:bookmark-end text:name="details"/></text:h>
      <text:h text:style-name="Heading_20_4" text:outline-level="4"><text:bookmark-start text:name="__RefHeading___emplacement_du_fichier_de_cohorte_4"/><text:bookmark-start text:name="emplacement_du_fichier_de_cohorte"/>Emplacement du fichier de cohorte<text:bookmark-end text:name="__RefHeading___emplacement_du_fichier_de_cohorte_4"/><text:bookmark-end text:name="emplacement_du_fichier_de_cohorte"/></text:h>
      <text:p text:style-name="Text_20_body">Permets de désigner le fichier standard d'import de cohortes. Ce fichier est importé automatiquement et régulièrement si vous avez activé la tâche programmée de synchronisation CSV des cohortes. Si vous optez pour un archivage/suppression des fichiers de commande, La tâche programmée réagira si elle trouve un fichier de ce nom dans le gestionnaire de fichiers de commande. Sinon elle sautera le traitement.</text:p>
      <text:p text:style-name="Text_20_body">Vous pouvez alimenter ce fichier dans le répertoire &lt;moodledata&gt;/sync de l'extérieur. Il sera alors récupéré automatiquement dans le gestionnaire de fichiers de commande et exécuté par la tâche automatique.</text:p>
      <text:p text:style-name="Text_20_body">Ce paramètre doit mentionner le chemin relatif du fichier dans le gestionnaire des fichiers de commandes.</text:p>
      <text:h text:style-name="Heading_20_4" text:outline-level="4"><text:bookmark-start text:name="__RefHeading___identifiant_d_utilisateurs_5"/><text:bookmark-start text:name="identifiant_d_utilisateurs"/>Identifiant d' utilisateurs<text:bookmark-end text:name="__RefHeading___identifiant_d_utilisateurs_5"/><text:bookmark-end text:name="identifiant_d_utilisateurs"/></text:h>
      <text:p text:style-name="Text_20_body">La correspondance d'identité avec les utilisateurs Moodle à ajouter aux cohortes se fera sur cet attribut. Votre fichier CSV doit donc fournir les valeurs conformes à ce choix. vous avez le choix entre : </text:p>
      <text:list text:style-name="List_20_1" text:continue-numbering="false">
        <text:list-item>
          <text:p text:style-name="List_20_1_Content_First"> L'id numérique Moodle de la base de données (déconseillé)</text:p>
        </text:list-item>
        <text:list-item>
          <text:p text:style-name="List_20_1_Content"> le numéro d'identification externe (IDNumber, conseillé)</text:p>
        </text:list-item>
        <text:list-item>
          <text:p text:style-name="List_20_1_Content"> l'identifiant de connexion (username)</text:p>
        </text:list-item>
        <text:list-item>
          <text:p text:style-name="List_20_1_Content_Last"> l'adresse de courriel utilisée pour le compte</text:p>
        </text:list-item>
      </text:list>
      <text:h text:style-name="Heading_20_4" text:outline-level="4"><text:bookmark-start text:name="__RefHeading___identifiant_de_cohorte_6"/><text:bookmark-start text:name="identifiant_de_cohorte"/>Identifiant de cohorte<text:bookmark-end text:name="__RefHeading___identifiant_de_cohorte_6"/><text:bookmark-end text:name="identifiant_de_cohorte"/></text:h>
      <text:p text:style-name="Text_20_body">La correspondance avec les cohortes se fera sur ce champ. Votre fichier CSV doit fournir des valeurs conformes à ce choix. Vous pouvez choisir : </text:p>
      <text:list text:style-name="List_20_1" text:continue-numbering="false">
        <text:list-item>
          <text:p text:style-name="List_20_1_Content_First"> l'id numérique Moodle de la cohorte dans la base de données (déconseillé)</text:p>
        </text:list-item>
        <text:list-item>
          <text:p text:style-name="List_20_1_Content"> Le numéro d'identification externe (IDNumber) de la cohorte</text:p>
        </text:list-item>
        <text:list-item>
          <text:p text:style-name="List_20_1_Content_Last"> Le nom de la cohorte</text:p>
        </text:list-item>
      </text:list>
      <text:h text:style-name="Heading_20_4" text:outline-level="4"><text:bookmark-start text:name="__RefHeading___fichier_des_liaisons_des_cohortes_aux_cours_7"/><text:bookmark-start text:name="fichier_des_liaisons_des_cohortes_aux_cours"/>Fichier des liaisons des cohortes aux cours<text:bookmark-end text:name="__RefHeading___fichier_des_liaisons_des_cohortes_aux_cours_7"/><text:bookmark-end text:name="fichier_des_liaisons_des_cohortes_aux_cours"/></text:h>
      <text:p text:style-name="Text_20_body">Ce paramètre permet de désigner un fichier qui contiendra les données d'association des cohortes aux cours. cet outil ajoutera les méthodes d'inscription par “synchronisation de cohortes” pour chaque paire cours/cohorte renseigné dans le fichier. Les instances d'inscription programmées attriburont le rôle prédéfini par la méthode d'inscription ajoutée, selon le résultat de la colonne <text:span text:style-name="Source_20_Text">roleid</text:span>.</text:p>
      <text:h text:style-name="Heading_20_4" text:outline-level="4"><text:bookmark-start text:name="__RefHeading___identifiant_de_cours_8"/><text:bookmark-start text:name="identifiant_de_cours"/>Identifiant de cours<text:bookmark-end text:name="__RefHeading___identifiant_de_cours_8"/><text:bookmark-end text:name="identifiant_de_cours"/></text:h>
      <text:p text:style-name="Text_20_body">La correspondance avec les cours se fera sur ce champ. Votre fichier CSV doit fournir des valeurs conformes à ce choix. Vous pouvez choisir : </text:p>
      <text:list text:style-name="List_20_1" text:continue-numbering="false">
        <text:list-item>
          <text:p text:style-name="List_20_1_Content_First"> l'id numérique Moodle du cours dans la base de données (déconseillé)</text:p>
        </text:list-item>
        <text:list-item>
          <text:p text:style-name="List_20_1_Content"> Le nom court (shortname) du cours</text:p>
        </text:list-item>
        <text:list-item>
          <text:p text:style-name="List_20_1_Content_Last"> Le numéro d'identification externe (IDNumber) du cours</text:p>
        </text:list-item>
      </text:list>
      <text:h text:style-name="Heading_20_4" text:outline-level="4"><text:bookmark-start text:name="__RefHeading___identifiant_de_role_9"/><text:bookmark-start text:name="identifiant_de_role"/>Identifiant de rôle<text:bookmark-end text:name="__RefHeading___identifiant_de_role_9"/><text:bookmark-end text:name="identifiant_de_role"/></text:h>
      <text:p text:style-name="Text_20_body">La correspondance avec le rôle se fera sur ce champ. Votre fichier CSV doit fournir des valeurs conformes à ce choix. Vous pouvez choisir : </text:p>
      <text:list text:style-name="List_20_1" text:continue-numbering="false">
        <text:list-item>
          <text:p text:style-name="List_20_1_Content_First"> l'id numérique Moodle du rôle dans la base de données (déconseillé)</text:p>
        </text:list-item>
        <text:list-item>
          <text:p text:style-name="List_20_1_Content_Last"> Le nom court (shortname) du rôle</text:p>
        </text:list-item>
      </text:list>
      <text:h text:style-name="Heading_20_4" text:outline-level="4"><text:bookmark-start text:name="__RefHeading___creer_les_cohortes_manquantes_10"/><text:bookmark-start text:name="creer_les_cohortes_manquantes"/>Créer les cohortes manquantes<text:bookmark-end text:name="__RefHeading___creer_les_cohortes_manquantes_10"/><text:bookmark-end text:name="creer_les_cohortes_manquantes"/></text:h>
      <text:p text:style-name="Text_20_body">Si cette case est activée les cohortes manquantes seront crées.</text:p>
      <text:h text:style-name="Heading_20_4" text:outline-level="4"><text:bookmark-start text:name="__RefHeading___detruire_les_cohortes_vides_11"/><text:bookmark-start text:name="detruire_les_cohortes_vides"/>Détruire les cohortes vides<text:bookmark-end text:name="__RefHeading___detruire_les_cohortes_vides_11"/><text:bookmark-end text:name="detruire_les_cohortes_vides"/></text:h>
      <text:p text:style-name="Text_20_body">Si cette case est activée les cohortes vides d'utilisateurs seront détruites.</text:p>
      <text:h text:style-name="Heading_20_4" text:outline-level="4"><text:bookmark-start text:name="__RefHeading___execution_manuelle_immediate_de_l_import_de_cohortes_12"/><text:bookmark-start text:name="execution_manuelle_immediate_de_l_import_de_cohortes"/>Exécution manuelle immédiate de l'import de cohortes<text:bookmark-end text:name="__RefHeading___execution_manuelle_immediate_de_l_import_de_cohortes_12"/><text:bookmark-end text:name="execution_manuelle_immediate_de_l_import_de_cohortes"/></text:h>
      <text:p text:style-name="Text_20_body">Par ce bouton vous pouvez en une seule opération charger et exécuter un fichier de construction de cohortes, ou alors exécuter interactivement le fichier standard de commande des cohortes. Le rapport d'exécution est alors directement affiché à l'écran. vous pouvez également ici opter pour une exécution “simulée” de l'import.</text:p>
      <text:h text:style-name="Heading_20_4" text:outline-level="4"><text:bookmark-start text:name="__RefHeading___accrocher_les_cohortes_aux_cours_manuellement_13"/><text:bookmark-start text:name="accrocher_les_cohortes_aux_cours_manuellement"/>Accrocher les cohortes aux cours manuellement<text:bookmark-end text:name="__RefHeading___accrocher_les_cohortes_aux_cours_manuellement_13"/><text:bookmark-end text:name="accrocher_les_cohortes_aux_cours_manuellement"/></text:h>
      <text:p text:style-name="Text_20_body">Par ce bouton vous pouvez exécuter interactivement le fichier de liaison des cohortes aux cours, ou exécuter un fichier ad hoc que vous téléchargez.</text:p>
      <text:p text:style-name="Horizontal_20_Line"/>
      <text:p text:style-name="Text_20_body">
<text:a xlink:type="simple" xlink:href="https://docs.activeprolearn.com/doku.php?id=tool:sync:userguide" text:style-name="Internet_20_link" text:visited-style-name="Visited_20_Internet_20_Link">Retour à l'index du guide utilisateur</text:a> -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2::50:33</meta:creation-date>
    <dc:creator>Generated</dc:creator>
    <dc:date>2026-09-01T02::50:33</dc:date>
    <dc:language>en-US</dc:language>
    <meta:editing-cycles>1</meta:editing-cycles>
    <meta:editing-duration>PT0S</meta:editing-duration>
    <dc:title>tool:sync:cohorts</dc:title>
  </office:meta>
</office:document-meta>
</file>