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7d282cee0be607ef28d63a1f0efd528.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essionarchiver"/><text:bookmark-start text:name="__RefHeading___session_archiveroutil_d_archivage_de_cours_en_fin_de_session_1"/><text:bookmark-start text:name="session_archiveroutil_d_archivage_de_cours_en_fin_de_session"/>Session Archiver:  Outil d'archivage de cours en fin de session<text:bookmark-end text:name="__RefHeading___session_archiveroutil_d_archivage_de_cours_en_fin_de_session_1"/><text:bookmark-end text:name="session_archiveroutil_d_archivage_de_cours_en_fin_de_session"/></text:h>
      <text:list text:style-name="List_20_1" text:continue-numbering="false">
        <text:list-item>
          <text:p text:style-name="List_20_1_Content_First"> <text:span text:style-name="Strong_20_Emphasis">Type de composant :</text:span> Outil d'administration</text:p>
        </text:list-item>
        <text:list-item>
          <text:p text:style-name="List_20_1_Content"> <text:span text:style-name="Strong_20_Emphasis">Nom :</text:span> Archivage de cours</text:p>
        </text:list-item>
        <text:list-item>
          <text:p text:style-name="List_20_1_Content"> <text:span text:style-name="Strong_20_Emphasis">Nom technique :</text:span> tool_sessionarchiver</text:p>
        </text:list-item>
        <text:list-item>
          <text:p text:style-name="List_20_1_Content"> <text:span text:style-name="Strong_20_Emphasis">Versions :</text:span> à partir de <draw:frame draw:style-name="media" draw:name="1" text:anchor-type="as-char" draw:z-index="1"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Distribution :</text:span> Intégration APL</text:p>
        </text:list-item>
        <text:list-item>
          <text:p text:style-name="List_20_1_Content"> <text:span text:style-name="Strong_20_Emphasis">Disponibilité :</text:span> </text:p>
        </text:list-item>
        <text:list-item>
          <text:p text:style-name="List_20_1_Content_Last"> <text:span text:style-name="Strong_20_Emphasis">Dépendances :</text:span> local_moodlescript (optionnel) </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plugin est un outil servant à piloter l'archivage massif des cours d'une session académique vers une localisation d'archives. Cette localisation peut être dans la même plate-forme ou dans une autre plate-forme distante, pourvu que les deux plates-forme puissent partager un lieu de stockage commun des archives de cours à déplacer.</text:p>
      <text:p text:style-name="Text_20_body">A la date prévue pour le passage en archive, le script d'archivage est joué sur la plate-forme source. Le script crée tous les backups de cours nécessaires pour le transport en archive dans l'espace de stockage désigné pour le transfert après un pré-calcul de la taille nécessaire (estimée). </text:p>
      <text:p text:style-name="Text_20_body">Une fois ce script terminé et les backups disponibles, on lance le script de réintégration dans la plate-forme d'archives. Les cours sont restaurés dans une même sous-arborescence partant de la racine sauvegardée. Un script de post-traitement peut-être joué après chaque restauration.</text:p>
      <text:p text:style-name="Text_20_body">Un script de contrôle permet de vérifier la comparaison entre l'archive (la liste de cours restaurés) et la catégorie originale dans la plate-forme source.</text:p>
      <text:p text:style-name="Text_20_body">Si ce script de contrôle répond positivement, on peut utiliser les scripts de purge pour détruire une catégorie sortante dans la plate-forme d'archives et la catégorie sortante dans la plate-forme source.</text:p>
      <text:h text:style-name="Heading_20_4" text:outline-level="4"><text:bookmark-start text:name="__RefHeading___precautions_3"/><text:bookmark-start text:name="precautions"/>Précautions<text:bookmark-end text:name="__RefHeading___precautions_3"/><text:bookmark-end text:name="precautions"/></text:h>
      <text:list text:style-name="List_20_1" text:continue-numbering="false">
        <text:list-item>
          <text:p text:style-name="List_20_1_Content_First"> Les deux plates-formes doivent être de même version de Moodle,</text:p>
        </text:list-item>
        <text:list-item>
          <text:p text:style-name="List_20_1_Content"> Les deux plates-formes doivent avoir la même version d'outillage,</text:p>
        </text:list-item>
        <text:list-item>
          <text:p text:style-name="List_20_1_Content_Last"> Le temps de traitement de l'archivage, de la réintégration ou des purges peut être TRES LONG (plusieurs heures). Dans certains cas critiques, il doit pouvoir être possible d'interrompre une charge d'archivage, de réintégration ou de purge pendant les heures ouvrables de la plate-forme. </text:p>
        </text:list-item>
      </text:list>
      <text:p text:style-name="Text_20_body">Des indicateurs de suivis d'opération permettent de consulter :</text:p>
      <text:list text:style-name="List_20_1" text:continue-numbering="false">
        <text:list-item>
          <text:p text:style-name="List_20_1_Content_First"> L'état d'une opération (y a-t-il une opération en cours ?) </text:p>
        </text:list-item>
        <text:list-item>
          <text:p text:style-name="List_20_1_Content_Last"> Un état de “reste à faire” pour l'opération. </text:p>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tool:sessionarchiver:install" text:style-name="Internet_20_link" text:visited-style-name="Visited_20_Internet_20_Link">Guide d'installation</text:a> <draw:frame draw:style-name="media" draw:name="2" text:anchor-type="as-char" draw:z-index="2" svg:width="0.42333333333333cm" svg:height="0.42333333333333cm"><draw:image xlink:href="Pictures/12680cf5fb3e9ce8919193d13be5739f.png" xlink:type="simple" xlink:show="embed" xlink:actuate="onLoad"/></draw:frame> a finir</text:p>
        </text:list-item>
        <text:list-item>
          <text:p text:style-name="List_20_1_Content"> <text:a xlink:type="simple" xlink:href="https://docs.activeprolearn.com/doku.php?id=tool:sessionarchiver:userguide" text:style-name="Internet_20_link" text:visited-style-name="Visited_20_Internet_20_Link">Guide d'utilisation</text:a> <draw:frame draw:style-name="media" draw:name="3" text:anchor-type="as-char" draw:z-index="3" svg:width="0.42333333333333cm" svg:height="0.42333333333333cm"><draw:image xlink:href="Pictures/12680cf5fb3e9ce8919193d13be5739f.png" xlink:type="simple" xlink:show="embed" xlink:actuate="onLoad"/></draw:frame></text:p>
        </text:list-item>
        <text:list-item>
          <text:p text:style-name="List_20_1_Content_Last"> <text:a xlink:type="simple" xlink:href="https://docs.activeprolearn.com/doku.php?id=tool:sessionarchiver:technicalguide" text:style-name="Internet_20_link" text:visited-style-name="Visited_20_Internet_20_Link">Guide technique</text:a> <draw:frame draw:style-name="media" draw:name="4" text:anchor-type="as-char" draw:z-index="4" svg:width="0.42333333333333cm" svg:height="0.42333333333333cm"><draw:image xlink:href="Pictures/12680cf5fb3e9ce8919193d13be5739f.png" xlink:type="simple" xlink:show="embed" xlink:actuate="onLoad"/></draw:frame></text:p>
        </text:list-item>
      </text:list>
      <text:h text:style-name="Heading_20_3" text:outline-level="3"><text:bookmark-start text:name="__RefHeading___sommaire_des_fonctionnalites_5"/><text:bookmark-start text:name="sommaire_des_fonctionnalites"/>Sommaire des fonctionnalités<text:bookmark-end text:name="__RefHeading___sommaire_des_fonctionnalites_5"/><text:bookmark-end text:name="sommaire_des_fonctionnalites"/></text:h>
      <text:h text:style-name="Heading_20_4" text:outline-level="4"><text:bookmark-start text:name="__RefHeading___archivage_6"/><text:bookmark-start text:name="archivage"/>Archivage<text:bookmark-end text:name="__RefHeading___archivage_6"/><text:bookmark-end text:name="archivage"/></text:h>
      <text:list text:style-name="List_20_1" text:continue-numbering="false">
        <text:list-item>
          <text:p text:style-name="List_20_1_Content_First"> Identification d'une catégorie source (avec méthode glissante – sur millésime)</text:p>
        </text:list-item>
        <text:list-item>
          <text:p text:style-name="List_20_1_Content"> Détermination d'une localisation physique partagée des sauvegardes de cours.</text:p>
        </text:list-item>
        <text:list-item>
          <text:p text:style-name="List_20_1_Content"> Exécution par script CLI, avec bride horaire possible</text:p>
        </text:list-item>
        <text:list-item>
          <text:p text:style-name="List_20_1_Content"> Suivi de progression</text:p>
        </text:list-item>
        <text:list-item>
          <text:p text:style-name="List_20_1_Content"> Suivi de progression par mail</text:p>
        </text:list-item>
        <text:list-item>
          <text:p text:style-name="List_20_1_Content_Last"> Scripts de pre-traitement (Moodlescript) (?)</text:p>
        </text:list-item>
      </text:list>
      <text:h text:style-name="Heading_20_4" text:outline-level="4"><text:bookmark-start text:name="__RefHeading___reintegration_7"/><text:bookmark-start text:name="reintegration"/>Réintégration<text:bookmark-end text:name="__RefHeading___reintegration_7"/><text:bookmark-end text:name="reintegration"/></text:h>
      <text:list text:style-name="List_20_1" text:continue-numbering="false">
        <text:list-item>
          <text:p text:style-name="List_20_1_Content_First"> Identification d'un container cible / identité de plate-forme distante</text:p>
        </text:list-item>
        <text:list-item>
          <text:p text:style-name="List_20_1_Content"> Détermination d'une localisation physique partagée des backups de cours.</text:p>
        </text:list-item>
        <text:list-item>
          <text:p text:style-name="List_20_1_Content"> Exécution par script CLI, avec bride horaire possible</text:p>
        </text:list-item>
        <text:list-item>
          <text:p text:style-name="List_20_1_Content"> Suivi de progression</text:p>
        </text:list-item>
        <text:list-item>
          <text:p text:style-name="List_20_1_Content"> Suivi de progression par mail</text:p>
        </text:list-item>
        <text:list-item>
          <text:p text:style-name="List_20_1_Content_Last"> Scripts de post-traitement (Moodlescript)</text:p>
        </text:list-item>
      </text:list>
      <text:h text:style-name="Heading_20_4" text:outline-level="4"><text:bookmark-start text:name="__RefHeading___purge_d_archive_8"/><text:bookmark-start text:name="purge_d_archive"/>Purge d'archive<text:bookmark-end text:name="__RefHeading___purge_d_archive_8"/><text:bookmark-end text:name="purge_d_archive"/></text:h>
      <text:list text:style-name="List_20_1" text:continue-numbering="false">
        <text:list-item>
          <text:p text:style-name="List_20_1_Content_First"> Identification de catégorie à purger</text:p>
        </text:list-item>
        <text:list-item>
          <text:p text:style-name="List_20_1_Content"> Exécution par script CLI, avec bride horaire possible</text:p>
        </text:list-item>
        <text:list-item>
          <text:p text:style-name="List_20_1_Content"> Suivi de progression </text:p>
        </text:list-item>
        <text:list-item>
          <text:p text:style-name="List_20_1_Content_Last"> Suivi de progression par mail</text:p>
        </text:list-item>
      </text:list>
      <text:list text:style-name="List_20_1" text:continue-numbering="false">
        <text:list-item>
          <text:p text:style-name="List_20_1_Content_First"> Mode simulation</text:p>
          <text:list text:style-name="List_20_1">
            <text:list-item>
              <text:p text:style-name="List_20_1_Content"> Preview des sélections de cours</text:p>
            </text:list-item>
            <text:list-item>
              <text:p text:style-name="List_20_1_Content_Last"> Mode Test à blanc</text:p>
            </text:list-item>
          </text:list>
        </text:list-item>
      </text:list>
      <text:h text:style-name="Heading_20_3" text:outline-level="3"><text:bookmark-start text:name="__RefHeading___credits_9"/><text:bookmark-start text:name="credits"/>Crédits<text:bookmark-end text:name="__RefHeading___credits_9"/><text:bookmark-end text:name="credits"/></text:h>
      <text:list text:style-name="List_20_1" text:continue-numbering="false">
        <text:list-item>
          <text:p text:style-name="List_20_1_Content_First"> Valéry Frémaux (valery@activeprolearn.com) - développement</text:p>
        </text:list-item>
        <text:list-item>
          <text:p text:style-name="List_20_1_Content_Last"> Florence Labord (florence@activeprolearn.com) - documentation</text:p>
        </text:list-item>
      </text:list>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37:43</meta:creation-date>
    <dc:creator>Generated</dc:creator>
    <dc:date>2026-08-13T20::37:43</dc:date>
    <dc:language>en-US</dc:language>
    <meta:editing-cycles>1</meta:editing-cycles>
    <meta:editing-duration>PT0S</meta:editing-duration>
    <dc:title>tool:sessionarchiver</dc:title>
  </office:meta>
</office:document-meta>
</file>