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907abd7a2b0d416880793147f57eea8.png"/>
  <manifest:file-entry manifest:media-type="image/png" manifest:full-path="Pictures/7a6c90f00b566000a5eadb5c2ba423d3.png"/>
  <manifest:file-entry manifest:media-type="image/png" manifest:full-path="Pictures/e4b66e18872adf879085c0fe4682848a.png"/>
  <manifest:file-entry manifest:media-type="image/png" manifest:full-path="Pictures/c9750fefc44f0c2a26cbab3d66e5678f.png"/>
  <manifest:file-entry manifest:media-type="image/png" manifest:full-path="Pictures/26cadd8333690f5d2412ed2884733f20.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0907abd7a2b0d416880793147f57eea8.png" xlink:type="simple" xlink:show="embed" xlink:actuate="onLoad"/></draw:frame></text:p>
      <text:h text:style-name="Heading_20_2" text:outline-level="2"><text:bookmark text:name="tool:lifecycle:userguide"/><text:bookmark-start text:name="__RefHeading___course_life_cycleoutil_de_gestion_du_cycle_de_vie_des_coursguide_d_utilisation_1"/><text:bookmark-start text:name="course_life_cycleoutil_de_gestion_du_cycle_de_vie_des_coursguide_d_utilisation"/>Course Life Cycle:  Outil de gestion du cycle de vie des cours : Guide d'utilisation<text:bookmark-end text:name="__RefHeading___course_life_cycleoutil_de_gestion_du_cycle_de_vie_des_coursguide_d_utilisation_1"/><text:bookmark-end text:name="course_life_cycleoutil_de_gestion_du_cycle_de_vie_des_coursguide_d_utilisation"/></text:h>
      <text:h text:style-name="Heading_20_3" text:outline-level="3"><text:bookmark-start text:name="__RefHeading___introduction_2"/><text:bookmark-start text:name="introduction"/>Introduction<text:bookmark-end text:name="__RefHeading___introduction_2"/><text:bookmark-end text:name="introduction"/></text:h>
      <text:p text:style-name="Text_20_body">Ce composant organise un séquence d'actions et de conditions (déclencheurs). 
A chaque lancement d'une séquence (via le cron) la combinaison de conditions ET actions est jouée. 
Les conditions sélectionnent ou excluent des cours suivant le critère choisi</text:p>
      <text:h text:style-name="Heading_20_4" text:outline-level="4"><text:bookmark-start text:name="__RefHeading___acces_3"/><text:bookmark-start text:name="acces"/>Accès<text:bookmark-end text:name="__RefHeading___acces_3"/><text:bookmark-end text:name="acces"/></text:h>
      <text:p text:style-name="Text_20_body"> Administration du site/Plugins/Outils d'administration/Cycle de vie/Configuration des workflows</text:p>
      <text:h text:style-name="Heading_20_4" text:outline-level="4"><text:bookmark-start text:name="__RefHeading___exemples_de_conditions_declencheurs_4"/><text:bookmark-start text:name="exemples_de_conditions_declencheurs"/>Exemples de conditions (déclencheurs)<text:bookmark-end text:name="__RefHeading___exemples_de_conditions_declencheurs_4"/><text:bookmark-end text:name="exemples_de_conditions_declencheurs"/></text:h>
      <text:list text:style-name="List_20_1" text:continue-numbering="false">
        <text:list-item>
          <text:p text:style-name="LastListParagraph_List_20_1_Content_First"> Un déclencheur “permanent” qui exclue systématiquement le cours d'id 1 (contexte système) qui correspond à la page d'accueil standard de Moodle.</text:p>
        </text:list-item>
      </text:list>
      <text:list text:style-name="List_20_1" text:continue-numbering="false">
        <text:list-item>
          <text:p text:style-name="LastListParagraph_List_20_1_Content_First"> Un déclencheur qui sélectionne tous les cours dont la date de début est antérieure à un certain délai.</text:p>
        </text:list-item>
      </text:list>
      <text:list text:style-name="List_20_1" text:continue-numbering="false">
        <text:list-item>
          <text:p text:style-name="List_20_1_Content_First"> Tous les cours de la catégorie X</text:p>
        </text:list-item>
        <text:list-item>
          <text:p text:style-name="List_20_1_Content_Last"> Tous les cours dont la date de début est “xx/xx/xxxx”</text:p>
        </text:list-item>
      </text:list>
      <text:p text:style-name="Text_20_body">Les déclencheurs se succèdent et s'agrègent les un aux autres (ET), donc dans cet exemple on aura sélectionné tous les cours de la catégorie X dont la date de début est “xx/xx/xxxx”.</text:p>
      <text:h text:style-name="Heading_20_4" text:outline-level="4"><text:bookmark-start text:name="__RefHeading___exemples_d_actions_5"/><text:bookmark-start text:name="exemples_d_actions"/>Exemples d'actions<text:bookmark-end text:name="__RefHeading___exemples_d_actions_5"/><text:bookmark-end text:name="exemples_d_actions"/></text:h>
      <text:p text:style-name="Text_20_body">A un point de la séquence (du workflow), par exemple après avoir choisi tous les cours par la combinaison précédente de conditions,  on peut mettre en place une action de type :</text:p>
      <text:list text:style-name="List_20_1" text:continue-numbering="false">
        <text:list-item>
          <text:p text:style-name="List_20_1_Content_First"> Marquer le cours “A archiver”   </text:p>
        </text:list-item>
        <text:list-item>
          <text:p text:style-name="List_20_1_Content_Last"> Déclenchement au 15 août</text:p>
        </text:list-item>
      </text:list>
      <text:p text:style-name="Text_20_body">Cette action d'archivage sera soumise à une conditions à définir comme :</text:p>
      <text:list text:style-name="List_20_1" text:continue-numbering="false">
        <text:list-item>
          <text:p text:style-name="List_20_1_Content_First"> N'a plus d'inscrits actif au cours</text:p>
        </text:list-item>
        <text:list-item>
          <text:p text:style-name="List_20_1_Content_Last"> le cours n'a plus d 'activité étudiante depuis X jours</text:p>
        </text:list-item>
      </text:list>
      <text:p text:style-name="Text_20_body"><text:span text:style-name="Strong_20_Emphasis">Si on veut pouvoir examiner l'une OU l'autre de ces conditions, et non pas les agréger :</text:span></text:p>
      <text:p text:style-name="Text_20_body">Elles figureront dans deux séquences (ou workflow) distincts chacun avec une des deux conditions.
Donc dans cet exemple on aura sélectionné tous les cours qui n'ont plus d'inscrits actifs au cours <text:span text:style-name="Strong_20_Emphasis">OU</text:span> plus d 'activité étudiante depuis X jours.</text:p>
      <text:h text:style-name="Heading_20_4" text:outline-level="4"><text:bookmark-start text:name="__RefHeading___en_resume_6"/><text:bookmark-start text:name="en_resume"/>En résumé<text:bookmark-end text:name="__RefHeading___en_resume_6"/><text:bookmark-end text:name="en_resume"/></text:h>
      <text:list text:style-name="List_20_1" text:continue-numbering="false">
        <text:list-item>
          <text:p text:style-name="List_20_1_Content_First"> <text:span text:style-name="Strong_20_Emphasis">Dans une même séquence les conditions définies s'agrègent (AND)</text:span></text:p>
        </text:list-item>
        <text:list-item>
          <text:p text:style-name="List_20_1_Content_Last"> <text:span text:style-name="Strong_20_Emphasis"> Si plusieurs séquences  jouent pour le même cours, les conditions s'excluent l'une l'autre (OR)</text:span></text:p>
        </text:list-item>
      </text:list>
      <text:h text:style-name="Heading_20_3" text:outline-level="3"><text:bookmark-start text:name="__RefHeading___definir_un_workflow_suite_de_conditions_et_d_actions_7"/><text:bookmark-start text:name="definir_un_workflow_suite_de_conditions_et_d_actions"/>Définir un workflow (suite de conditions et d'actions)<text:bookmark-end text:name="__RefHeading___definir_un_workflow_suite_de_conditions_et_d_actions_7"/><text:bookmark-end text:name="definir_un_workflow_suite_de_conditions_et_d_actions"/></text:h>
      <text:p text:style-name="Text_20_body"><draw:frame draw:style-name="mediacenter" draw:name="1" text:anchor-type="paragraph" draw:z-index="1" svg:width="13.917083333333cm" svg:height="2.8575cm"><draw:image xlink:href="Pictures/7a6c90f00b566000a5eadb5c2ba423d3.png" xlink:type="simple" xlink:show="embed" xlink:actuate="onLoad"/></draw:frame></text:p>
      <text:p text:style-name="Text_20_body">Cliquez sur le bouton retour pour voir le workflow créé , et cliquez sur le premier bouton de contrôle pour en voir les déclencheurs et les actions</text:p>
      <text:p text:style-name="Text_20_body"><draw:frame draw:style-name="mediacenter" draw:name="2" text:anchor-type="paragraph" draw:z-index="2" svg:width="15.875cm" svg:height="0.90844062947067cm"><draw:image xlink:href="Pictures/e4b66e18872adf879085c0fe4682848a.png" xlink:type="simple" xlink:show="embed" xlink:actuate="onLoad"/></draw:frame></text:p>
      <text:p text:style-name="Text_20_body">Ici un détail de workflow avec deux exclusions : des catégories de cours, et un cours précis sur la base de son ID</text:p>
      <text:p text:style-name="Text_20_body"><draw:frame draw:style-name="mediacenter" draw:name="3" text:anchor-type="paragraph" draw:z-index="3" svg:width="15.875cm" svg:height="3.6530539772727cm"><draw:image xlink:href="Pictures/c9750fefc44f0c2a26cbab3d66e5678f.png" xlink:type="simple" xlink:show="embed" xlink:actuate="onLoad"/></draw:frame></text:p>
      <text:p text:style-name="Text_20_body">Pour vérifier votre séquence cliquez sur le lien “Prévisualiser la sélection de cours” en bas du détail de votre séquence :</text:p>
      <text:p text:style-name="Text_20_body">Nota : manque exclusion course ID 2751 et totaux</text:p>
      <text:p text:style-name="Text_20_body"><draw:frame draw:style-name="mediacenter" draw:name="4" text:anchor-type="paragraph" draw:z-index="4" svg:width="15.875cm" svg:height="9.7131931166348cm"><draw:image xlink:href="Pictures/26cadd8333690f5d2412ed2884733f20.png" xlink:type="simple" xlink:show="embed" xlink:actuate="onLoad"/></draw:frame></text:p>
      <text:h text:style-name="Heading_20_3" text:outline-level="3"><text:bookmark-start text:name="__RefHeading___credits_8"/><text:bookmark-start text:name="credits"/>Crédits<text:bookmark-end text:name="__RefHeading___credits_8"/><text:bookmark-end text:name="credits"/></text:h>
      <text:list text:style-name="List_20_1" text:continue-numbering="false">
        <text:list-item>
          <text:p text:style-name="List_20_1_Content_First"> Tobias Reischmann (Université de Münster) - Auteur du plugin original</text:p>
        </text:list-item>
        <text:list-item>
          <text:p text:style-name="List_20_1_Content"> Valéry Frémaux (valery@activeprolearn.com) - développements additionnels</text:p>
        </text:list-item>
        <text:list-item>
          <text:p text:style-name="List_20_1_Content_Last"> Florence Labord (florence@activeprolearn.com) - documentation</text:p>
        </text:list-item>
      </text:list>
      <text:p text:style-name="Horizontal_20_Line"/>
      <text:p text:style-name="Text_20_body"><text:a xlink:type="simple" xlink:href="https://docs.activeprolearn.com/doku.php?id=tool:lifecycle" text:style-name="Internet_20_link" text:visited-style-name="Visited_20_Internet_20_Link">Index du composant LifeCycle</text:a> -  <text:a xlink:type="simple" xlink:href="https://docs.activeprolearn.com/doku.php?id=plugins" text:style-name="Internet_20_link" text:visited-style-name="Visited_20_Internet_20_Link">index des composants</text:a> - <text:a xlink:type="simple" xlink:href="https://docs.activeprolearn.com/doku.php?id=start" text:style-name="Internet_20_link" text:visited-style-name="Visited_20_Internet_20_Link">Revenir au catalogu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8T22::58:16</meta:creation-date>
    <dc:creator>Generated</dc:creator>
    <dc:date>2026-08-28T22::58:16</dc:date>
    <dc:language>en-US</dc:language>
    <meta:editing-cycles>1</meta:editing-cycles>
    <meta:editing-duration>PT0S</meta:editing-duration>
    <dc:title>tool:lifecycle:userguide</dc:title>
  </office:meta>
</office:document-meta>
</file>