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48ea7a297f3eb2f8d6daec46f2371bc6.png"/>
  <manifest:file-entry manifest:media-type="image/png" manifest:full-path="Pictures/a53de71b249c397ce41e3c986b4c0652.png"/>
  <manifest:file-entry manifest:media-type="image/png" manifest:full-path="Pictures/2d7cb5b18823ad42a32cfa9eb2ed1c8f.png"/>
  <manifest:file-entry manifest:media-type="image/png" manifest:full-path="Pictures/2e8c3b8642634e2b61ccd410871f08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dbclearner:userguide"/><text:bookmark-start text:name="__RefHeading___outil_dbcleaner-_outil_de_nettoyage_du_modele_de_donneesguide_d_utilisation_1"/><text:bookmark-start text:name="outil_dbcleaner-_outil_de_nettoyage_du_modele_de_donneesguide_d_utilisation"/>Outil DBcleaner- Outil de nettoyage du modèle de données : Guide d'utilisation<text:bookmark-end text:name="__RefHeading___outil_dbcleaner-_outil_de_nettoyage_du_modele_de_donneesguide_d_utilisation_1"/><text:bookmark-end text:name="outil_dbcleaner-_outil_de_nettoyage_du_modele_de_donneesguide_d_utilisation"/></text:h>
      <text:h text:style-name="Heading_20_3" text:outline-level="3"><text:bookmark-start text:name="__RefHeading___utilisation_2"/><text:bookmark-start text:name="utilisation"/>Utilisation<text:bookmark-end text:name="__RefHeading___utilisation_2"/><text:bookmark-end text:name="utilisation"/></text:h>
      <text:p text:style-name="Text_20_body">Chemin  : Admin du site/plugins/outils d’administration/Outil de nettoyage du modèle de données</text:p>
      <text:p text:style-name="Text_20_body"><draw:frame draw:style-name="mediacenter" draw:name="1" text:anchor-type="paragraph" draw:z-index="1" svg:width="15.875cm" svg:height="2.2587675350701cm"><draw:image xlink:href="Pictures/48ea7a297f3eb2f8d6daec46f2371bc6.png" xlink:type="simple" xlink:show="embed" xlink:actuate="onLoad"/></draw:frame></text:p>
      <text:h text:style-name="Heading_20_4" text:outline-level="4"><text:bookmark-start text:name="__RefHeading___plugins_manquants_3"/><text:bookmark-start text:name="plugins_manquants"/>Plugins manquants<text:bookmark-end text:name="__RefHeading___plugins_manquants_3"/><text:bookmark-end text:name="plugins_manquants"/></text:h>
      <text:p text:style-name="Text_20_body">Cliquez sur “nettoyer les plugins supprimés (configurations)' pour nettoyer l'enregistrement en base</text:p>
      <text:p text:style-name="Text_20_body"><draw:frame draw:style-name="mediacenter" draw:name="2" text:anchor-type="paragraph" draw:z-index="2" svg:width="15.875cm" svg:height="1.7366760168303cm"><draw:image xlink:href="Pictures/a53de71b249c397ce41e3c986b4c0652.png" xlink:type="simple" xlink:show="embed" xlink:actuate="onLoad"/></draw:frame></text:p>
      <text:h text:style-name="Heading_20_4" text:outline-level="4"><text:bookmark-start text:name="__RefHeading___enregistrements_orphelins_cles_manquantes_4"/><text:bookmark-start text:name="enregistrements_orphelins_cles_manquantes"/>Enregistrements orphelins(clés manquantes)<text:bookmark-end text:name="__RefHeading___enregistrements_orphelins_cles_manquantes_4"/><text:bookmark-end text:name="enregistrements_orphelins_cles_manquantes"/></text:h>
      <text:p text:style-name="Text_20_body">1/listing pour Nettoyage ou simulation</text:p>
      <text:p text:style-name="Text_20_body"><draw:frame draw:style-name="mediacenter" draw:name="3" text:anchor-type="paragraph" draw:z-index="3" svg:width="15.875cm" svg:height="2.0562325905292cm"><draw:image xlink:href="Pictures/2d7cb5b18823ad42a32cfa9eb2ed1c8f.png" xlink:type="simple" xlink:show="embed" xlink:actuate="onLoad"/></draw:frame></text:p>
      <text:p text:style-name="Text_20_body">2/Cliquez sur “Examiner la base de données”</text:p>
      <text:p text:style-name="Text_20_body">le résultat vous indique les enregistrements orphelins avec le taux de corruption de la table</text:p>
      <text:p text:style-name="Text_20_body"><draw:frame draw:style-name="mediacenter" draw:name="4" text:anchor-type="paragraph" draw:z-index="4" svg:width="15.875cm" svg:height="3.5970543806647cm"><draw:image xlink:href="Pictures/2e8c3b8642634e2b61ccd410871f0890.png" xlink:type="simple" xlink:show="embed" xlink:actuate="onLoad"/></draw:frame></text:p>
      <text:p text:style-name="Text_20_body">3/Cliquez sur “nettoyer les données en base”</text:p>
      <text:p text:style-name="Horizontal_20_Line"/>
      <text:p text:style-name="Text_20_body">
<text:a xlink:type="simple" xlink:href="https://docs.activeprolearn.com/doku.php?id=tool:dbclearn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39:02</meta:creation-date>
    <dc:creator>Generated</dc:creator>
    <dc:date>2026-09-12T13::39:02</dc:date>
    <dc:language>en-US</dc:language>
    <meta:editing-cycles>1</meta:editing-cycles>
    <meta:editing-duration>PT0S</meta:editing-duration>
    <dc:title>tool:dbclearner:userguide</dc:title>
  </office:meta>
</office:document-meta>
</file>