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3970575c2c4ab555704ff9aade6daf51.png"/>
  <manifest:file-entry manifest:media-type="image/png" manifest:full-path="Pictures/0d57b40515eb4503cbc037269fdbf011.png"/>
  <manifest:file-entry manifest:media-type="image/png" manifest:full-path="Pictures/6989ad2d67e8c57e811345bad6000f5a.png"/>
  <manifest:file-entry manifest:media-type="image/png" manifest:full-path="Pictures/cc4f75ac737cf41fef402ff461e72096.png"/>
  <manifest:file-entry manifest:media-type="image/png" manifest:full-path="Pictures/b8391c38865b4adaa6b23a125e51e6d2.png"/>
  <manifest:file-entry manifest:media-type="image/png" manifest:full-path="Pictures/1feacb9e9d97f84770f00e1acc4a4392.png"/>
  <manifest:file-entry manifest:media-type="image/png" manifest:full-path="Pictures/cb9d321122429700e4e65416e46a1151.png"/>
  <manifest:file-entry manifest:media-type="image/png" manifest:full-path="Pictures/85c5d0b49eef4740455acef9440eaf8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theme:klassplace:userguide:section9"/><text:bookmark-start text:name="__RefHeading___klassplaceun_theme_flat_designpage_d_accueil_1"/><text:bookmark-start text:name="klassplaceun_theme_flat_designpage_d_accueil"/>Klassplace : Un thème flat design : Page d'accueil<text:bookmark-end text:name="__RefHeading___klassplaceun_theme_flat_designpage_d_accueil_1"/><text:bookmark-end text:name="klassplaceun_theme_flat_designpage_d_accueil"/></text:h>
      <text:h text:style-name="Heading_20_3" text:outline-level="3"><text:bookmark-start text:name="__RefHeading___a_propos_des_sections_ou_panneaux_en_page_d_accueil_2"/><text:bookmark-start text:name="a_propos_des_sections_ou_panneaux_en_page_d_accueil"/>A propos des sections ou panneaux en page d'accueil<text:bookmark-end text:name="__RefHeading___a_propos_des_sections_ou_panneaux_en_page_d_accueil_2"/><text:bookmark-end text:name="a_propos_des_sections_ou_panneaux_en_page_d_accueil"/></text:h>
      <text:p text:style-name="Text_20_body">Ce menu permettant de faire les réglages des panneaux de la page d'accueil du thème, chaque réglage est organisé par panneau ou “section”.  </text:p>
      <text:p text:style-name="Text_20_body"><text:span text:style-name="Strong_20_Emphasis">attention :</text:span> on ne parle pas ici de la page d'accueil standard de Moodle</text:p>
      <text:p text:style-name="Text_20_body"><text:span text:style-name="Strong_20_Emphasis">Accès :</text:span> admin du site/présentation/thème/Klassplace/page d'accueil</text:p>
      <text:p text:style-name="Text_20_body">Le choix d'affichage ou non de chaque section ou panneau etl' ordre d'affichage sont précisés ici : <text:a xlink:type="simple" xlink:href="https://docs.activeprolearn.com/doku.php?id=theme:klassplace:userguide:structure" text:style-name="Internet_20_link" text:visited-style-name="Visited_20_Internet_20_Link">Choix des sections à afficher</text:a></text:p>
      <text:p text:style-name="Horizontal_20_Line"/>
      <text:h text:style-name="Heading_20_3" text:outline-level="3"><text:bookmark-start text:name="__RefHeading___panneau_slider_3"/><text:bookmark-start text:name="panneau_slider"/>Panneau Slider<text:bookmark-end text:name="__RefHeading___panneau_slider_3"/><text:bookmark-end text:name="panneau_slider"/></text:h>
      <text:p text:style-name="Text_20_body">Ce panneau ou section permet de faire afficher un diaporama de 1 à 6 images au choix.
La hauteur du carrousssel est réglable  : de 175 pixels, 200 pixels, 225 pixels  etc. jusqu'à  à 600 pixels de hauteur. </text:p>
      <text:p text:style-name="Text_20_body">–&gt;Vous choisirez donc vos illustrations avec soin, en fonction de la hauteur souhaitée, et de préférence des images optimisées en poids, ce qui est une bonne pratique en matière d'administration Moodle.</text:p>
      <text:p text:style-name="Text_20_body">Chaque illustration présente optionnellement :</text:p>
      <text:list text:style-name="List_20_1" text:continue-numbering="false">
        <text:list-item>
          <text:p text:style-name="List_20_1_Content_First"> Titre</text:p>
        </text:list-item>
        <text:list-item>
          <text:p text:style-name="List_20_1_Content"> Lien URL pour chaque image</text:p>
        </text:list-item>
        <text:list-item>
          <text:p text:style-name="List_20_1_Content_Last"> Entête (qui est un sous-titre)</text:p>
        </text:list-item>
      </text:list>
      <text:h text:style-name="Heading_20_4" text:outline-level="4"><text:bookmark-start text:name="__RefHeading___exemple_de_rendu_4"/><text:bookmark-start text:name="exemple_de_rendu"/>Exemple de rendu<text:bookmark-end text:name="__RefHeading___exemple_de_rendu_4"/><text:bookmark-end text:name="exemple_de_rendu"/></text:h>
      <text:p text:style-name="Text_20_body"><draw:frame draw:style-name="mediacenter" draw:name="1" text:anchor-type="paragraph" draw:z-index="1" svg:width="15.875cm" svg:height="5.0940294581799cm"><draw:image xlink:href="Pictures/3970575c2c4ab555704ff9aade6daf51.png" xlink:type="simple" xlink:show="embed" xlink:actuate="onLoad"/></draw:frame></text:p>
      <text:p text:style-name="Horizontal_20_Line"/>
      <text:h text:style-name="Heading_20_3" text:outline-level="3"><text:bookmark-start text:name="__RefHeading___panneau_des_reseaux_sociaux_5"/><text:bookmark-start text:name="panneau_des_reseaux_sociaux"/>Panneau des réseaux sociaux<text:bookmark-end text:name="__RefHeading___panneau_des_reseaux_sociaux_5"/><text:bookmark-end text:name="panneau_des_reseaux_sociaux"/></text:h>
      <text:p text:style-name="Text_20_body">Ce panneau  s'étale sur la largeur de la page.  Il  affiche les  icône sociales et le tél contact sur une barre horizontale de la couleur de votre choix. </text:p>
      <text:list text:style-name="List_20_1" text:continue-numbering="false">
        <text:list-item>
          <text:p text:style-name="LastListParagraph_List_20_1_Content_First"> <text:span text:style-name="Strong_20_Emphasis">Pour chaque lien vers un réseau social :</text:span> FB, Twitter, Google+, Pinterest, Instagram, Youtube, Flickr, Whatsapp, Skype, Linked'in</text:p>
        </text:list-item>
      </text:list>
      <text:list text:style-name="List_20_1" text:continue-numbering="false">
        <text:list-item>
          <text:p text:style-name="List_20_1_Content_First"> Affichage : Oui ou Non pour chaque lien social</text:p>
        </text:list-item>
        <text:list-item>
          <text:p text:style-name="List_20_1_Content"> URL : Adresse web du réseau social</text:p>
        </text:list-item>
        <text:list-item>
          <text:p text:style-name="List_20_1_Content_Last"> Contact : Un numéro de téléphone</text:p>
        </text:list-item>
      </text:list>
      <text:h text:style-name="Heading_20_4" text:outline-level="4"><text:bookmark-start text:name="__RefHeading___exemple_de_rendu_6"/><text:bookmark-start text:name="exemple_de_rendu1"/>Exemple de rendu<text:bookmark-end text:name="__RefHeading___exemple_de_rendu_6"/><text:bookmark-end text:name="exemple_de_rendu1"/></text:h>
      <text:p text:style-name="Text_20_body"><draw:frame draw:style-name="mediacenter" draw:name="2" text:anchor-type="paragraph" draw:z-index="2" svg:width="21.166666666667cm" style:rel-width="100%" svg:height="0.65658955485454cm" style:rel-height="scale"><draw:image xlink:href="Pictures/0d57b40515eb4503cbc037269fdbf011.png" xlink:type="simple" xlink:show="embed" xlink:actuate="onLoad"/></draw:frame></text:p>
      <text:p text:style-name="Horizontal_20_Line"/>
      <text:h text:style-name="Heading_20_3" text:outline-level="3"><text:bookmark-start text:name="__RefHeading___panneau_de_bienvenue_7"/><text:bookmark-start text:name="panneau_de_bienvenue"/>Panneau de bienvenue<text:bookmark-end text:name="__RefHeading___panneau_de_bienvenue_7"/><text:bookmark-end text:name="panneau_de_bienvenue"/></text:h>
      <text:p text:style-name="Text_20_body">Ce panneau  s'étale sur la largeur de la page. Il  présente les éléments suivants :</text:p>
      <text:list text:style-name="List_20_1" text:continue-numbering="false">
        <text:list-item>
          <text:p text:style-name="List_20_1_Content_First"> Titre,</text:p>
        </text:list-item>
        <text:list-item>
          <text:p text:style-name="List_20_1_Content"> Accroche,</text:p>
        </text:list-item>
        <text:list-item>
          <text:p text:style-name="List_20_1_Content_Last"> Textes et liens url de un ou deux boutons, au choix.</text:p>
        </text:list-item>
      </text:list>
      <text:h text:style-name="Heading_20_4" text:outline-level="4"><text:bookmark-start text:name="__RefHeading___exemple_de_rendu_8"/><text:bookmark-start text:name="exemple_de_rendu2"/>Exemple de rendu<text:bookmark-end text:name="__RefHeading___exemple_de_rendu_8"/><text:bookmark-end text:name="exemple_de_rendu2"/></text:h>
      <text:p text:style-name="Text_20_body"><draw:frame draw:style-name="mediacenter" draw:name="3" text:anchor-type="paragraph" draw:z-index="3" svg:width="21.166666666667cm" style:rel-width="100%" svg:height="2.9964520134823cm" style:rel-height="scale"><draw:image xlink:href="Pictures/6989ad2d67e8c57e811345bad6000f5a.png" xlink:type="simple" xlink:show="embed" xlink:actuate="onLoad"/></draw:frame></text:p>
      <text:p text:style-name="Horizontal_20_Line"/>
      <text:h text:style-name="Heading_20_3" text:outline-level="3"><text:bookmark-start text:name="__RefHeading___panneau_academique_9"/><text:bookmark-start text:name="panneau_academique"/>Panneau académique<text:bookmark-end text:name="__RefHeading___panneau_academique_9"/><text:bookmark-end text:name="panneau_academique"/></text:h>
      <text:p text:style-name="Text_20_body">Ce panneau ou section présente </text:p>
      <text:list text:style-name="List_20_1" text:continue-numbering="false">
        <text:list-item>
          <text:p text:style-name="List_20_1_Content_First"> Trois ligne de textes,</text:p>
        </text:list-item>
        <text:list-item>
          <text:p text:style-name="List_20_1_Content"> Une image carrée par exemple 800px par 800px affichée à gauche,</text:p>
        </text:list-item>
        <text:list-item>
          <text:p text:style-name="List_20_1_Content_Last"> Et jusqu' à six items  pour saisir un texte  avec un lien.</text:p>
        </text:list-item>
      </text:list>
      <text:p text:style-name="Text_20_body">Lignes de textes :</text:p>
      <text:list text:style-name="List_20_1" text:continue-numbering="false">
        <text:list-item>
          <text:p text:style-name="List_20_1_Content_First"> Accroche en ligne 1</text:p>
        </text:list-item>
        <text:list-item>
          <text:p text:style-name="List_20_1_Content"> En tête en ligne 2, c'est le titre principal</text:p>
        </text:list-item>
        <text:list-item>
          <text:p text:style-name="List_20_1_Content_Last"> Description en ligne 3</text:p>
        </text:list-item>
      </text:list>
      <text:p text:style-name="Text_20_body">Pour les 6 items :</text:p>
      <text:list text:style-name="List_20_1" text:continue-numbering="false">
        <text:list-item>
          <text:p text:style-name="List_20_1_Content_First"> Item de bienvenue x: texte au choix</text:p>
        </text:list-item>
        <text:list-item>
          <text:p text:style-name="List_20_1_Content"> Lien de l'item x: Lien url au choix</text:p>
        </text:list-item>
        <text:list-item>
          <text:p text:style-name="List_20_1_Content_Last"> Condition d'affichage : Voir <text:a xlink:type="simple" xlink:href="https://docs.activeprolearn.com/doku.php?id=theme:klassplace:userguide:moteur" text:style-name="Internet_20_link" text:visited-style-name="Visited_20_Internet_20_Link">Moteur d'affichage</text:a></text:p>
        </text:list-item>
      </text:list>
      <text:h text:style-name="Heading_20_4" text:outline-level="4"><text:bookmark-start text:name="__RefHeading___exemple_de_rendu_10"/><text:bookmark-start text:name="exemple_de_rendu3"/>Exemple de rendu<text:bookmark-end text:name="__RefHeading___exemple_de_rendu_10"/><text:bookmark-end text:name="exemple_de_rendu3"/></text:h>
      <text:p text:style-name="Text_20_body"><draw:frame draw:style-name="mediacenter" draw:name="4" text:anchor-type="paragraph" draw:z-index="4" svg:width="15.875cm" svg:height="6.6458333333333cm"><draw:image xlink:href="Pictures/cc4f75ac737cf41fef402ff461e72096.png" xlink:type="simple" xlink:show="embed" xlink:actuate="onLoad"/></draw:frame></text:p>
      <text:p text:style-name="Horizontal_20_Line"/>
      <text:h text:style-name="Heading_20_3" text:outline-level="3"><text:bookmark-start text:name="__RefHeading___boites_de_contenus_customises_11"/><text:bookmark-start text:name="boites_de_contenus_customises"/>Boites de contenus customisés<text:bookmark-end text:name="__RefHeading___boites_de_contenus_customises_11"/><text:bookmark-end text:name="boites_de_contenus_customises"/></text:h>
      <text:p text:style-name="Text_20_body">Cette section permet de présenter de 4 à 8 spots marketing. Ces boites n’ont pas de liens elles sont faites pour de petits contenus éditoriaux.</text:p>
      <text:list text:style-name="List_20_1" text:continue-numbering="false">
        <text:list-item>
          <text:p text:style-name="List_20_1_Content_First"> Titre de boîte : Titre du spot </text:p>
        </text:list-item>
        <text:list-item>
          <text:p text:style-name="List_20_1_Content"> Icône : Icône fa appelée - Exemple:   fa-square - Si cet élément n'est pas renseigné l'icône n'apparaitra pas</text:p>
        </text:list-item>
        <text:list-item>
          <text:p text:style-name="List_20_1_Content"> Description : rédactionnel de votre choix</text:p>
        </text:list-item>
        <text:list-item>
          <text:p text:style-name="List_20_1_Content_Last"> Condition d'affichage : Voir <text:a xlink:type="simple" xlink:href="https://docs.activeprolearn.com/doku.php?id=theme:klassplace:userguide:moteur" text:style-name="Internet_20_link" text:visited-style-name="Visited_20_Internet_20_Link">Moteur d'affichage</text:a></text:p>
        </text:list-item>
      </text:list>
      <text:h text:style-name="Heading_20_4" text:outline-level="4"><text:bookmark-start text:name="__RefHeading___exemple_de_rendu_12"/><text:bookmark-start text:name="exemple_de_rendu4"/>Exemple de rendu<text:bookmark-end text:name="__RefHeading___exemple_de_rendu_12"/><text:bookmark-end text:name="exemple_de_rendu4"/></text:h>
      <text:p text:style-name="Text_20_body">Notez que la couleur de fond de chaque zone change au passage de la souris sur la zone, tel que la capture écran  ci dessous sur la vignette 1.</text:p>
      <text:p text:style-name="Text_20_body"><draw:frame draw:style-name="mediacenter" draw:name="5" text:anchor-type="paragraph" draw:z-index="5" svg:width="21.166666666667cm" style:rel-width="100%" svg:height="5.3167456556082cm" style:rel-height="scale"><draw:image xlink:href="Pictures/b8391c38865b4adaa6b23a125e51e6d2.png" xlink:type="simple" xlink:show="embed" xlink:actuate="onLoad"/></draw:frame></text:p>
      <text:p text:style-name="Horizontal_20_Line"/>
      <text:h text:style-name="Heading_20_3" text:outline-level="3"><text:bookmark-start text:name="__RefHeading___panneau_des_evenements_13"/><text:bookmark-start text:name="panneau_des_evenements"/>panneau des évènements<text:bookmark-end text:name="__RefHeading___panneau_des_evenements_13"/><text:bookmark-end text:name="panneau_des_evenements"/></text:h>
      <text:h text:style-name="Heading_20_4" text:outline-level="4"><text:bookmark-start text:name="__RefHeading___panneau_14"/><text:bookmark-start text:name="panneau"/>Panneau<text:bookmark-end text:name="__RefHeading___panneau_14"/><text:bookmark-end text:name="panneau"/></text:h>
      <text:list text:style-name="List_20_1" text:continue-numbering="false">
        <text:list-item>
          <text:p text:style-name="List_20_1_Content_First"> Accroche : Accroche pour le panneau</text:p>
        </text:list-item>
        <text:list-item>
          <text:p text:style-name="List_20_1_Content"> Titre : Titre du panneau </text:p>
        </text:list-item>
        <text:list-item>
          <text:p text:style-name="List_20_1_Content_Last"> Image de l'évènement par defaut : Image pour tous les évènements, si une image personnalisée n'est pas glissée pour chaque évènement individuel.</text:p>
        </text:list-item>
      </text:list>
      <text:h text:style-name="Heading_20_4" text:outline-level="4"><text:bookmark-start text:name="__RefHeading___pour_chaque_evenement_15"/><text:bookmark-start text:name="pour_chaque_evenement"/>Pour chaque évènement<text:bookmark-end text:name="__RefHeading___pour_chaque_evenement_15"/><text:bookmark-end text:name="pour_chaque_evenement"/></text:h>
      <text:list text:style-name="List_20_1" text:continue-numbering="false">
        <text:list-item>
          <text:p text:style-name="List_20_1_Content_First"> Afficher l'événement x : Oui/non</text:p>
        </text:list-item>
        <text:list-item>
          <text:p text:style-name="List_20_1_Content"> Image de l'événement x : Glisser une illustration, la taille optimale est 375px × 330px</text:p>
        </text:list-item>
        <text:list-item>
          <text:p text:style-name="List_20_1_Content"> Jour : optionnel</text:p>
        </text:list-item>
        <text:list-item>
          <text:p text:style-name="List_20_1_Content"> Mois et année : Optionnel</text:p>
        </text:list-item>
        <text:list-item>
          <text:p text:style-name="List_20_1_Content"> Titre : Titre de l'évènement</text:p>
        </text:list-item>
        <text:list-item>
          <text:p text:style-name="List_20_1_Content"> URL : lien de votre choix</text:p>
        </text:list-item>
        <text:list-item>
          <text:p text:style-name="List_20_1_Content"> lieu : Optionnel</text:p>
        </text:list-item>
        <text:list-item>
          <text:p text:style-name="List_20_1_Content"> Description : Contenu textuel</text:p>
        </text:list-item>
        <text:list-item>
          <text:p text:style-name="List_20_1_Content"> Plan : Optionnel , exemple : “Voir sur la carte”</text:p>
        </text:list-item>
        <text:list-item>
          <text:p text:style-name="List_20_1_Content"> Url du plan : Lin vers le plan (google map ou autre) </text:p>
        </text:list-item>
        <text:list-item>
          <text:p text:style-name="List_20_1_Content"> Tarif x : optionnel, si évènement payant</text:p>
        </text:list-item>
        <text:list-item>
          <text:p text:style-name="List_20_1_Content"> Url d'achat direct x : Si vous avez la boutique en ligne Moodle par APL - Optionnel</text:p>
        </text:list-item>
        <text:list-item>
          <text:p text:style-name="List_20_1_Content_Last"> Condition d'affichage : Voir <text:a xlink:type="simple" xlink:href="https://docs.activeprolearn.com/doku.php?id=theme:klassplace:userguide:moteur" text:style-name="Internet_20_link" text:visited-style-name="Visited_20_Internet_20_Link">Moteur d'affichage</text:a></text:p>
        </text:list-item>
      </text:list>
      <text:h text:style-name="Heading_20_4" text:outline-level="4"><text:bookmark-start text:name="__RefHeading___exemple_de_rendu_16"/><text:bookmark-start text:name="exemple_de_rendu5"/>Exemple de rendu<text:bookmark-end text:name="__RefHeading___exemple_de_rendu_16"/><text:bookmark-end text:name="exemple_de_rendu5"/></text:h>
      <text:p text:style-name="Text_20_body"><draw:frame draw:style-name="mediacenter" draw:name="6" text:anchor-type="paragraph" draw:z-index="6" svg:width="15.875cm" svg:height="9.3854395604396cm"><draw:image xlink:href="Pictures/1feacb9e9d97f84770f00e1acc4a4392.png" xlink:type="simple" xlink:show="embed" xlink:actuate="onLoad"/></draw:frame></text:p>
      <text:p text:style-name="Horizontal_20_Line"/>
      <text:h text:style-name="Heading_20_3" text:outline-level="3"><text:bookmark-start text:name="__RefHeading___panneau_des_indicateurs_17"/><text:bookmark-start text:name="panneau_des_indicateurs"/>Panneau des indicateurs<text:bookmark-end text:name="__RefHeading___panneau_des_indicateurs_17"/><text:bookmark-end text:name="panneau_des_indicateurs"/></text:h>
      <text:p text:style-name="Text_20_body">Les indicateurs sont des graphes statistique émis par certains plugins compatibles avec le panneau des indicateurs du thème Klassplace</text:p>
      <text:list text:style-name="List_20_1" text:continue-numbering="false">
        <text:list-item>
          <text:p text:style-name="List_20_1_Content_First"> tagline : Accroche</text:p>
        </text:list-item>
        <text:list-item>
          <text:p text:style-name="List_20_1_Content"> En-tête : Titre du panneau</text:p>
        </text:list-item>
        <text:list-item>
          <text:p text:style-name="List_20_1_Content"> Description</text:p>
        </text:list-item>
        <text:list-item>
          <text:p text:style-name="List_20_1_Content_Last"> Image</text:p>
        </text:list-item>
      </text:list>
      <text:h text:style-name="Heading_20_4" text:outline-level="4"><text:bookmark-start text:name="__RefHeading___pour_chaque_indicateur_18"/><text:bookmark-start text:name="pour_chaque_indicateur"/>Pour chaque indicateur<text:bookmark-end text:name="__RefHeading___pour_chaque_indicateur_18"/><text:bookmark-end text:name="pour_chaque_indicateur"/></text:h>
      <text:list text:style-name="List_20_1" text:continue-numbering="false">
        <text:list-item>
          <text:p text:style-name="List_20_1_Content_First"> Titre x :  Titre de l'indicateur</text:p>
        </text:list-item>
        <text:list-item>
          <text:p text:style-name="List_20_1_Content"> Indice du graphe x :Indice du graphe dans les résultats d'un plugin qui fournit des indicateurs statistiques. Certains plugins implémentent la fourniture d'indicateurs statistiques. (Ex. : block_course_notification:1). Se référer à la docmentation de ces plugins.</text:p>
        </text:list-item>
        <text:list-item>
          <text:p text:style-name="List_20_1_Content"> Surcharge de valeur x : Défaut : 98 . Si cette valeur est définie, alors un graphe alternatif avec cette valeur fixe est affiché.</text:p>
        </text:list-item>
        <text:list-item>
          <text:p text:style-name="List_20_1_Content"> Url alternative x : Si cette valeur est définie, alors l'image pointée par l'URL sera affichée à la place du graphe</text:p>
        </text:list-item>
        <text:list-item>
          <text:p text:style-name="List_20_1_Content_Last"> Condition d'affichage : Voir <text:a xlink:type="simple" xlink:href="https://docs.activeprolearn.com/doku.php?id=theme:klassplace:userguide:moteur" text:style-name="Internet_20_link" text:visited-style-name="Visited_20_Internet_20_Link">Moteur d'affichage</text:a></text:p>
        </text:list-item>
      </text:list>
      <text:p text:style-name="Horizontal_20_Line"/>
      <text:h text:style-name="Heading_20_3" text:outline-level="3"><text:bookmark-start text:name="__RefHeading___panneau_des_cercles_19"/><text:bookmark-start text:name="panneau_des_cercles"/>Panneau des cercles<text:bookmark-end text:name="__RefHeading___panneau_des_cercles_19"/><text:bookmark-end text:name="panneau_des_cercles"/></text:h>
      <text:p text:style-name="Text_20_body">Ce panneau permet d'afficher images ou illustrations type trombinoscope dans des cercles jusqu'à 9 , avec  :</text:p>
      <text:list text:style-name="List_20_1" text:continue-numbering="false">
        <text:list-item>
          <text:p text:style-name="List_20_1_Content_First"> Image de fond , Titre et texte d'accroche</text:p>
        </text:list-item>
        <text:list-item>
          <text:p text:style-name="List_20_1_Content_Last"> Puis pour chaque cercle à afficher : image, texte, URL, Fonction ou autre texte au choix, score, commentaire qui apparait dans une bulle façon bd.</text:p>
        </text:list-item>
      </text:list>
      <text:h text:style-name="Heading_20_4" text:outline-level="4"><text:bookmark-start text:name="__RefHeading___exemple_de_rendu_20"/><text:bookmark-start text:name="exemple_de_rendu6"/>Exemple de rendu<text:bookmark-end text:name="__RefHeading___exemple_de_rendu_20"/><text:bookmark-end text:name="exemple_de_rendu6"/></text:h>
      <text:p text:style-name="Text_20_body"><draw:frame draw:style-name="mediacenter" draw:name="7" text:anchor-type="paragraph" draw:z-index="7" svg:width="13.229166666667cm" svg:height="5.625cm"><draw:image xlink:href="Pictures/cb9d321122429700e4e65416e46a1151.png" xlink:type="simple" xlink:show="embed" xlink:actuate="onLoad"/></draw:frame></text:p>
      <text:p text:style-name="Horizontal_20_Line"/>
      <text:h text:style-name="Heading_20_3" text:outline-level="3"><text:bookmark-start text:name="__RefHeading___panneau_barre_d_images_21"/><text:bookmark-start text:name="panneau_barre_d_images"/>Panneau barre d'images<text:bookmark-end text:name="__RefHeading___panneau_barre_d_images_21"/><text:bookmark-end text:name="panneau_barre_d_images"/></text:h>
      <text:p text:style-name="Text_20_body">Ce panneau permet d'afficher des logos de clients, de partenaires, des illustrations sur de la pédagogie, ce que vous voulez en fait.   De 1 à 9 images.</text:p>
      <text:h text:style-name="Heading_20_4" text:outline-level="4"><text:bookmark-start text:name="__RefHeading___pour_chaque_image_22"/><text:bookmark-start text:name="pour_chaque_image"/>Pour chaque image<text:bookmark-end text:name="__RefHeading___pour_chaque_image_22"/><text:bookmark-end text:name="pour_chaque_image"/></text:h>
      <text:list text:style-name="List_20_1" text:continue-numbering="false">
        <text:list-item>
          <text:p text:style-name="List_20_1_Content_First"> Image : 200px par 200px </text:p>
        </text:list-item>
        <text:list-item>
          <text:p text:style-name="List_20_1_Content"> Url : lien sur l'image</text:p>
        </text:list-item>
        <text:list-item>
          <text:p text:style-name="List_20_1_Content_Last"> Condition d'affichage : Voir <text:a xlink:type="simple" xlink:href="https://docs.activeprolearn.com/doku.php?id=theme:klassplace:userguide:moteur" text:style-name="Internet_20_link" text:visited-style-name="Visited_20_Internet_20_Link">Moteur d'affichage</text:a></text:p>
        </text:list-item>
      </text:list>
      <text:h text:style-name="Heading_20_4" text:outline-level="4"><text:bookmark-start text:name="__RefHeading___exemple_de_rendu_23"/><text:bookmark-start text:name="exemple_de_rendu7"/>Exemple de rendu<text:bookmark-end text:name="__RefHeading___exemple_de_rendu_23"/><text:bookmark-end text:name="exemple_de_rendu7"/></text:h>
      <text:p text:style-name="Text_20_body"><draw:frame draw:style-name="mediacenter" draw:name="8" text:anchor-type="paragraph" draw:z-index="8" svg:width="15.875cm" svg:height="1.4272476340694cm"><draw:image xlink:href="Pictures/85c5d0b49eef4740455acef9440eaf85.png" xlink:type="simple" xlink:show="embed" xlink:actuate="onLoad"/></draw:frame></text:p>
      <text:h text:style-name="Heading_20_3" text:outline-level="3"><text:bookmark-start text:name="__RefHeading___couleurs_en_page_d_accueil_24"/><text:bookmark-start text:name="couleurs_en_page_d_accueil"/>Couleurs en page d'accueil<text:bookmark-end text:name="__RefHeading___couleurs_en_page_d_accueil_24"/><text:bookmark-end text:name="couleurs_en_page_d_accueil"/></text:h>
      <text:p text:style-name="Text_20_body">Ajout d'un sélecteur de couleur pour les sections de la page d'accueil suivante: </text:p>
      <text:list text:style-name="List_20_1" text:continue-numbering="false">
        <text:list-item>
          <text:p text:style-name="List_20_1_Content_First"> Bar de navigation de contact.</text:p>
        </text:list-item>
        <text:list-item>
          <text:p text:style-name="List_20_1_Content"> Section d'annonce.</text:p>
        </text:list-item>
        <text:list-item>
          <text:p text:style-name="List_20_1_Content"> Section des boites customisables.</text:p>
        </text:list-item>
        <text:list-item>
          <text:p text:style-name="List_20_1_Content_Last"> Section des logos clients.</text:p>
        </text:list-item>
      </text:list>
      <text:p text:style-name="Horizontal_20_Line"/>
      <text:h text:style-name="Heading_20_3" text:outline-level="3"><text:bookmark-start text:name="__RefHeading___credits_25"/><text:bookmark-start text:name="credits"/>Crédits<text:bookmark-end text:name="__RefHeading___credits_25"/><text:bookmark-end text:name="credits"/></text:h>
      <text:list text:style-name="List_20_1" text:continue-numbering="false">
        <text:list-item>
          <text:p text:style-name="List_20_1_Content_First"> Valéry Frémaux (valery@activeprolearn.com)- Développement et optimisation du code</text:p>
        </text:list-item>
        <text:list-item>
          <text:p text:style-name="List_20_1_Content_Last"> Florence Labord (florence@activeprolearn.com) : Documentation et qualification fonctionnelle</text:p>
        </text:list-item>
      </text:list>
      <text:p text:style-name="Text_20_body"> <text:a xlink:type="simple" xlink:href="https://docs.activeprolearn.com/doku.php?id=theme:klassplace" text:style-name="Internet_20_link" text:visited-style-name="Visited_20_Internet_20_Link">Index du thème</text:a> -  <text:a xlink:type="simple" xlink:href="https://docs.activeprolearn.com/doku.php?id=theme:klassplace:userguide" text:style-name="Internet_20_link" text:visited-style-name="Visited_20_Internet_20_Link">Index guide d'utilisation</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11::40:24</meta:creation-date>
    <dc:creator>Generated</dc:creator>
    <dc:date>2026-08-29T11::40:24</dc:date>
    <dc:language>en-US</dc:language>
    <meta:editing-cycles>1</meta:editing-cycles>
    <meta:editing-duration>PT0S</meta:editing-duration>
    <dc:title>theme:klassplace:userguide:section9</dc:title>
  </office:meta>
</office:document-meta>
</file>