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bec812eb094e788b40e10dceb5921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klassplace:userguide:section8"/><text:bookmark-start text:name="__RefHeading___klassplaceun_theme_flat_designpied_de_page_1"/><text:bookmark-start text:name="klassplaceun_theme_flat_designpied_de_page"/>Klassplace : Un thème flat design : Pied de page<text:bookmark-end text:name="__RefHeading___klassplaceun_theme_flat_designpied_de_page_1"/><text:bookmark-end text:name="klassplaceun_theme_flat_designpied_de_page"/></text:h>
      <text:h text:style-name="Heading_20_3" text:outline-level="3"><text:bookmark-start text:name="__RefHeading___pied_de_page_2"/><text:bookmark-start text:name="pied_de_page"/>Pied de page<text:bookmark-end text:name="__RefHeading___pied_de_page_2"/><text:bookmark-end text:name="pied_de_page"/></text:h>
      <text:p text:style-name="Text_20_body">Se présente avec 4 zones sous vague dynamique de la couleur choisie.</text:p>
      <text:list text:style-name="List_20_1" text:continue-numbering="false">
        <text:list-item>
          <text:p text:style-name="List_20_1_Content_First"> gauche</text:p>
        </text:list-item>
        <text:list-item>
          <text:p text:style-name="List_20_1_Content"> Centre </text:p>
        </text:list-item>
        <text:list-item>
          <text:p text:style-name="List_20_1_Content"> Droit</text:p>
        </text:list-item>
        <text:list-item>
          <text:p text:style-name="List_20_1_Content_Last"> Note de bas de page : Toute la largeur</text:p>
        </text:list-item>
      </text:list>
      <text:p text:style-name="Text_20_body"><draw:frame draw:style-name="mediacenter" draw:name="1" text:anchor-type="paragraph" draw:z-index="1" svg:width="10.583333333333cm" svg:height="4.9458964976477cm"><draw:image xlink:href="Pictures/5bec812eb094e788b40e10dceb592125.png" xlink:type="simple" xlink:show="embed" xlink:actuate="onLoad"/></draw:frame></text:p>
      <text:h text:style-name="Heading_20_4" text:outline-level="4"><text:bookmark-start text:name="__RefHeading___les_autres_choix_3"/><text:bookmark-start text:name="les_autres_choix"/>les autres choix<text:bookmark-end text:name="__RefHeading___les_autres_choix_3"/><text:bookmark-end text:name="les_autres_choix"/></text:h>
      <text:list text:style-name="List_20_1" text:continue-numbering="false">
        <text:list-item>
          <text:p text:style-name="List_20_1_Content_First"> Afficher les infos de connexion : Affiche un rappel du statut de connexion en bas du pied de page (Vous êtes connecté sous le nom etc)</text:p>
        </text:list-item>
        <text:list-item>
          <text:p text:style-name="List_20_1_Content"> Afficher le lien des données personnelle : lien vers “Résumé de conservation de données” et RGPD dans Moodle</text:p>
        </text:list-item>
        <text:list-item>
          <text:p text:style-name="List_20_1_Content_Last"> Afficher le lien vers l'application mobile :lien vers app</text:p>
        </text:list-item>
      </text:list>
      <text:h text:style-name="Heading_20_4" text:outline-level="4"><text:bookmark-start text:name="__RefHeading___afficher_le_lien_de_relace_des_visites_guidees_4"/><text:bookmark-start text:name="afficher_le_lien_de_relace_des_visites_guidees"/>Afficher le lien de relace des visites guidées<text:bookmark-end text:name="__RefHeading___afficher_le_lien_de_relace_des_visites_guidees_4"/><text:bookmark-end text:name="afficher_le_lien_de_relace_des_visites_guidees"/></text:h>
      <text:p text:style-name="Text_20_body">Le lien standard de relance des visites guidées peut être inséré dans les textes de pied de page (note ou pieds de page gauche, central ou droite) par l'ajout de la balise <text:span text:style-name="Source_20_Text">{{resettourlink}}</text:span>.</text:p>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Valéry Frémaux (valery@activeprolearn.com)- Développement et optimisation du code</text:p>
        </text:list-item>
        <text:list-item>
          <text:p text:style-name="List_20_1_Content_Last"> Florence Labord (florence@activeprolearn.com) : Documentation et qualification fonctionnelle</text:p>
        </text:list-item>
      </text:list>
      <text:p text:style-name="Text_20_body"><text:a xlink:type="simple" xlink:href="https://docs.activeprolearn.com/doku.php?id=theme:klassplace:userguide" text:style-name="Internet_20_link" text:visited-style-name="Visited_20_Internet_20_Link">Index guide d'utilisation</text:a> -  <text:a xlink:type="simple" xlink:href="https://docs.activeprolearn.com/doku.php?id=theme:klassplace" text:style-name="Internet_20_link" text:visited-style-name="Visited_20_Internet_20_Link">Index du thème</text:a> - <text:a xlink:type="simple" xlink:href="https://docs.activeprolearn.com/doku.php?id=plugins" text:style-name="Internet_20_link" text:visited-style-name="Visited_20_Internet_20_Link">Revenir à l'index des plugins</text:a>-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02::23:00</meta:creation-date>
    <dc:creator>Generated</dc:creator>
    <dc:date>2026-08-28T02::23:00</dc:date>
    <dc:language>en-US</dc:language>
    <meta:editing-cycles>1</meta:editing-cycles>
    <meta:editing-duration>PT0S</meta:editing-duration>
    <dc:title>theme:klassplace:userguide:section8</dc:title>
  </office:meta>
</office:document-meta>
</file>