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42563a8d5c37638e6885975bd889ebb2.png"/>
  <manifest:file-entry manifest:media-type="image/png" manifest:full-path="Pictures/4303b99b2a9ae54a7440b4fdcc6eeb1c.png"/>
  <manifest:file-entry manifest:media-type="image/png" manifest:full-path="Pictures/6d612f775287de41bff1bc937d317d95.png"/>
  <manifest:file-entry manifest:media-type="image/png" manifest:full-path="Pictures/1c574b934b85fe7f950b18f022c28d4a.png"/>
  <manifest:file-entry manifest:media-type="image/png" manifest:full-path="Pictures/cc4f75ac737cf41fef402ff461e72096.png"/>
  <manifest:file-entry manifest:media-type="image/png" manifest:full-path="Pictures/3728fcf9d3e430023898d27ece036b59.png"/>
  <manifest:file-entry manifest:media-type="image/png" manifest:full-path="Pictures/c6603cd865679cf8bbb76a46b8470b25.png"/>
  <manifest:file-entry manifest:media-type="image/png" manifest:full-path="Pictures/9390ff789c369f33c0dfcf5a669fe054.png"/>
  <manifest:file-entry manifest:media-type="image/png" manifest:full-path="Pictures/91c540b98c569f6801bfac125edaed78.png"/>
  <manifest:file-entry manifest:media-type="image/png" manifest:full-path="Pictures/444d1995b0831b6783da8dfd3f49f6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klassplace:userguide:section6"/><text:bookmark-start text:name="__RefHeading___klassplaceun_theme_flat_design_1"/><text:bookmark-start text:name="klassplaceun_theme_flat_design"/>Klassplace : Un thème flat design<text:bookmark-end text:name="__RefHeading___klassplaceun_theme_flat_design_1"/><text:bookmark-end text:name="klassplaceun_theme_flat_design"/></text:h>
      <text:h text:style-name="Heading_20_3" text:outline-level="3"><text:bookmark-start text:name="__RefHeading___menu_couleurs_2"/><text:bookmark-start text:name="menu_couleurs"/>Menu couleurs<text:bookmark-end text:name="__RefHeading___menu_couleurs_2"/><text:bookmark-end text:name="menu_couleurs"/></text:h>
      <text:h text:style-name="Heading_20_4" text:outline-level="4"><text:bookmark-start text:name="__RefHeading___additions_scss_3"/><text:bookmark-start text:name="additions_scss"/>Additions Scss<text:bookmark-end text:name="__RefHeading___additions_scss_3"/><text:bookmark-end text:name="additions_scss"/></text:h>
      <text:list text:style-name="List_20_1" text:continue-numbering="false">
        <text:list-item>
          <text:p text:style-name="List_20_1_Content_First"> <text:span text:style-name="Strong_20_Emphasis">SCSS brut initial :</text:span> Pour définir vos variables scss</text:p>
        </text:list-item>
        <text:list-item>
          <text:p text:style-name="List_20_1_Content_Last"> <text:span text:style-name="Strong_20_Emphasis">SCSS brut :</text:span> pour saisir vos surcharges scss</text:p>
        </text:list-item>
      </text:list>
      <text:h text:style-name="Heading_20_4" text:outline-level="4"><text:bookmark-start text:name="__RefHeading___couleurs_principales_4"/><text:bookmark-start text:name="couleurs_principales"/>Couleurs principales<text:bookmark-end text:name="__RefHeading___couleurs_principales_4"/><text:bookmark-end text:name="couleurs_principales"/></text:h>
      <text:list text:style-name="List_20_1" text:continue-numbering="false">
        <text:list-item>
          <text:p text:style-name="LastListParagraph_List_20_1_Content_First"> <text:span text:style-name="Strong_20_Emphasis">Couleur principale et opposé de la couleur principale :</text:span> Il s'agit de la couleur principale de votre charte graphique. La couleur opposée permet de gérer l'opposition fond/texte. </text:p>
        </text:list-item>
      </text:list>
      <text:list text:style-name="List_20_1" text:continue-numbering="false">
        <text:list-item>
          <text:p text:style-name="List_20_1_Content_First"> Couleur alternative et couleur alternative opposée : Il s'agit de la couleur secondaire de votre charte graphique. La couleur opposée permet de gérer l'opposition fond/texte.</text:p>
        </text:list-item>
        <text:list-item>
          <text:p text:style-name="List_20_1_Content_Last"> Couleurs succès, attention ,danger, info : Pour définir des couleurs différentes de celles de boost pour les messages standards de Moodle.</text:p>
        </text:list-item>
      </text:list>
      <text:list text:style-name="List_20_1" text:continue-numbering="false">
        <text:list-item>
          <text:p text:style-name="List_20_1_Content_First"> Couleur d'arrière-plan du corps : Couleur principale de l'arrière-plan de toutes les pages du moodle.</text:p>
        </text:list-item>
        <text:list-item>
          <text:p text:style-name="List_20_1_Content"> Couleur de fond de la barre de navigation : barre de navigation en haut de page.</text:p>
        </text:list-item>
        <text:list-item>
          <text:p text:style-name="List_20_1_Content"> Couleur de texte de la barre de navigation : Couleur texte de la barre de navigation en haut de page.</text:p>
        </text:list-item>
        <text:list-item>
          <text:p text:style-name="List_20_1_Content"> Couleur de fond de la piste de navigation et Couleur de texte de la piste de navigation: Couleur du breadcrumb ou fil d'ariane et du texte.</text:p>
        </text:list-item>
        <text:list-item>
          <text:p text:style-name="List_20_1_Content"> Couleur de fond du tiroir latéral : menu sandwich de gauche.</text:p>
        </text:list-item>
        <text:list-item>
          <text:p text:style-name="List_20_1_Content_Last"> Couleur de fond du pied de page</text:p>
        </text:list-item>
      </text:list>
      <text:p text:style-name="Text_20_body"><draw:frame draw:style-name="media" draw:name="1" text:anchor-type="as-char" draw:z-index="1" svg:width="10.583333333333cm" svg:height="1.1473206416358cm"><draw:image xlink:href="Pictures/42563a8d5c37638e6885975bd889ebb2.png" xlink:type="simple" xlink:show="embed" xlink:actuate="onLoad"/></draw:frame></text:p>
      <text:h text:style-name="Heading_20_4" text:outline-level="4"><text:bookmark-start text:name="__RefHeading___panneaux_de_page_d_accueil_5"/><text:bookmark-start text:name="panneaux_de_page_d_accueil"/>Panneaux de page d' accueil<text:bookmark-end text:name="__RefHeading___panneaux_de_page_d_accueil_5"/><text:bookmark-end text:name="panneaux_de_page_d_accueil"/></text:h>
      <text:list text:style-name="List_20_1" text:continue-numbering="false">
        <text:list-item>
          <text:p text:style-name="LastListParagraph_List_20_1_Content_First"> Couleur de fond de la barre d'icones sociales : : valeur hexadecimale</text:p>
        </text:list-item>
      </text:list>
      <text:p text:style-name="Text_20_body">Avec choix des réseaux sociaux et possibilité d'ajout des réseaux sociaux de son choix</text:p>
      <text:p text:style-name="Text_20_body"><draw:frame draw:style-name="media" draw:name="2" text:anchor-type="as-char" draw:z-index="2" svg:width="10.583333333333cm" svg:height="0.31179358903094cm"><draw:image xlink:href="Pictures/4303b99b2a9ae54a7440b4fdcc6eeb1c.png" xlink:type="simple" xlink:show="embed" xlink:actuate="onLoad"/></draw:frame></text:p>
      <text:list text:style-name="List_20_1" text:continue-numbering="false">
        <text:list-item>
          <text:p text:style-name="LastListParagraph_List_20_1_Content_First"> Couleur de fond  du panneau d'annonces: valeur hexadécimale</text:p>
        </text:list-item>
      </text:list>
      <text:p text:style-name="Text_20_body">Ce panneau peut comporter au choix un ou deux boutons avec le texte et lien de votre choix</text:p>
      <text:p text:style-name="Text_20_body"><draw:frame draw:style-name="media" draw:name="3" text:anchor-type="as-char" draw:z-index="3" svg:width="10.583333333333cm" svg:height="1.5211339252682cm"><draw:image xlink:href="Pictures/6d612f775287de41bff1bc937d317d95.png" xlink:type="simple" xlink:show="embed" xlink:actuate="onLoad"/></draw:frame></text:p>
      <text:p text:style-name="Text_20_body"><draw:frame draw:style-name="media" draw:name="4" text:anchor-type="as-char" draw:z-index="4" svg:width="10.583333333333cm" svg:height="1.1498769338959cm"><draw:image xlink:href="Pictures/1c574b934b85fe7f950b18f022c28d4a.png" xlink:type="simple" xlink:show="embed" xlink:actuate="onLoad"/></draw:frame></text:p>
      <text:p text:style-name="Text_20_body"> * Couleur de fond  du panneau académique : valeur hexadécimale</text:p>
      <text:p text:style-name="Text_20_body"><draw:frame draw:style-name="media" draw:name="5" text:anchor-type="as-char" draw:z-index="5" svg:width="10.583333333333cm" svg:height="4.4305555555556cm"><draw:image xlink:href="Pictures/cc4f75ac737cf41fef402ff461e72096.png" xlink:type="simple" xlink:show="embed" xlink:actuate="onLoad"/></draw:frame></text:p>
      <text:list text:style-name="List_20_1" text:continue-numbering="false">
        <text:list-item>
          <text:p text:style-name="LastListParagraph_List_20_1_Content_First"> Couleur de fond de la boîte contenus personnalisées (customisées)</text:p>
        </text:list-item>
      </text:list>
      <text:p text:style-name="Text_20_body">manque image</text:p>
      <text:list text:style-name="List_20_1" text:continue-numbering="false">
        <text:list-item>
          <text:p text:style-name="LastListParagraph_List_20_1_Content_First"> Couleur de fond du panneau des cercles : valeur héxadécimale</text:p>
        </text:list-item>
      </text:list>
      <text:p text:style-name="Text_20_body"><draw:frame draw:style-name="media" draw:name="6" text:anchor-type="as-char" draw:z-index="6" svg:width="10.583333333333cm" svg:height="3.1196513470681cm"><draw:image xlink:href="Pictures/3728fcf9d3e430023898d27ece036b59.png" xlink:type="simple" xlink:show="embed" xlink:actuate="onLoad"/></draw:frame>
<draw:frame draw:style-name="media" draw:name="7" text:anchor-type="as-char" draw:z-index="7" svg:width="10.583333333333cm" svg:height="4.5cm"><draw:image xlink:href="Pictures/c6603cd865679cf8bbb76a46b8470b25.png" xlink:type="simple" xlink:show="embed" xlink:actuate="onLoad"/></draw:frame></text:p>
      <text:p text:style-name="Text_20_body"> * Fond de la section de bienvenue</text:p>
      <text:p text:style-name="Text_20_body"><draw:frame draw:style-name="media" draw:name="8" text:anchor-type="as-char" draw:z-index="8" svg:width="10.583333333333cm" svg:height="3.2779566046733cm"><draw:image xlink:href="Pictures/9390ff789c369f33c0dfcf5a669fe054.png" xlink:type="simple" xlink:show="embed" xlink:actuate="onLoad"/></draw:frame></text:p>
      <text:p text:style-name="Text_20_body">Couleur de fond du panneau des indicateurs</text:p>
      <text:p text:style-name="Text_20_body">Manque image</text:p>
      <text:p text:style-name="Text_20_body">Couleur de fond de la barre d'images</text:p>
      <text:p text:style-name="Text_20_body">Manque image</text:p>
      <text:p text:style-name="Horizontal_20_Line"/>
      <text:h text:style-name="Heading_20_4" text:outline-level="4"><text:bookmark-start text:name="__RefHeading___autres_composants_6"/><text:bookmark-start text:name="autres_composants"/>Autres composants<text:bookmark-end text:name="__RefHeading___autres_composants_6"/><text:bookmark-end text:name="autres_composants"/></text:h>
      <text:p text:style-name="Text_20_body">Skin des éléments de cours : Apparence des éléments de cours si le plugin est installé. Au choix : Titre colorés</text:p>
      <text:p text:style-name="Horizontal_20_Line"/>
      <text:h text:style-name="Heading_20_4" text:outline-level="4"><text:bookmark-start text:name="__RefHeading___icones_7"/><text:bookmark-start text:name="icones"/>Icônes<text:bookmark-end text:name="__RefHeading___icones_7"/><text:bookmark-end text:name="icones"/></text:h>
      <text:list text:style-name="List_20_1" text:continue-numbering="false">
        <text:list-item>
          <text:p text:style-name="List_20_1_Content_First"> <text:span text:style-name="Strong_20_Emphasis">Monochrome :</text:span> Si la case est cochée, toutes les icônes d'activités et ressources seront affichées dans la couleurs principale du thème.</text:p>
        </text:list-item>
        <text:list-item/>
        <text:list-item>
          <text:p text:style-name="List_20_1_Content_Last"> <draw:frame draw:style-name="media" draw:name="9" text:anchor-type="as-char" draw:z-index="9" svg:width="18.970625cm" style:rel-width="100%" svg:height="2.5664583333333cm" style:rel-height="scale"><draw:image xlink:href="Pictures/91c540b98c569f6801bfac125edaed78.png" xlink:type="simple" xlink:show="embed" xlink:actuate="onLoad"/></draw:frame></text:p>
        </text:list-item>
      </text:list>
      <text:p text:style-name="Text_20_body"><draw:frame draw:style-name="media" draw:name="10" text:anchor-type="as-char" draw:z-index="10" svg:width="11.482916666667cm" svg:height="4.92125cm"><draw:image xlink:href="Pictures/444d1995b0831b6783da8dfd3f49f606.png" xlink:type="simple" xlink:show="embed" xlink:actuate="onLoad"/></draw:frame></text:p>
      <text:list text:style-name="List_20_1" text:continue-numbering="false">
        <text:list-item>
          <text:p text:style-name="LastListParagraph_List_20_1_Content_First"> <text:span text:style-name="Strong_20_Emphasis">Valeur du filtre sepia :</text:span>  Ajuste le taux d'application du filtre sepia sur toutes les images classées “brandprimary-filter”. Ces images sont des images PNG ou JPG utilisées lorsque la version de Fontawesome opensource ne fournit pas d'icone appropriée. Les masques d'image DOIVENT être en niveaux de gris sur fond transparent. Des icones “Flat” doivent adopter un masque blanc sur fond transparent pour que la colorisation puisse avoir de l'effet.</text:p>
        </text:list-item>
      </text:list>
      <text:list text:style-name="List_20_1" text:continue-numbering="false">
        <text:list-item>
          <text:p text:style-name="LastListParagraph_List_20_1_Content_First"> <text:span text:style-name="Strong_20_Emphasis">Valeur du filtre de teinte :</text:span> Ajuster le filtre de teinte entre 0 et 360 (degrés). Les valeurs évoluent comme dans les  sélecteurs de couleurs du rouge (0deg et 360deg), ne passant par le jaune (60deg) le vert (120deg), le cyan (180%), le bleu (240deg) et le magenta (300deg).</text:p>
        </text:list-item>
      </text:list>
      <text:list text:style-name="List_20_1" text:continue-numbering="false">
        <text:list-item>
          <text:p text:style-name="LastListParagraph_List_20_1_Content_First"> <text:span text:style-name="Strong_20_Emphasis">Valeur du filtre de luminance :</text:span>  *  Ajuster le filtre de luminance entre 0 et 100 (%)</text:p>
        </text:list-item>
      </text:list>
      <text:list text:style-name="List_20_1" text:continue-numbering="false">
        <text:list-item>
          <text:p text:style-name="LastListParagraph_List_20_1_Content_First"> <text:span text:style-name="Strong_20_Emphasis">Saturate filter value :</text:span> Valeur du filtre de saturation en %</text:p>
        </text:list-item>
      </text:list>
      <text:p text:style-name="Horizontal_20_Line"/>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Valéry Frémaux (valery@activeprolearn.com)- Développement et optimisation du code</text:p>
        </text:list-item>
        <text:list-item>
          <text:p text:style-name="List_20_1_Content_Last"> Florence Labord (florence@activeprolearn.com) : Documentation et qualification fonctionnelle</text:p>
        </text:list-item>
      </text:list>
      <text:p text:style-name="Text_20_body"> <text:a xlink:type="simple" xlink:href="https://docs.activeprolearn.com/doku.php?id=theme:klassplace:userguide" text:style-name="Internet_20_link" text:visited-style-name="Visited_20_Internet_20_Link">Index guide d'utilisation</text:a> -  <text:a xlink:type="simple" xlink:href="https://docs.activeprolearn.com/doku.php?id=theme:klassplace"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3::57:55</meta:creation-date>
    <dc:creator>Generated</dc:creator>
    <dc:date>2026-08-29T13::57:55</dc:date>
    <dc:language>en-US</dc:language>
    <meta:editing-cycles>1</meta:editing-cycles>
    <meta:editing-duration>PT0S</meta:editing-duration>
    <dc:title>theme:klassplace:userguide:section6</dc:title>
  </office:meta>
</office:document-meta>
</file>