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03c15d34e2dc3b7a86ada14ccd6eb73a.png"/>
  <manifest:file-entry manifest:media-type="image/png" manifest:full-path="Pictures/92bfe82fcb2aea70141183072b99df65.png"/>
  <manifest:file-entry manifest:media-type="image/png" manifest:full-path="Pictures/111512d98c57d4231a0b277fa27c03eb.png"/>
  <manifest:file-entry manifest:media-type="image/png" manifest:full-path="Pictures/5521fecb1441957570c294cb7de82262.png"/>
  <manifest:file-entry manifest:media-type="image/png" manifest:full-path="Pictures/2ed7f5213167bc9c68796e400f9f888c.png"/>
  <manifest:file-entry manifest:media-type="image/png" manifest:full-path="Pictures/842bff969bbd40ea1437f8e0f108bb21.png"/>
  <manifest:file-entry manifest:media-type="image/png" manifest:full-path="Pictures/04596a50fd883fb4dc979b9baa3ad6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theme:klassplace:userguide:section5"/><text:bookmark-start text:name="__RefHeading___klassplacereglages_generaux_1"/><text:bookmark-start text:name="klassplacereglages_generaux"/>Klassplace :  Réglages généraux<text:bookmark-end text:name="__RefHeading___klassplacereglages_generaux_1"/><text:bookmark-end text:name="klassplacereglages_generaux"/></text:h>
      <text:p text:style-name="Text_20_body">Accès : Admin du site/présentation/thème/Klassplace &gt; Sous menu Réglages généraux</text:p>
      <text:h text:style-name="Heading_20_3" text:outline-level="3"><text:bookmark-start text:name="__RefHeading___parametres_d_affichage_2"/><text:bookmark-start text:name="parametres_d_affichage"/>Paramètres d'affichage<text:bookmark-end text:name="__RefHeading___parametres_d_affichage_2"/><text:bookmark-end text:name="parametres_d_affichage"/></text:h>
      <text:list text:style-name="List_20_1" text:continue-numbering="false">
        <text:list-item>
          <text:p text:style-name="LastListParagraph_List_20_1_Content_First"> Agencement :  </text:p>
        </text:list-item>
      </text:list>
      <text:p text:style-name="Text_20_body">Choix 1 Pleine largeur image entête</text:p>
      <text:p text:style-name="Text_20_body">Le contenu est placé à la suite du bandeau, en dessous.</text:p>
      <text:p text:style-name="Text_20_body"><draw:frame draw:style-name="mediacenter" draw:name="1" text:anchor-type="paragraph" draw:z-index="1" svg:width="10.583333333333cm" svg:height="3.7916230822873cm"><draw:image xlink:href="Pictures/03c15d34e2dc3b7a86ada14ccd6eb73a.png" xlink:type="simple" xlink:show="embed" xlink:actuate="onLoad"/></draw:frame></text:p>
      <text:p text:style-name="Horizontal_20_Line"/>
      <text:p text:style-name="Text_20_body">Choix 2 Contenu centré/image en tête en fond</text:p>
      <text:p text:style-name="Text_20_body">Le contenu est par dessus le bandeau, sa largeur est réduite.</text:p>
      <text:p text:style-name="Text_20_body"><draw:frame draw:style-name="mediacenter" draw:name="2" text:anchor-type="paragraph" draw:z-index="2" svg:width="10.583333333333cm" svg:height="3.6002281902756cm"><draw:image xlink:href="Pictures/92bfe82fcb2aea70141183072b99df65.png" xlink:type="simple" xlink:show="embed" xlink:actuate="onLoad"/></draw:frame></text:p>
      <text:p text:style-name="Horizontal_20_Line"/>
      <text:list text:style-name="List_20_1" text:continue-numbering="false">
        <text:list-item>
          <text:p text:style-name="List_20_1_Content_First"> <text:span text:style-name="Strong_20_Emphasis">Hauteur de l'image d'en-tête :</text:span> Pour choisir  la hauteur de l'image bandeau pour les cours et les espaces généraux.</text:p>
        </text:list-item>
        <text:list-item>
          <text:p text:style-name="List_20_1_Content_Last"> <text:span text:style-name="Strong_20_Emphasis">Décalage vertical du contenu d'apprentissage :</text:span> Espacement entre le haut de la page et le contenu. placez une valeur  inférieure à la hauteur de l'image bandeau de l'entête.</text:p>
        </text:list-item>
      </text:list>
      <text:p text:style-name="Text_20_body"><text:span text:style-name="Strong_20_Emphasis">Exemple :</text:span></text:p>
      <text:list text:style-name="List_20_1" text:continue-numbering="false">
        <text:list-item>
          <text:p text:style-name="List_20_1_Content_First"> Décalage vertical du contenu d'apprentissage (à partir du haut de l'écran) : 150px</text:p>
        </text:list-item>
        <text:list-item>
          <text:p text:style-name="List_20_1_Content"> hauteur de l'image d' entête ( à partir du haut de l'écran) : 200px</text:p>
        </text:list-item>
        <text:list-item>
          <text:p text:style-name="List_20_1_Content_Last"> Rembourrage horizontal du contenu d'apprentissage :  (pour les espaces gauche droite) : 50px</text:p>
        </text:list-item>
      </text:list>
      <text:p text:style-name="Text_20_body"><draw:frame draw:style-name="mediacenter" draw:name="3" text:anchor-type="paragraph" draw:z-index="3" svg:width="15.875cm" svg:height="5.6518974960876cm"><draw:image xlink:href="Pictures/111512d98c57d4231a0b277fa27c03eb.png" xlink:type="simple" xlink:show="embed" xlink:actuate="onLoad"/></draw:frame></text:p>
      <text:p text:style-name="Horizontal_20_Line"/>
      <text:p text:style-name="Horizontal_20_Line"/>
      <text:list text:style-name="List_20_1" text:continue-numbering="false">
        <text:list-item>
          <text:p text:style-name="LastListParagraph_List_20_1_Content_First"> <text:span text:style-name="Strong_20_Emphasis">Largeur de la zone de blocs : </text:span> Largeur du menu de droite, ou l'on place des blocs. Visible en mode édition dans les cours.</text:p>
        </text:list-item>
      </text:list>
      <text:p text:style-name="Text_20_body"><draw:frame draw:style-name="mediacenter" draw:name="4" text:anchor-type="paragraph" draw:z-index="4" svg:width="7.9375cm" style:rel-width="100%" svg:height="8.3389367816092cm" style:rel-height="scale"><draw:image xlink:href="Pictures/5521fecb1441957570c294cb7de82262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Espacement du contenu d'apprentissage :</text:span> Espacement entre le haut de la page et le contenu du cour. Généralement, vous voulez que la valeur de cette option soit inférieure à la hauteur de l'image de l'entête.</text:p>
        </text:list-item>
      </text:list>
      <text:h text:style-name="Heading_20_3" text:outline-level="3"><text:bookmark-start text:name="__RefHeading___tiroir_de_navigation_et_menu_horizontal_3"/><text:bookmark-start text:name="tiroir_de_navigation_et_menu_horizontal"/>Tiroir de navigation et menu horizontal<text:bookmark-end text:name="__RefHeading___tiroir_de_navigation_et_menu_horizontal_3"/><text:bookmark-end text:name="tiroir_de_navigation_et_menu_horizontal"/></text:h>
      <text:list text:style-name="List_20_1" text:continue-numbering="false">
        <text:list-item>
          <text:p text:style-name="LastListParagraph_List_20_1_Content_First"> <text:span text:style-name="Strong_20_Emphasis">Tiroir de navigation gauche (menu sandwich)</text:span> Affiche le menu sandwich de gauche  (nav-drawer) si case coché.</text:p>
        </text:list-item>
      </text:list>
      <text:p text:style-name="Text_20_body"><draw:frame draw:style-name="mediacenter" draw:name="5" text:anchor-type="paragraph" draw:z-index="5" svg:width="5.2916666666667cm" style:rel-width="100%" svg:height="9.1907894736842cm" style:rel-height="scale"><draw:image xlink:href="Pictures/2ed7f5213167bc9c68796e400f9f888c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Etat du tiroir de navigation gauche (Menu sandwich)</text:span> Le tiroir est fermé pour tous par défaut si coché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ousser le menu horizontal à droite:</text:span> : Place à droite ou à gauche les menus personnalisés de la barre de navigation du haut (nav-bar). <text:span text:style-name="Emphasis">Nota :</text:span> les menus personnalisés sont à inscrire dans Administration du site/Présentation/Thèmes/Réglages thème</text:p>
        </text:list-item>
      </text:list>
      <text:p text:style-name="Text_20_body"><draw:frame draw:style-name="mediacenter" draw:name="6" text:anchor-type="paragraph" draw:z-index="6" svg:width="15.875cm" svg:height="0.45070977917981cm"><draw:image xlink:href="Pictures/842bff969bbd40ea1437f8e0f108bb21.png" xlink:type="simple" xlink:show="embed" xlink:actuate="onLoad"/></draw:frame></text:p>
      <text:p text:style-name="Text_20_body"><draw:frame draw:style-name="mediacenter" draw:name="7" text:anchor-type="paragraph" draw:z-index="7" svg:width="15.875cm" svg:height="0.45070977917981cm"><draw:image xlink:href="Pictures/04596a50fd883fb4dc979b9baa3ad6e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Style du menu de langue:</text:span> Choix  d'affichage des menus de langues dans la barre de navigation haute de votre Moodle : icônes, menu déroulant, menu déroulant et icônes.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<text:a xlink:type="simple" xlink:href="https://docs.activeprolearn.com/doku.php?id=theme:klassplace:userguide" text:style-name="Internet_20_link" text:visited-style-name="Visited_20_Internet_20_Link">Idex du guide d'utilisation</text:a> - <text:a xlink:type="simple" xlink:href="https://docs.activeprolearn.com/doku.php?id=theme:klassplace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41:16</meta:creation-date>
    <dc:creator>Generated</dc:creator>
    <dc:date>2026-08-30T06::41:16</dc:date>
    <dc:language>en-US</dc:language>
    <meta:editing-cycles>1</meta:editing-cycles>
    <meta:editing-duration>PT0S</meta:editing-duration>
    <dc:title>theme:klassplace:userguide:section5</dc:title>
  </office:meta>
</office:document-meta>
</file>