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d7d6ff3da43d59b62398839b70e699c.png"/>
  <manifest:file-entry manifest:media-type="image/png" manifest:full-path="Pictures/112611ff09c1bf292adc5a130a375a18.png"/>
  <manifest:file-entry manifest:media-type="image/png" manifest:full-path="Pictures/9125dbff55424d7dcced96401965e906.png"/>
  <manifest:file-entry manifest:media-type="image/png" manifest:full-path="Pictures/ddcf962d94e61aadcf94c0b68e624dbf.png"/>
  <manifest:file-entry manifest:media-type="image/png" manifest:full-path="Pictures/96075432fa32c33e939d14d47b7c7d5f.png"/>
  <manifest:file-entry manifest:media-type="image/png" manifest:full-path="Pictures/31e1b74f6b95e38b3c3dff4742af90ce.png"/>
  <manifest:file-entry manifest:media-type="image/png" manifest:full-path="Pictures/b84705c397dd26cbf7938b7061d907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theme:klassplace:userguide:section2"/><text:bookmark-start text:name="__RefHeading___klassplaceparametres_des_cours_1"/><text:bookmark-start text:name="klassplaceparametres_des_cours"/>Klassplace : Paramètres des cours<text:bookmark-end text:name="__RefHeading___klassplaceparametres_des_cours_1"/><text:bookmark-end text:name="klassplaceparametres_des_cours"/></text:h>
      <text:h text:style-name="Heading_20_3" text:outline-level="3"><text:bookmark-start text:name="__RefHeading___options_d_affichage_des_cours_2"/><text:bookmark-start text:name="options_d_affichage_des_cours"/>Options d'affichage des cours<text:bookmark-end text:name="__RefHeading___options_d_affichage_des_cours_2"/><text:bookmark-end text:name="options_d_affichage_des_cours"/></text:h>
      <text:list text:style-name="List_20_1" text:continue-numbering="false">
        <text:list-item>
          <text:p text:style-name="List_20_1_Content_First"> <text:span text:style-name="Strong_20_Emphasis">Styles de section :</text:span>Choix entre 5 styles qui affecteront <text:span text:style-name="Strong_20_Emphasis">le rendu global du cours</text:span> :: </text:p>
          <text:list text:style-name="List_20_1">
            <text:list-item>
              <text:p text:style-name="List_20_1_Content"> Boost</text:p>
            </text:list-item>
            <text:list-item>
              <text:p text:style-name="List_20_1_Content"> Bold Notecard</text:p>
            </text:list-item>
            <text:list-item>
              <text:p text:style-name="List_20_1_Content"> Clipboard</text:p>
            </text:list-item>
            <text:list-item>
              <text:p text:style-name="List_20_1_Content"> Fancy section style</text:p>
            </text:list-item>
            <text:list-item>
              <text:p text:style-name="List_20_1_Content_Last"> Style corporate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Boost : liserai supérieur couleur principale du thème - Charte minimale</text:p>
        </text:list-item>
      </text:list>
      <text:p text:style-name="Text_20_body"><draw:frame draw:style-name="media" draw:name="1" text:anchor-type="as-char" draw:z-index="1" svg:width="9.5779166666667cm" style:rel-width="100%" svg:height="4.0216666666667cm" style:rel-height="scale"><draw:image xlink:href="Pictures/5d7d6ff3da43d59b62398839b70e699c.png" xlink:type="simple" xlink:show="embed" xlink:actuate="onLoad"/></draw:frame></text:p>
      <text:list text:style-name="List_20_1" text:continue-numbering="false">
        <text:list-item>
          <text:p text:style-name="LastListParagraph_List_20_1_Content_First"> Bold Notecard : Couleur principale du thème en fond rectangulaire - Pavés les plus visibles pour séparer les sections de votre cours</text:p>
        </text:list-item>
      </text:list>
      <text:p text:style-name="Text_20_body"><draw:frame draw:style-name="mediacenter" draw:name="2" text:anchor-type="paragraph" draw:z-index="2" svg:width="15.875cm" svg:height="2.7907886815172cm"><draw:image xlink:href="Pictures/112611ff09c1bf292adc5a130a375a18.png" xlink:type="simple" xlink:show="embed" xlink:actuate="onLoad"/></draw:frame></text:p>
      <text:list text:style-name="List_20_1" text:continue-numbering="false">
        <text:list-item>
          <text:p text:style-name="LastListParagraph_List_20_1_Content_First"> Clipboard :Couleur principale du thème en fond à bords “clips” - Très visible aussi - Convient bien pour un public jeune</text:p>
        </text:list-item>
      </text:list>
      <text:p text:style-name="Text_20_body"><draw:frame draw:style-name="mediacenter" draw:name="}    * Fancy Section Title  {{ :theme:fordsonfel:userguide:section-fancy-title.png?nolink&amp;600 | Legend" text:anchor-type="paragraph" draw:z-index="0" svg:width="15.875cm"><draw:text-box><text:p text:style-name="legendcenter"><draw:frame draw:style-name="mediacenter" draw:name="}    * Fancy Section Title  {{ :theme:fordsonfel:userguide:section-fancy-title.png?nolink&amp;600 |" text:anchor-type="paragraph" draw:z-index="3" svg:width="15.875cm" svg:height="3.4011127596439cm"><draw:image xlink:href="Pictures/9125dbff55424d7dcced96401965e906.png" xlink:type="simple" xlink:show="embed" xlink:actuate="onLoad"/></draw:frame>}

  * Fancy Section Title

{{ :theme:fordsonfel:userguide:section-fancy-title.png?nolink&amp;600 |</text:p></draw:text-box></draw:frame></text:p>
      <text:list text:style-name="List_20_1" text:continue-numbering="false">
        <text:list-item>
          <text:p text:style-name="LastListParagraph_List_20_1_Content_First"> Corporate  : Liserai fin haut et bas couleur du thème,  fond gris - Présentation soignée type entreprise</text:p>
        </text:list-item>
      </text:list>
      <text:p text:style-name="Text_20_body"><draw:frame draw:style-name="media" draw:name="4" text:anchor-type="as-char" draw:z-index="4" svg:width="10.583333333333cm" svg:height="1.5646456256921cm"><draw:image xlink:href="Pictures/ddcf962d94e61aadcf94c0b68e624dbf.png" xlink:type="simple" xlink:show="embed" xlink:actuate="onLoad"/></draw:frame></text:p>
      <text:p text:style-name="Text_20_body">Il est à noter que les couleurs, les polices, les emplacements sont modifiables suivant vos souhaits par surcharges scss.</text:p>
      <text:list text:style-name="List_20_1" text:continue-numbering="false">
        <text:list-item>
          <text:p text:style-name="LastListParagraph_List_20_1_Content_First"> <text:span text:style-name="Strong_20_Emphasis">Taille de l'icône d'activité :</text:span> taille en pixel des icônes activités et ressources dans les cours- Défaut 32px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argeur de la vignette personnalisée d'activité :</text:span> Gère en pixel la dimension de la vignette personnalisée de chaque activité ou ressources. (icone carrée noire et grise en regard des activités ou ressources)</text:p>
        </text:list-item>
      </text:list>
      <text:p text:style-name="Text_20_body"><draw:frame draw:style-name="mediacenter" draw:name="5" text:anchor-type="paragraph" draw:z-index="5" svg:width="6.588125cm" style:rel-width="100%" svg:height="2.06375cm" style:rel-height="scale"><draw:image xlink:href="Pictures/96075432fa32c33e939d14d47b7c7d5f.png" xlink:type="simple" xlink:show="embed" xlink:actuate="onLoad"/></draw:frame></text:p>
      <text:p text:style-name="Horizontal_20_Line"/>
      <text:h text:style-name="Heading_20_3" text:outline-level="3"><text:bookmark-start text:name="__RefHeading___options_d_affichage_des_vignettes_de_cours_3"/><text:bookmark-start text:name="options_d_affichage_des_vignettes_de_cours"/>Options d'affichage des vignettes de cours<text:bookmark-end text:name="__RefHeading___options_d_affichage_des_vignettes_de_cours_3"/><text:bookmark-end text:name="options_d_affichage_des_vignettes_de_cours"/></text:h>
      <text:list text:style-name="Numbering_20_1" text:continue-numbering="false">
        <text:list-item>
          <text:p text:style-name="LastListParagraph_Numbering_20_1_Content_First"> <text:span text:style-name="Strong_20_Emphasis">Titre info-bulle du cours: </text:span> Si le troncage du titre du cours est utilisé, cette fonction peut être utilisée et affichera le titre entier du cours dans une info-bulle. Cocher cette case pour activer cette option.</text:p>
        </text:list-item>
      </text:list>
      <text:list text:style-name="List_20_1" text:continue-numbering="false">
        <text:list-item>
          <text:p text:style-name="List_20_1_Content_First"> <text:span text:style-name="Strong_20_Emphasis">Ajouter le signal “Nouveau”:</text:span>   </text:p>
          <text:list text:style-name="List_20_1">
            <text:list-item>
              <text:p text:style-name="List_20_1_Content"> 0 supprime le message, sinon c'est en nombre d'heures de maintien</text:p>
            </text:list-item>
            <text:list-item>
              <text:p text:style-name="List_20_1_Content"> Le signal est global à la plate-forme. Il concerne donc tous les cours et toutes les activités/ressources</text:p>
            </text:list-item>
            <text:list-item>
              <text:p text:style-name="List_20_1_Content"> Il affiche “<text:span text:style-name="Strong_20_Emphasis">Nouveau</text:span>”, ou “<text:span text:style-name="Strong_20_Emphasis">Mis à jour</text:span>” si l'activité préexistait et a été simplement modifiée : les réglages de l'activité, pas forcément son contenu de données( Mode édition des paramètres de l'activité)</text:p>
            </text:list-item>
          </text:list>
        </text:list-item>
        <text:list-item>
          <text:p text:style-name="List_20_1_Content_Last"> Quelqu'un qui a visité la ressource ajoutée ou modifiée ne voit plus le signa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ntrer le signal sur les étiquettes :</text:span> Si activé, le signal “Nouveau” s'affiche aussi sur les étiquettes de cours et pas seulement sur les activités/ressources.</text:p>
        </text:list-item>
      </text:list>
      <text:h text:style-name="Heading_20_4" text:outline-level="4"><text:bookmark-start text:name="__RefHeading___exemple_de_vignette_personnalise_et_de_signal_4"/><text:bookmark-start text:name="exemple_de_vignette_personnalise_et_de_signal"/>Exemple de vignette personnalisé et de signal<text:bookmark-end text:name="__RefHeading___exemple_de_vignette_personnalise_et_de_signal_4"/><text:bookmark-end text:name="exemple_de_vignette_personnalise_et_de_signal"/></text:h>
      <text:p text:style-name="Text_20_body"><draw:frame draw:style-name="mediacenter" draw:name="6" text:anchor-type="paragraph" draw:z-index="6" svg:width="8.9958333333333cm" style:rel-width="100%" svg:height="1.27cm" style:rel-height="scale"><draw:image xlink:href="Pictures/31e1b74f6b95e38b3c3dff4742af90ce.png" xlink:type="simple" xlink:show="embed" xlink:actuate="onLoad"/></draw:frame></text:p>
      <text:p text:style-name="Text_20_body"><draw:frame draw:style-name="mediacenter" draw:name="7" text:anchor-type="paragraph" draw:z-index="7" svg:width="28.866041666667cm" style:rel-width="100%" svg:height="7.5935416666667cm" style:rel-height="scale"><draw:image xlink:href="Pictures/b84705c397dd26cbf7938b7061d9070e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Etat initial du flexsection : </text:span> Tout fermé. Cette option est utile si vous utilisez le format de cours Flexsection (sections flexibles) revu par nos soins.</text:p>
        </text:list-item>
      </text:list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Nicolas Maligue (nicolas@activeprolearn.com) Développement et adaptations</text:p>
        </text:list-item>
        <text:list-item>
          <text:p text:style-name="List_20_1_Conten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 <text:a xlink:type="simple" xlink:href="https://docs.activeprolearn.com/doku.php?id=theme:klassplace:userguide" text:style-name="Internet_20_link" text:visited-style-name="Visited_20_Internet_20_Link">Index guide d'utilisation</text:a> -  <text:a xlink:type="simple" xlink:href="https://docs.activeprolearn.com/doku.php?id=theme:klassplace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00:06</meta:creation-date>
    <dc:creator>Generated</dc:creator>
    <dc:date>2026-08-30T04::00:06</dc:date>
    <dc:language>en-US</dc:language>
    <meta:editing-cycles>1</meta:editing-cycles>
    <meta:editing-duration>PT0S</meta:editing-duration>
    <dc:title>theme:klassplace:userguide:section2</dc:title>
  </office:meta>
</office:document-meta>
</file>