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3947ba92513101520af1295f6322c06d.png"/>
  <manifest:file-entry manifest:media-type="image/png" manifest:full-path="Pictures/5bec812eb094e788b40e10dceb5921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klassplace:userguide:section10"/><text:bookmark-start text:name="__RefHeading___klassplaceun_theme_flat_designpage_de_connexion_1"/><text:bookmark-start text:name="klassplaceun_theme_flat_designpage_de_connexion"/>Klassplace : Un thème flat design : Page de connexion<text:bookmark-end text:name="__RefHeading___klassplaceun_theme_flat_designpage_de_connexion_1"/><text:bookmark-end text:name="klassplaceun_theme_flat_designpage_de_connexion"/></text:h>
      <text:h text:style-name="Heading_20_3" text:outline-level="3"><text:bookmark-start text:name="__RefHeading___zone_de_contenu_page_de_connexion_2"/><text:bookmark-start text:name="zone_de_contenu_page_de_connexion"/>Zone de contenu page de connexion<text:bookmark-end text:name="__RefHeading___zone_de_contenu_page_de_connexion_2"/><text:bookmark-end text:name="zone_de_contenu_page_de_connexion"/></text:h>
      <text:h text:style-name="Heading_20_4" text:outline-level="4"><text:bookmark-start text:name="__RefHeading___concerne_le_formulaire_de_connexion_3"/><text:bookmark-start text:name="concerne_le_formulaire_de_connexion"/>Concerne le formulaire de connexion<text:bookmark-end text:name="__RefHeading___concerne_le_formulaire_de_connexion_3"/><text:bookmark-end text:name="concerne_le_formulaire_de_connexion"/></text:h>
      <text:list text:style-name="List_20_1" text:continue-numbering="false">
        <text:list-item>
          <text:p text:style-name="LastListParagraph_List_20_1_Content_First"> Bouton “montrer” pour le mot de passe :Affiche/masque le mot de passe :  Cela ajoute un commutateur pour montrer le mot de passe en clair dans le formulaire d'enregistrement.</text:p>
        </text:list-item>
      </text:list>
      <text:list text:style-name="List_20_1" text:continue-numbering="false">
        <text:list-item>
          <text:p text:style-name="LastListParagraph_List_20_1_Content_First"> Bouton d'aide à la connexion : Affiche un bouton dans le formulaire d'enregistrement. On y mets le texte du bouton d'aide à la connexion,  exemple : “Comment se connecter”.</text:p>
        </text:list-item>
      </text:list>
      <text:list text:style-name="List_20_1" text:continue-numbering="false">
        <text:list-item>
          <text:p text:style-name="LastListParagraph_List_20_1_Content_First"> Url du bouton d'aide à la connexion : Url de l'aide pour se connecter. </text:p>
        </text:list-item>
      </text:list>
      <text:list text:style-name="List_20_1" text:continue-numbering="false">
        <text:list-item>
          <text:p text:style-name="LastListParagraph_List_20_1_Content_First"> Image de bannière de la page de connexion : image qui apparaitra dans le formulaire de connexion, en général un logo</text:p>
        </text:list-item>
      </text:list>
      <text:list text:style-name="List_20_1" text:continue-numbering="false">
        <text:list-item>
          <text:p text:style-name="LastListParagraph_List_20_1_Content_First"> Couleur du formulaire d'enregistrement : Couleur d'arrière-plan du formulaire .</text:p>
        </text:list-item>
      </text:list>
      <text:list text:style-name="List_20_1" text:continue-numbering="false">
        <text:list-item>
          <text:p text:style-name="LastListParagraph_List_20_1_Content_First"> Couleur de texte du formulaire d'enregistrement : Couleur pour le texte.</text:p>
        </text:list-item>
      </text:list>
      <text:p text:style-name="Text_20_body"><draw:frame draw:style-name="mediacenter" draw:name="1" text:anchor-type="paragraph" draw:z-index="1" svg:width="7.9375cm" style:rel-width="100%" svg:height="9.8712296983759cm" style:rel-height="scale"><draw:image xlink:href="Pictures/3947ba92513101520af1295f6322c06d.png" xlink:type="simple" xlink:show="embed" xlink:actuate="onLoad"/></draw:frame></text:p>
      <text:h text:style-name="Heading_20_3" text:outline-level="3"><text:bookmark-start text:name="__RefHeading___contenu_personnalise_4"/><text:bookmark-start text:name="contenu_personnalise"/>Contenu personnalisé<text:bookmark-end text:name="__RefHeading___contenu_personnalise_4"/><text:bookmark-end text:name="contenu_personnalise"/></text:h>
      <text:h text:style-name="Heading_20_4" text:outline-level="4"><text:bookmark-start text:name="__RefHeading___boite_d_affichage_a_droite_de_la_boite_de_connexion_5"/><text:bookmark-start text:name="boite_d_affichage_a_droite_de_la_boite_de_connexion"/>Boite d'affichage à droite de la boite de connexion<text:bookmark-end text:name="__RefHeading___boite_d_affichage_a_droite_de_la_boite_de_connexion_5"/><text:bookmark-end text:name="boite_d_affichage_a_droite_de_la_boite_de_connexion"/></text:h>
      <text:list text:style-name="List_20_1" text:continue-numbering="false">
        <text:list-item>
          <text:p text:style-name="LastListParagraph_List_20_1_Content_First"> Boîte d'alertes : Texte libre dans la boite.</text:p>
        </text:list-item>
      </text:list>
      <text:list text:style-name="List_20_1" text:continue-numbering="false">
        <text:list-item>
          <text:p text:style-name="LastListParagraph_List_20_1_Content_First"> Alert link : Texte pour un lien, en dessous.</text:p>
        </text:list-item>
      </text:list>
      <text:list text:style-name="List_20_1" text:continue-numbering="false">
        <text:list-item>
          <text:p text:style-name="LastListParagraph_List_20_1_Content_First"> Url alert link  - Url du lien , exemple <text:a xlink:type="simple" xlink:href="https://service.formation-enligne.com/" text:style-name="Internet_20_link" text:visited-style-name="Visited_20_Internet_20_Link">https://service.formation-enligne.com/</text:a></text:p>
        </text:list-item>
      </text:list>
      <text:list text:style-name="List_20_1" text:continue-numbering="false">
        <text:list-item>
          <text:p text:style-name="LastListParagraph_List_20_1_Content_First"> Alert image : Image  à afficher dans cette boite .</text:p>
        </text:list-item>
      </text:list>
      <text:list text:style-name="List_20_1" text:continue-numbering="false">
        <text:list-item>
          <text:p text:style-name="LastListParagraph_List_20_1_Content_First"> Url alert image : Lien sur cette image, identique ou différent de celui sur le texte.</text:p>
        </text:list-item>
      </text:list>
      <text:p text:style-name="Text_20_body"><draw:frame draw:style-name="mediacenter" draw:name="2" text:anchor-type="paragraph" draw:z-index="2" svg:width="15.875cm" svg:height="7.4188447464715cm"><draw:image xlink:href="Pictures/5bec812eb094e788b40e10dceb592125.png" xlink:type="simple" xlink:show="embed" xlink:actuate="onLoad"/></draw:frame></text:p>
      <text:p text:style-name="Horizontal_20_Line"/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- Développements - Intégration - Documentation</text:p>
        </text:list-item>
        <text:list-item>
          <text:p text:style-name="List_20_1_Content_Last"> Florence Labord (florence@activeprolearn.com) : Documentation et tests fonctionnels</text:p>
        </text:list-item>
      </text:list>
      <text:p text:style-name="Text_20_body"><text:a xlink:type="simple" xlink:href="https://docs.activeprolearn.com/doku.php?id=theme:klassplace" text:style-name="Internet_20_link" text:visited-style-name="Visited_20_Internet_20_Link">Index du thème</text:a> -  <text:a xlink:type="simple" xlink:href="https://docs.activeprolearn.com/doku.php?id=theme:klassplace:userguide" text:style-name="Internet_20_link" text:visited-style-name="Visited_20_Internet_20_Link">Index guide d'utilisation</text:a> - <text:a xlink:type="simple" xlink:href="https://docs.activeprolearn.com/doku.php?id=plugins" text:style-name="Internet_20_link" text:visited-style-name="Visited_20_Internet_20_Link">Retour à l'index des plugins</text:a>  - 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00:45</meta:creation-date>
    <dc:creator>Generated</dc:creator>
    <dc:date>2026-08-30T04::00:45</dc:date>
    <dc:language>en-US</dc:language>
    <meta:editing-cycles>1</meta:editing-cycles>
    <meta:editing-duration>PT0S</meta:editing-duration>
    <dc:title>theme:klassplace:userguide:section10</dc:title>
  </office:meta>
</office:document-meta>
</file>