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4c7e1993ea7ee7dd98c97562e2683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klassplace:userguide:section1"/><text:bookmark-start text:name="__RefHeading___klassplaceun_theme_flat_designparametres_du_menu_1"/><text:bookmark-start text:name="klassplaceun_theme_flat_designparametres_du_menu"/>Klassplace : Un thème flat design : Paramètres du menu<text:bookmark-end text:name="__RefHeading___klassplaceun_theme_flat_designparametres_du_menu_1"/><text:bookmark-end text:name="klassplaceun_theme_flat_designparametres_du_menu"/></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menu sert à gérer des variantes de thème. Le principe est de pouvoir rapidement créer une copie exacte des réglages du thème, afin de n'avoir plus qu'à modifier par exemple le jeu de couleur utilisé.</text:p>
      <text:p text:style-name="Text_20_body">Ensuite à vous d'affecter une variante à un cours , une catégorie de cours ou une cohorte, suivant vos besoin pédagogiques.</text:p>
      <text:p text:style-name="Text_20_body">Pensez également à à indiquer à titre de mémo (pas d'impact fonctionnel) le nom de votre variante de thème.</text:p>
      <text:h text:style-name="Heading_20_3" text:outline-level="3"><text:bookmark-start text:name="__RefHeading___usage_3"/><text:bookmark-start text:name="usage"/>Usage<text:bookmark-end text:name="__RefHeading___usage_3"/><text:bookmark-end text:name="usage"/></text:h>
      <text:list text:style-name="List_20_1" text:continue-numbering="false">
        <text:list-item>
          <text:p text:style-name="List_20_1_Content_First"> <text:span text:style-name="Strong_20_Emphasis">Lien “utilisez ce service” :</text:span> Choisir variante source et variante de thème cible pour recopier tous les réglages du thème source</text:p>
        </text:list-item>
        <text:list-item>
          <text:p text:style-name="List_20_1_Content_Last"> <text:span text:style-name="Strong_20_Emphasis">Titre de variante:</text:span> Saisissez un titre : Exemple variante bleu/bleu nuit ou encore variante catégorie de cours X</text:p>
        </text:list-item>
      </text:list>
      <text:p text:style-name="Text_20_body"><draw:frame draw:style-name="mediacenter" draw:name="1" text:anchor-type="paragraph" draw:z-index="1" svg:width="21.166666666667cm" style:rel-width="100%" svg:height="5.5859076198882cm" style:rel-height="scale"><draw:image xlink:href="Pictures/f4c7e1993ea7ee7dd98c97562e26837b.png" xlink:type="simple" xlink:show="embed" xlink:actuate="onLoad"/></draw:frame></text:p>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Nicolas Maligue (nicolas@activeprolearn.com) Développement et adaptations</text:p>
        </text:list-item>
        <text:list-item>
          <text:p text:style-name="List_20_1_Content"> Valéry Frémaux (valery@activeprolearn.com)- Développement et optimisation du code</text:p>
        </text:list-item>
        <text:list-item>
          <text:p text:style-name="List_20_1_Content_Last"> Florence Labord (florence@activeprolearn.com) : Documentation et qualification fonctionnelle</text:p>
        </text:list-item>
      </text:list>
      <text:p text:style-name="Text_20_body"><text:a xlink:type="simple" xlink:href="https://docs.activeprolearn.com/doku.php?id=theme:klassplace:userguide" text:style-name="Internet_20_link" text:visited-style-name="Visited_20_Internet_20_Link">Retour guide utilisation</text:a> -  <text:a xlink:type="simple" xlink:href="https://docs.activeprolearn.com/doku.php?id=theme:klassplace"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00:42</meta:creation-date>
    <dc:creator>Generated</dc:creator>
    <dc:date>2026-08-30T20::00:42</dc:date>
    <dc:language>en-US</dc:language>
    <meta:editing-cycles>1</meta:editing-cycles>
    <meta:editing-duration>PT0S</meta:editing-duration>
    <dc:title>theme:klassplace:userguide:section1</dc:title>
  </office:meta>
</office:document-meta>
</file>