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0b85de50639591a8000d4322e3712f1.png"/>
  <manifest:file-entry manifest:media-type="image/jpeg" manifest:full-path="Pictures/72b6534aa58ac6069f0650f254fc536f.jpg"/>
  <manifest:file-entry manifest:media-type="image/jpeg" manifest:full-path="Pictures/3641f872d5cd83178e775605c031b3e2.jpg"/>
  <manifest:file-entry manifest:media-type="image/jpeg" manifest:full-path="Pictures/f3fe7686e06941d327b743c7c2ad36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9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couleurs_2"/><text:bookmark-start text:name="couleurs"/>Couleurs<text:bookmark-end text:name="__RefHeading___couleurs_2"/><text:bookmark-end text:name="couleurs"/></text:h>
      <text:p text:style-name="Text_20_body">Accès : Admin du site/présentation/thème/FordsonFEL/Couleurs</text:p>
      <text:list text:style-name="List_20_1" text:continue-numbering="false">
        <text:list-item>
          <text:p text:style-name="LastListParagraph_List_20_1_Content_First"> 1/Cette section présente la possibilité de renseigner des éléments de colorimétrie</text:p>
        </text:list-item>
      </text:list>
      <text:p text:style-name="Text_20_body"><draw:frame draw:style-name="mediacenter" draw:name="1" text:anchor-type="paragraph" draw:z-index="1" svg:width="15.875cm" svg:height="4.5772916666667cm"><draw:image xlink:href="Pictures/80b85de50639591a8000d4322e3712f1.png" xlink:type="simple" xlink:show="embed" xlink:actuate="onLoad"/></draw:frame></text:p>
      <text:list text:style-name="List_20_1" text:continue-numbering="false">
        <text:list-item>
          <text:p text:style-name="LastListParagraph_List_20_1_Content_First"> 2/Elle permet de définir des variables et des ajouts scc de surcharge au thème.</text:p>
        </text:list-item>
      </text:list>
      <text:p text:style-name="Text_20_body">Les additions étant spécifiques et très nombreuses elles ne sont pas reprises dans le détail ici.</text:p>
      <text:p text:style-name="Text_20_body"><text:span text:style-name="Emphasis"><text:span text:style-name="Strong_20_Emphasis">Voici un exemple de définition de variables de couleurs :</text:span></text:span></text:p>
      <text:p text:style-name="Preformatted_20_Text"> $gris:#CCCCCC!default;<text:line-break/> $blanc:#FFFFFF!default;<text:line-break/> $bleu:#4564af!default;<text:line-break/> $danger:#F07905!default;</text:p>
      <text:p text:style-name="Text_20_body"><text:span text:style-name="Emphasis"><text:span text:style-name="Strong_20_Emphasis">Voici un exemple de surcharge pour les quiz qui appelle des variables  :</text:span></text:span></text:p>
      <text:p text:style-name="Preformatted_20_Text"><text:s text:c="2"/>/*boite affichage des questions dans une tentative*/<text:line-break/><text:s text:c="2"/>.que .formulation, .que .outcome {<text:line-break/><text:s text:c="2"/>border-radius:8px;<text:line-break/><text:s text:c="2"/>border: 1px solid $gris;<text:line-break/><text:s text:c="2"/>background-color:$blanc;<text:line-break/><text:s text:c="2"/>}</text:p>
      <text:h text:style-name="Heading_20_3" text:outline-level="3"><text:bookmark-start text:name="__RefHeading___surcharges_de_style_des_sections_3"/><text:bookmark-start text:name="surcharges_de_style_des_sections"/>Surcharges de style des sections<text:bookmark-end text:name="__RefHeading___surcharges_de_style_des_sections_3"/><text:bookmark-end text:name="surcharges_de_style_des_sections"/></text:h>
      <text:h text:style-name="Heading_20_4" text:outline-level="4"><text:bookmark-start text:name="__RefHeading___administration_4"/><text:bookmark-start text:name="administration"/>Administration<text:bookmark-end text:name="__RefHeading___administration_4"/><text:bookmark-end text:name="administration"/></text:h>
      <text:p text:style-name="Text_20_body">En administration, renseignez le code des surcharges souhaitées.</text:p>
      <text:p text:style-name="Text_20_body"><draw:frame draw:style-name="mediacenter" draw:name="2" text:anchor-type="paragraph" draw:z-index="2" svg:width="34.422291666667cm" style:rel-width="100%" svg:height="3.571875cm" style:rel-height="scale"><draw:image xlink:href="Pictures/72b6534aa58ac6069f0650f254fc536f.jpg" xlink:type="simple" xlink:show="embed" xlink:actuate="onLoad"/></draw:frame></text:p>
      <text:p text:style-name="Text_20_body">Résultat  :</text:p>
      <text:p text:style-name="Text_20_body"><draw:frame draw:style-name="mediacenter" draw:name="3" text:anchor-type="paragraph" draw:z-index="3" svg:width="41.883541666667cm" style:rel-width="100%" svg:height="19.764375cm" style:rel-height="scale"><draw:image xlink:href="Pictures/3641f872d5cd83178e775605c031b3e2.jpg" xlink:type="simple" xlink:show="embed" xlink:actuate="onLoad"/></draw:frame></text:p>
      <text:h text:style-name="Heading_20_4" text:outline-level="4"><text:bookmark-start text:name="__RefHeading___dans_les_cours_5"/><text:bookmark-start text:name="dans_les_cours"/>Dans les cours<text:bookmark-end text:name="__RefHeading___dans_les_cours_5"/><text:bookmark-end text:name="dans_les_cours"/></text:h>
      <text:p text:style-name="Text_20_body">Cours en mode édition.
L'enseignant pourra choisir un style pour chacune des sections du cours format thématique ou flexsection via le menu en regard de la section “Changer le style”.</text:p>
      <text:p text:style-name="Text_20_body"><draw:frame draw:style-name="mediacenter" draw:name="4" text:anchor-type="paragraph" draw:z-index="4" svg:width="36.115625cm" style:rel-width="100%" svg:height="7.5670833333333cm" style:rel-height="scale"><draw:image xlink:href="Pictures/f3fe7686e06941d327b743c7c2ad3691.jpg" xlink:type="simple" xlink:show="embed" xlink:actuate="onLoad"/></draw:frame></text:p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45:08</meta:creation-date>
    <dc:creator>Generated</dc:creator>
    <dc:date>2026-09-12T14::45:08</dc:date>
    <dc:language>en-US</dc:language>
    <meta:editing-cycles>1</meta:editing-cycles>
    <meta:editing-duration>PT0S</meta:editing-duration>
    <dc:title>theme:fordsonfel:userguide:section9</dc:title>
  </office:meta>
</office:document-meta>
</file>