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bb772813df68da2fc0bc418fb2cfe7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8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parametres_d_images_personnalisees_2"/><text:bookmark-start text:name="parametres_d_images_personnalisees"/>Paramètres d'images personnalisées<text:bookmark-end text:name="__RefHeading___parametres_d_images_personnalisees_2"/><text:bookmark-end text:name="parametres_d_images_personnalisees"/></text:h>
      <text:p text:style-name="Text_20_body">Accès : Admin du site/présentation/thème/FordsonFEL/Paramètres d'images personnalisées</text:p>
      <text:list text:style-name="List_20_1" text:continue-numbering="false">
        <text:list-item>
          <text:p text:style-name="List_20_1_Content_First"> <text:span text:style-name="Strong_20_Emphasis">Montrer les images du cours:</text:span> Defaut oui .Permet aux enseignants de personnaliser l'image d'entête de cours en insérant un fichier image dans les paramètres du cours.</text:p>
        </text:list-item>
        <text:list-item>
          <text:p text:style-name="List_20_1_Content"> <text:span text:style-name="Strong_20_Emphasis">Favicon:</text:span> Favicon pour fordson_fel. Les images avec un fond transparent et une hauteur de 32px fonctionneront mieux. Types autorisés : PNG, JPG, ICO</text:p>
        </text:list-item>
        <text:list-item>
          <text:p text:style-name="List_20_1_Content"> <text:span text:style-name="Strong_20_Emphasis">Logo de l'en-tête:</text:span> Logo affiché page de login, doublon de l'image utilisée éventuellement dans la boite de connexion.</text:p>
        </text:list-item>
        <text:list-item>
          <text:p text:style-name="List_20_1_Content"> <text:span text:style-name="Strong_20_Emphasis">Image par défaut de l'en-tête:</text:span> Image par defaut pour les en-tête de cours si pas d'image insérée dans les paramètres du cours. Image reprise en vignette page MY.</text:p>
        </text:list-item>
        <text:list-item>
          <text:p text:style-name="List_20_1_Content"> <text:span text:style-name="Strong_20_Emphasis">Image de fond par défaut de la page:</text:span> Image de fond pour les pages. </text:p>
        </text:list-item>
        <text:list-item>
          <text:p text:style-name="List_20_1_Content_Last"> <text:span text:style-name="Strong_20_Emphasis">Image par défaut de connexion:</text:span> Image du fond de la page de login. Cet item à été modifié par APL pour accepter plusieurs images qui s'afficheront de façon aléatoire au chargement de la page de login. </text:p>
        </text:list-item>
      </text:list>
      <text:p text:style-name="Text_20_body"><draw:frame draw:style-name="mediacenter" draw:name="1" text:anchor-type="paragraph" draw:z-index="1" svg:width="34.210625cm" style:rel-width="100%" svg:height="8.5460416666667cm" style:rel-height="scale"><draw:image xlink:href="Pictures/bb772813df68da2fc0bc418fb2cfe769.png" xlink:type="simple" xlink:show="embed" xlink:actuate="onLoad"/></draw:frame></text:p>
      <text:p text:style-name="Text_20_body">Voir un rendu live : <text:a xlink:type="simple" xlink:href="https://courses.neoma-bs.fr/login/index.php" text:style-name="Internet_20_link" text:visited-style-name="Visited_20_Internet_20_Link">https://courses.neoma-bs.fr/login/index.php</text:a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
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1:44</meta:creation-date>
    <dc:creator>Generated</dc:creator>
    <dc:date>2026-08-28T19::11:44</dc:date>
    <dc:language>en-US</dc:language>
    <meta:editing-cycles>1</meta:editing-cycles>
    <meta:editing-duration>PT0S</meta:editing-duration>
    <dc:title>theme:fordsonfel:userguide:section8</dc:title>
  </office:meta>
</office:document-meta>
</file>