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2e8c8ce2d0dfc67be9412d7e3d403984.png"/>
  <manifest:file-entry manifest:media-type="image/png" manifest:full-path="Pictures/0fe9f0ef430375448b1a666b8212ef9a.png"/>
  <manifest:file-entry manifest:media-type="image/png" manifest:full-path="Pictures/d1dc44d6c522f4c49d360e976c621f02.png"/>
  <manifest:file-entry manifest:media-type="image/png" manifest:full-path="Pictures/fe138484bcacd7ba855b9035d7a3e1c4.png"/>
  <manifest:file-entry manifest:media-type="image/png" manifest:full-path="Pictures/849b58893fb3942910fccbab7ec8f6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7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pied_de_page_2"/><text:bookmark-start text:name="pied_de_page"/>Pied de page<text:bookmark-end text:name="__RefHeading___pied_de_page_2"/><text:bookmark-end text:name="pied_de_page"/></text:h>
      <text:p text:style-name="Text_20_body">le renderer du pied de page à été modifié par rapport au thème standard, afin d'accepter 3 zones (1/3, 1/3 ,1/3) avec</text:p>
      <text:list text:style-name="List_20_1" text:continue-numbering="false">
        <text:list-item>
          <text:p text:style-name="List_20_1_Content_First"> un éditeur wysiwyg pour la saisie libre de son choix </text:p>
        </text:list-item>
        <text:list-item>
          <text:p text:style-name="List_20_1_Content_Last"> l''utilisation des shortcodes pour choisir la zone ou faire apparaître les infos standards saisies dans le formulaire.</text:p>
        </text:list-item>
      </text:list>
      <text:p text:style-name="Text_20_body">Il y a 4 zones de saisie au total</text:p>
      <text:list text:style-name="Numbering_20_1" text:continue-numbering="false">
        <text:list-item>
          <text:p text:style-name="Numbering_20_1_Content_First">   Zone de gauche,</text:p>
        </text:list-item>
        <text:list-item>
          <text:p text:style-name="Numbering_20_1_Content">   Zone de centre : masquée sur les mobiles.</text:p>
        </text:list-item>
        <text:list-item>
          <text:p text:style-name="Numbering_20_1_Content">   Zone de droite</text:p>
          <text:list text:style-name="Numbering_20_1">
            <text:list-item>
              <text:p text:style-name="Numbering_20_1_Content_Last"> Note de bas de page (sur toute la largeur du pied de page)</text:p>
            </text:list-item>
          </text:list>
        </text:list-item>
      </text:list>
      <text:h text:style-name="Heading_20_4" text:outline-level="4"><text:bookmark-start text:name="__RefHeading___acces_au_formulaire_3"/><text:bookmark-start text:name="acces_au_formulaire"/>Accès au formulaire<text:bookmark-end text:name="__RefHeading___acces_au_formulaire_3"/><text:bookmark-end text:name="acces_au_formulaire"/></text:h>
      <text:p text:style-name="Text_20_body">Admin du site/présentation/thème/FordsonFEL/Pied de page</text:p>
      <text:p text:style-name="Text_20_body"><text:span text:style-name="Strong_20_Emphasis">Etape 1</text:span></text:p>
      <text:p text:style-name="Text_20_body">Saisissez dans le formulaire les informations sur votre Moodle, et les adresses de réseaux sociaux dans les zones de saisies prévues - Seules les zones renseignées dans le formulaire pour les réseaux sociaux apparaîtront. Exemple :</text:p>
      <text:p text:style-name="Text_20_body"><draw:frame draw:style-name="mediacenter" draw:name="1" text:anchor-type="paragraph" draw:z-index="1" svg:width="23.362708333333cm" style:rel-width="100%" svg:height="9.4985416666667cm" style:rel-height="scale"><draw:image xlink:href="Pictures/2e8c8ce2d0dfc67be9412d7e3d403984.png" xlink:type="simple" xlink:show="embed" xlink:actuate="onLoad"/></draw:frame></text:p>
      <text:p text:style-name="Text_20_body"><text:span text:style-name="Strong_20_Emphasis">Etape 2</text:span></text:p>
      <text:p text:style-name="Text_20_body">Appelez dans la zone de votre choix gauche , centre ou droit les shortcodes, éventuellement mis en forme - Exemples</text:p>
      <text:p text:style-name="Text_20_body"><draw:frame draw:style-name="mediacenter" draw:name="2" text:anchor-type="paragraph" draw:z-index="2" svg:width="31.220833333333cm" style:rel-width="100%" svg:height="8.493125cm" style:rel-height="scale"><draw:image xlink:href="Pictures/0fe9f0ef430375448b1a666b8212ef9a.png" xlink:type="simple" xlink:show="embed" xlink:actuate="onLoad"/></draw:frame></text:p>
      <text:p text:style-name="Text_20_body"><draw:frame draw:style-name="mediacenter" draw:name="3" text:anchor-type="paragraph" draw:z-index="3" svg:width="31.326666666667cm" style:rel-width="100%" svg:height="6.3235416666667cm" style:rel-height="scale"><draw:image xlink:href="Pictures/d1dc44d6c522f4c49d360e976c621f02.png" xlink:type="simple" xlink:show="embed" xlink:actuate="onLoad"/></draw:frame></text:p>
      <text:h text:style-name="Heading_20_3" text:outline-level="3"><text:bookmark-start text:name="__RefHeading___exemples_de_rendu_du_pied_de_page_4"/><text:bookmark-start text:name="exemples_de_rendu_du_pied_de_page"/>Exemples de rendu du pied de page<text:bookmark-end text:name="__RefHeading___exemples_de_rendu_du_pied_de_page_4"/><text:bookmark-end text:name="exemples_de_rendu_du_pied_de_page"/></text:h>
      <text:p text:style-name="Text_20_body"><draw:frame draw:style-name="mediacenter" draw:name="4" text:anchor-type="paragraph" draw:z-index="4" svg:width="30.453541666667cm" style:rel-width="100%" svg:height="5.23875cm" style:rel-height="scale"><draw:image xlink:href="Pictures/fe138484bcacd7ba855b9035d7a3e1c4.png" xlink:type="simple" xlink:show="embed" xlink:actuate="onLoad"/></draw:frame></text:p>
      <text:p text:style-name="Text_20_body"><draw:frame draw:style-name="mediacenter" draw:name="5" text:anchor-type="paragraph" draw:z-index="5" svg:width="45.667083333333cm" style:rel-width="100%" svg:height="6.6675cm" style:rel-height="scale"><draw:image xlink:href="Pictures/849b58893fb3942910fccbab7ec8f6e1.png" xlink:type="simple" xlink:show="embed" xlink:actuate="onLoad"/></draw:frame>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1:46</meta:creation-date>
    <dc:creator>Generated</dc:creator>
    <dc:date>2026-08-28T19::11:46</dc:date>
    <dc:language>en-US</dc:language>
    <meta:editing-cycles>1</meta:editing-cycles>
    <meta:editing-duration>PT0S</meta:editing-duration>
    <dc:title>theme:fordsonfel:userguide:section7</dc:title>
  </office:meta>
</office:document-meta>
</file>