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72f7318f34c36326173b61d9161411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fordsonfel:userguide:section6"/><text:bookmark-start text:name="__RefHeading___fordsonfelun_theme_bootstrap_evolue_1"/><text:bookmark-start text:name="fordsonfelun_theme_bootstrap_evolue"/>FordsonFEL : Un thème bootstrap évolué<text:bookmark-end text:name="__RefHeading___fordsonfelun_theme_bootstrap_evolue_1"/><text:bookmark-end text:name="fordsonfelun_theme_bootstrap_evolue"/></text:h>
      <text:h text:style-name="Heading_20_3" text:outline-level="3"><text:bookmark-start text:name="__RefHeading___icones_de_navigation_2"/><text:bookmark-start text:name="icones_de_navigation"/>Icônes de navigation<text:bookmark-end text:name="__RefHeading___icones_de_navigation_2"/><text:bookmark-end text:name="icones_de_navigation"/></text:h>
      <text:p text:style-name="Text_20_body">Accès : Admin du site/présentation/thème/FordsonFEL/Icônes de navigation</text:p>
      <text:p text:style-name="Text_20_body">Cette section présente les éléments de réglages liés aux tailles, textes et liens des « bouton-icône » sur la page d'accueil standard de Moodle.</text:p>
      <text:p text:style-name="Text_20_body">Elle est remplacée par la refonte de la stratégie du tableau de bord <text:a xlink:type="simple" xlink:href="https://docs.activeprolearn.com/doku.php?id=local:my" text:style-name="Internet_20_link" text:visited-style-name="Visited_20_Internet_20_Link">Mon Moodle amélioré/tableaux de bord</text:a>.</text:p>
      <text:p text:style-name="Text_20_body">Elle peut cependant être mobilisée si on on force pas l'arrivée sur ce dernier.</text:p>
      <text:p text:style-name="Text_20_body"><text:span text:style-name="Emphasis"><text:span text:style-name="Strong_20_Emphasis">Exemple de paramètres à renseigner pour la page d'accueil standard de Moodle.</text:span></text:span></text:p>
      <text:p text:style-name="Text_20_body"><draw:frame draw:style-name="mediacenter" draw:name="1" text:anchor-type="paragraph" draw:z-index="1" svg:width="32.385cm" style:rel-width="100%" svg:height="11.509375cm" style:rel-height="scale"><draw:image xlink:href="Pictures/72f7318f34c36326173b61d91614116a.png" xlink:type="simple" xlink:show="embed" xlink:actuate="onLoad"/></draw:frame>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tests fonctionnels</text:p>
        </text:list-item>
      </text:list>
      <text:p text:style-name="Text_20_body"><text:a xlink:type="simple" xlink:href="https://docs.activeprolearn.com/doku.php?id=theme:fordsonfel:userguide" text:style-name="Internet_20_link" text:visited-style-name="Visited_20_Internet_20_Link">Retour guide d'utilisation</text:a> - <text:a xlink:type="simple" xlink:href="https://docs.activeprolearn.com/doku.php?id=theme:fordsonfel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11:43</meta:creation-date>
    <dc:creator>Generated</dc:creator>
    <dc:date>2026-08-28T19::11:43</dc:date>
    <dc:language>en-US</dc:language>
    <meta:editing-cycles>1</meta:editing-cycles>
    <meta:editing-duration>PT0S</meta:editing-duration>
    <dc:title>theme:fordsonfel:userguide:section6</dc:title>
  </office:meta>
</office:document-meta>
</file>