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1e1b74f6b95e38b3c3dff4742af90ce.png"/>
  <manifest:file-entry manifest:media-type="image/png" manifest:full-path="Pictures/96075432fa32c33e939d14d47b7c7d5f.png"/>
  <manifest:file-entry manifest:media-type="image/png" manifest:full-path="Pictures/b84705c397dd26cbf7938b7061d907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5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zone_de_contenus_2"/><text:bookmark-start text:name="zone_de_contenus"/>Zone de contenus<text:bookmark-end text:name="__RefHeading___zone_de_contenus_2"/><text:bookmark-end text:name="zone_de_contenus"/></text:h>
      <text:p text:style-name="Text_20_body">Accès : Admin du site/présentation/thème/FordsonFEL/Zone de contenus</text:p>
      <text:p text:style-name="Text_20_body">Cette section présente trois éléments zones de texte pour ajouter une information personnalisée pour les utilisateurs.</text:p>
      <text:list text:style-name="Numbering_20_1" text:continue-numbering="false">
        <text:list-item>
          <text:p text:style-name="Numbering_20_1_Content_First">   <text:span text:style-name="Strong_20_Emphasis">Texte d'accueil pour les utilisateurs authentifié :</text:span> Pour le thème avec utilisation de la page d'accueil standard  de Moodle.</text:p>
        </text:list-item>
        <text:list-item>
          <text:p text:style-name="Numbering_20_1_Content_Last">   <text:span text:style-name="Strong_20_Emphasis">Texte d'accueil pour les visiteurs :</text:span> Pour le thème avec utilisation de la page d'accueil standard  de Moodle.</text:p>
        </text:list-item>
      </text:list>
      <text:list text:style-name="Numbering_20_1" text:continue-numbering="false">
        <text:list-item>
          <text:p text:style-name="LastListParagraph_Numbering_20_1_Content_First">   <text:span text:style-name="Strong_20_Emphasis">Alerte de la page d'accueil :</text:span> Cet élément s'affiche sur la page de login.</text:p>
        </text:list-item>
      </text:list>
      <text:p text:style-name="Text_20_body">Nota : Les deux premiers items sont remplacés par des widgets appelé sur le tableau de bord(local_staticguitext),  pour les sites hébergés chez APL ou qui utilisent le composant <text:a xlink:type="simple" xlink:href="https://docs.activeprolearn.com/doku.php?id=local:my" text:style-name="Internet_20_link" text:visited-style-name="Visited_20_Internet_20_Link">Mon Moodle amélioré (Local_MY)</text:a>: Un tableau de bord configurable et évolutif .</text:p>
      <text:h text:style-name="Heading_20_4" text:outline-level="4"><text:bookmark-start text:name="__RefHeading___ajouter_le_signal_nouveau_3"/><text:bookmark-start text:name="ajouter_le_signal_nouveau"/>Ajouter le signal "Nouveau":<text:bookmark-end text:name="__RefHeading___ajouter_le_signal_nouveau_3"/><text:bookmark-end text:name="ajouter_le_signal_nouveau"/></text:h>
      <text:list text:style-name="List_20_1" text:continue-numbering="false">
        <text:list-item>
          <text:p text:style-name="List_20_1_Content_First"> 0 supprime le message, sinon c'est en nombre d'heures de maintien</text:p>
        </text:list-item>
        <text:list-item>
          <text:p text:style-name="List_20_1_Content"> Le signal est global à la plate-forme. Il concerne donc tous les cours et toutes les activités/ressources</text:p>
        </text:list-item>
        <text:list-item>
          <text:p text:style-name="List_20_1_Content"> Il affiche “<text:span text:style-name="Strong_20_Emphasis">Nouveau</text:span>”, ou “<text:span text:style-name="Strong_20_Emphasis">Mis à jour</text:span>” si l'activité préexistait et a été simplement modifiée : les réglages de l'activité, pas forcément son contenu de données( Mode édition des paramètres de l'activité)</text:p>
        </text:list-item>
        <text:list-item>
          <text:p text:style-name="List_20_1_Content_Last"> Quelqu'un qui a visité la ressource ajoutée ou modifiée ne voit plus le signal.</text:p>
        </text:list-item>
      </text:list>
      <text:p text:style-name="Text_20_body"><draw:frame draw:style-name="mediacenter" draw:name="1" text:anchor-type="paragraph" draw:z-index="1" svg:width="8.9958333333333cm" style:rel-width="100%" svg:height="1.27cm" style:rel-height="scale"><draw:image xlink:href="Pictures/31e1b74f6b95e38b3c3dff4742af90ce.png" xlink:type="simple" xlink:show="embed" xlink:actuate="onLoad"/></draw:frame></text:p>
      <text:h text:style-name="Heading_20_4" text:outline-level="4"><text:bookmark-start text:name="__RefHeading___largeur_de_la_vignette_personnalisee_d_activite_4"/><text:bookmark-start text:name="largeur_de_la_vignette_personnalisee_d_activite"/>Largeur de la vignette personnalisée d'activité<text:bookmark-end text:name="__RefHeading___largeur_de_la_vignette_personnalisee_d_activite_4"/><text:bookmark-end text:name="largeur_de_la_vignette_personnalisee_d_activite"/></text:h>
      <text:p text:style-name="Text_20_body">Gère en pixel la dimension de la vignette personnalisée de chaque activité ou ressources. (icone carrée noire et grise en regard des activités ou ressources)</text:p>
      <text:p text:style-name="Text_20_body"><draw:frame draw:style-name="mediacenter" draw:name="2" text:anchor-type="paragraph" draw:z-index="2" svg:width="6.588125cm" style:rel-width="100%" svg:height="2.06375cm" style:rel-height="scale"><draw:image xlink:href="Pictures/96075432fa32c33e939d14d47b7c7d5f.png" xlink:type="simple" xlink:show="embed" xlink:actuate="onLoad"/></draw:frame></text:p>
      <text:h text:style-name="Heading_20_4" text:outline-level="4"><text:bookmark-start text:name="__RefHeading___exemple_de_vignette_personnalise_et_de_signal_5"/><text:bookmark-start text:name="exemple_de_vignette_personnalise_et_de_signal"/>Exemple de vignette personnalisé et de signal<text:bookmark-end text:name="__RefHeading___exemple_de_vignette_personnalise_et_de_signal_5"/><text:bookmark-end text:name="exemple_de_vignette_personnalise_et_de_signal"/></text:h>
      <text:p text:style-name="Text_20_body"><draw:frame draw:style-name="mediacenter" draw:name="3" text:anchor-type="paragraph" draw:z-index="3" svg:width="28.866041666667cm" style:rel-width="100%" svg:height="7.5935416666667cm" style:rel-height="scale"><draw:image xlink:href="Pictures/b84705c397dd26cbf7938b7061d9070e.png" xlink:type="simple" xlink:show="embed" xlink:actuate="onLoad"/></draw:frame></text:p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, intégration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1:45</meta:creation-date>
    <dc:creator>Generated</dc:creator>
    <dc:date>2026-08-28T19::11:45</dc:date>
    <dc:language>en-US</dc:language>
    <meta:editing-cycles>1</meta:editing-cycles>
    <meta:editing-duration>PT0S</meta:editing-duration>
    <dc:title>theme:fordsonfel:userguide:section5</dc:title>
  </office:meta>
</office:document-meta>
</file>