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png" manifest:full-path="Pictures/c0f0e79ece2e420e299861d19695a329.png"/>
  <manifest:file-entry manifest:media-type="image/png" manifest:full-path="Pictures/32503f7453066c2ee8587d974cd0381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theme:fordsonfel:userguide:section4"/><text:bookmark-start text:name="__RefHeading___fordsonfelun_theme_bootstrap_evolue_1"/><text:bookmark-start text:name="fordsonfelun_theme_bootstrap_evolue"/>FordsonFEL : Un thème bootstrap évolué<text:bookmark-end text:name="__RefHeading___fordsonfelun_theme_bootstrap_evolue_1"/><text:bookmark-end text:name="fordsonfelun_theme_bootstrap_evolue"/></text:h>
      <text:h text:style-name="Heading_20_3" text:outline-level="3"><text:bookmark-start text:name="__RefHeading___parametres_du_menu_2"/><text:bookmark-start text:name="parametres_du_menu"/>Paramètres du menu<text:bookmark-end text:name="__RefHeading___parametres_du_menu_2"/><text:bookmark-end text:name="parametres_du_menu"/></text:h>
      <text:p text:style-name="Text_20_body">Accès : Admin du site/présentation/thème/FordsonFEL/Paramètres du menu</text:p>
      <text:h text:style-name="Heading_20_4" text:outline-level="4"><text:bookmark-start text:name="__RefHeading___cette_section_presente_trois_elements_3"/><text:bookmark-start text:name="cette_section_presente_trois_elements"/>Cette section présente trois éléments:<text:bookmark-end text:name="__RefHeading___cette_section_presente_trois_elements_3"/><text:bookmark-end text:name="cette_section_presente_trois_elements"/></text:h>
      <text:list text:style-name="Numbering_20_1" text:continue-numbering="false">
        <text:list-item>
          <text:p text:style-name="Numbering_20_1_Content_First">   Menu du panneau de gestion du cours,</text:p>
        </text:list-item>
        <text:list-item>
          <text:p text:style-name="Numbering_20_1_Content">   Liste dynamique des cours de l'utilisateur et des menus de navigation de cours,</text:p>
        </text:list-item>
        <text:list-item>
          <text:p text:style-name="Numbering_20_1_Content_Last"> Paramètres du tiroir de navigation.</text:p>
        </text:list-item>
      </text:list>
      <text:h text:style-name="Heading_20_3" text:outline-level="3"><text:bookmark-start text:name="__RefHeading___menu_du_panneau_de_gestion_du_cours_4"/><text:bookmark-start text:name="menu_du_panneau_de_gestion_du_cours"/>1.Menu du panneau de gestion du cours<text:bookmark-end text:name="__RefHeading___menu_du_panneau_de_gestion_du_cours_4"/><text:bookmark-end text:name="menu_du_panneau_de_gestion_du_cours"/></text:h>
      <text:list text:style-name="List_20_1" text:continue-numbering="false">
        <text:list-item>
          <text:p text:style-name="LastListParagraph_List_20_1_Content_First"> <text:span text:style-name="Strong_20_Emphasis">Afficher les panneaux du tableau de bord des étudiants et des enseignants :</text:span> permet d'afficher le panneau escamotable en haut des cours - Oui par défaut.</text:p>
        </text:list-item>
      </text:list>
      <text:list text:style-name="List_20_1" text:continue-numbering="false">
        <text:list-item>
          <text:p text:style-name="LastListParagraph_List_20_1_Content_First"> <text:span text:style-name="Strong_20_Emphasis">Message de gestion de cours :</text:span> Saisie de votre choix qui permet de renseigner un message qui sera affiché dans le panneau de tous les cours <text:span text:style-name="Strong_20_Emphasis">pour les enseignants</text:span>.</text:p>
        </text:list-item>
      </text:list>
      <text:list text:style-name="List_20_1" text:continue-numbering="false">
        <text:list-item>
          <text:p text:style-name="LastListParagraph_List_20_1_Content_First"> <text:span text:style-name="Strong_20_Emphasis">Message sur le tableau de bord des étudiants</text:span> : Saisie de votre choix qui permet de renseigner un message qui sera affiché dans le panneau de tous les cours <text:span text:style-name="Strong_20_Emphasis">pour les étudiants</text:span>.</text:p>
        </text:list-item>
      </text:list>
      <text:p text:style-name="Text_20_body"><text:span text:style-name="Emphasis">Exemple de panneau avec un message aux enseignants en haut du panneau </text:span></text:p>
      <text:p text:style-name="Text_20_body"><draw:frame draw:style-name="mediacenter" draw:name="1" text:anchor-type="paragraph" draw:z-index="1" svg:width="15.875cm" svg:height="9.9467418546366cm"><draw:image xlink:href="Pictures/c0f0e79ece2e420e299861d19695a329.png" xlink:type="simple" xlink:show="embed" xlink:actuate="onLoad"/></draw:frame></text:p>
      <text:list text:style-name="List_20_1" text:continue-numbering="false">
        <text:list-item>
          <text:p text:style-name="LastListParagraph_List_20_1_Content_First"> <text:span text:style-name="Strong_20_Emphasis">Afficher le menu des paramètres par défaut du cours :</text:span> par défaut non. Ajoute un menu qui permet d'accéder au paramètres du cours en bandeau horizontal haut de la plateforme. <text:span text:style-name="Strong_20_Emphasis">NOTA :</text:span> Ce menu est redondant avec le même menu accessible dans le panneau.</text:p>
        </text:list-item>
      </text:list>
      <text:p text:style-name="Text_20_body"><draw:frame draw:style-name="mediacenter" draw:name="2" text:anchor-type="paragraph" draw:z-index="2" svg:width="15.875cm" svg:height="4.5643759873618cm"><draw:image xlink:href="Pictures/32503f7453066c2ee8587d974cd0381d.png" xlink:type="simple" xlink:show="embed" xlink:actuate="onLoad"/></draw:frame></text:p>
      <text:list text:style-name="List_20_1" text:continue-numbering="false">
        <text:list-item>
          <text:p text:style-name="List_20_1_Content_First"> <text:span text:style-name="Strong_20_Emphasis">Monter les notes de l'étudiant :</text:span> Defaut: oui - Affichage du menu notes dans le panneau haut</text:p>
        </text:list-item>
        <text:list-item>
          <text:p text:style-name="List_20_1_Content"> <text:span text:style-name="Strong_20_Emphasis">Afficher l'achèvement de l'étudiant</text:span> : Defaut : oui - Affichage du donut d'achèvement dans le panneau</text:p>
        </text:list-item>
        <text:list-item>
          <text:p text:style-name="List_20_1_Content_Last"> Afficher l'icône d'administration de cours à l'étudiant  : Défaut : non - Affichage de la roue crantée des paramètres de cours dans le panneau, pour permettre la désinscription du cours par l'étudiant. </text:p>
        </text:list-item>
      </text:list>
      <text:h text:style-name="Heading_20_3" text:outline-level="3"><text:bookmark-start text:name="__RefHeading___liste_dynamique_des_cours_de_l_utilisateur_et_des_menus_de_navigation_de_cours_5"/><text:bookmark-start text:name="liste_dynamique_des_cours_de_l_utilisateur_et_des_menus_de_navigation_de_cours"/>2.Liste dynamique des cours de l'utilisateur et des menus de navigation de cours<text:bookmark-end text:name="__RefHeading___liste_dynamique_des_cours_de_l_utilisateur_et_des_menus_de_navigation_de_cours_5"/><text:bookmark-end text:name="liste_dynamique_des_cours_de_l_utilisateur_et_des_menus_de_navigation_de_cours"/></text:h>
      <text:list text:style-name="List_20_1" text:continue-numbering="false">
        <text:list-item>
          <text:p text:style-name="List_20_1_Content_First"> <text:span text:style-name="Strong_20_Emphasis">Afficher les cours inscrits :</text:span> Défaut : Non - Afficher les cours inscrits pour les utilisateurs dans la barre de navigation supérieure.</text:p>
        </text:list-item>
        <text:list-item>
          <text:p text:style-name="List_20_1_Content"> <text:span text:style-name="Strong_20_Emphasis">Afficher le menu de ce cours :</text:span> Défaut : Non - Afficher Saut à la section dans le menu du cours pour les utilisateurs dans la barre de navigation supérieure. Ceci contient des éléments de menu précédemment trouvés dans le panneau haut.</text:p>
        </text:list-item>
        <text:list-item>
          <text:p text:style-name="List_20_1_Content_Last"> <text:span text:style-name="Strong_20_Emphasis">Terminologie :</text:span> Liste déroulante de choix pour l’appellation des cours (mes cours, mes modules,  mes unités, mes classes, ma formation, mon développement professionnel, mes référence,s mes plans, mes compétences, mes programmes, mes leçons, mes conférences)</text:p>
        </text:list-item>
      </text:list>
      <text:h text:style-name="Heading_20_3" text:outline-level="3"><text:bookmark-start text:name="__RefHeading___parametres_du_tiroir_de_navigation_6"/><text:bookmark-start text:name="parametres_du_tiroir_de_navigation"/>3.Paramètres du tiroir de navigation<text:bookmark-end text:name="__RefHeading___parametres_du_tiroir_de_navigation_6"/><text:bookmark-end text:name="parametres_du_tiroir_de_navigation"/></text:h>
      <text:p text:style-name="Text_20_body">Pour la gestion du panneau escamotable de gauche :</text:p>
      <text:list text:style-name="List_20_1" text:continue-numbering="false">
        <text:list-item>
          <text:p text:style-name="List_20_1_Content_First"> <text:span text:style-name="Strong_20_Emphasis">Afficher la zone de navigation :</text:span> Oui par defaut. Fordson_fel a éliminé le recourt à la zone de navigation en utilisant un menu déroulant pour la navigation en cours. Si vous devez utiliser la zone de navigation, vous pouvez cocher cette case pour la réactiver.</text:p>
        </text:list-item>
        <text:list-item>
          <text:p text:style-name="List_20_1_Content_Last"> <text:span text:style-name="Strong_20_Emphasis">Tiroir de navigation fermé par défaut :</text:span> Fermer le tiroir de navigation par défaut sur toutes les pages pour tous les utilisateurs.</text:p>
        </text:list-item>
      </text:list>
      <text:p text:style-name="Horizontal_20_Line"/>
      <text:h text:style-name="Heading_20_3" text:outline-level="3"><text:bookmark-start text:name="__RefHeading___credits_7"/><text:bookmark-start text:name="credits"/>Crédits<text:bookmark-end text:name="__RefHeading___credits_7"/><text:bookmark-end text:name="credits"/></text:h>
      <text:list text:style-name="List_20_1" text:continue-numbering="false">
        <text:list-item>
          <text:p text:style-name="List_20_1_Content_First"> Valéry Frémaux (valery@activeprolearn.com)- Développements et tests</text:p>
        </text:list-item>
        <text:list-item>
          <text:p text:style-name="List_20_1_Content_Last"> Florence Labord (florence@activeprolearn.com) : Documentation et tests fonctionnels</text:p>
        </text:list-item>
      </text:list>
      <text:p text:style-name="Text_20_body"><text:a xlink:type="simple" xlink:href="https://docs.activeprolearn.com/doku.php?id=theme:fordsonfel:userguide" text:style-name="Internet_20_link" text:visited-style-name="Visited_20_Internet_20_Link">Retour guide d'utilisation</text:a> - <text:a xlink:type="simple" xlink:href="https://docs.activeprolearn.com/doku.php?id=theme:fordsonfel" text:style-name="Internet_20_link" text:visited-style-name="Visited_20_Internet_20_Link">Index du thème</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9T12::18:11</meta:creation-date>
    <dc:creator>Generated</dc:creator>
    <dc:date>2026-08-29T12::18:11</dc:date>
    <dc:language>en-US</dc:language>
    <meta:editing-cycles>1</meta:editing-cycles>
    <meta:editing-duration>PT0S</meta:editing-duration>
    <dc:title>theme:fordsonfel:userguide:section4</dc:title>
  </office:meta>
</office:document-meta>
</file>