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a58dfa18674c33da6e50ca35382ff3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fordsonfel:userguide:section3"/><text:bookmark-start text:name="__RefHeading___fordsonfelun_theme_bootstrap_evolue_1"/><text:bookmark-start text:name="fordsonfelun_theme_bootstrap_evolue"/>FordsonFEL : Un thème bootstrap évolué<text:bookmark-end text:name="__RefHeading___fordsonfelun_theme_bootstrap_evolue_1"/><text:bookmark-end text:name="fordsonfelun_theme_bootstrap_evolue"/></text:h>
      <text:h text:style-name="Heading_20_3" text:outline-level="3"><text:bookmark-start text:name="__RefHeading___adaptation_du_prereglage_2"/><text:bookmark-start text:name="adaptation_du_prereglage"/>Adaptation du préreglage<text:bookmark-end text:name="__RefHeading___adaptation_du_prereglage_2"/><text:bookmark-end text:name="adaptation_du_prereglage"/></text:h>
      <text:p text:style-name="Text_20_body">Accès : Admin du site/présentation/thème/FordsonFEL/Adaptation du preréglage</text:p>
      <text:p text:style-name="Text_20_body">Cette partie présente deux éléments :</text:p>
      <text:list text:style-name="Numbering_20_1" text:continue-numbering="false">
        <text:list-item>
          <text:p text:style-name="Numbering_20_1_Content_First">   <text:span text:style-name="Strong_20_Emphasis">Paramètres d'affichage du contenu général :</text:span> Les options choisies vous permettent de personnaliser la façon dont le contenu est affiché et d'activer des fonctionnalités supplémentaires pour fordson_fel.</text:p>
        </text:list-item>
        <text:list-item>
          <text:p text:style-name="Numbering_20_1_Content_Last">   <text:span text:style-name="Strong_20_Emphasis">Options d'affichage du cours :</text:span> Ces options vous permettent de personnaliser la façon dont les cours seront affichés sur la page d'accueil standard de Moodle, ainsi que de personnaliser les catégories de cours. Si vous forcez l'arrivée sur le tableau de bord car vous utilisez le composant <text:a xlink:type="simple" xlink:href="https://docs.activeprolearn.com/doku.php?id=local:my" text:style-name="Internet_20_link" text:visited-style-name="Visited_20_Internet_20_Link">"Mon moodle amélioré" (local_my)</text:a>, ces réglages sont inopérents.</text:p>
        </text:list-item>
      </text:list>
      <text:h text:style-name="Heading_20_4" text:outline-level="4"><text:bookmark-start text:name="__RefHeading___parametres_d_affichage_du_contenu_general_3"/><text:bookmark-start text:name="parametres_d_affichage_du_contenu_general"/>Paramètres d'affichage du contenu général<text:bookmark-end text:name="__RefHeading___parametres_d_affichage_du_contenu_general_3"/><text:bookmark-end text:name="parametres_d_affichage_du_contenu_general"/></text:h>
      <text:list text:style-name="List_20_1" text:continue-numbering="false">
        <text:list-item>
          <text:p text:style-name="List_20_1_Content_First"> <text:span text:style-name="Strong_20_Emphasis">Afficher le formulaire de connexion :</text:span> Pour afficher le formulaire de connexion sur la page d'accueil de Moodle en mode déconnecté, et que si vous n' avez pas forcé l'arrivée sur la page de login.</text:p>
        </text:list-item>
        <text:list-item>
          <text:p text:style-name="List_20_1_Content"> <text:span text:style-name="Strong_20_Emphasis">Afficher des régions de bloc supplémentaires sur la page d'accueil du site :</text:span> Pour gérer des régions de blocs en haut de la page d'accueil standard du thème. Utile uniquement si vous n'utilisez pas le composant <text:a xlink:type="simple" xlink:href="https://docs.activeprolearn.com/doku.php?id=local:my" text:style-name="Internet_20_link" text:visited-style-name="Visited_20_Internet_20_Link">"Mon moodle amélioré" (local_my)</text:a> ou que vous voulez mixer une stratégie accueil/page my. Notre expérience fait montre que ce choix peut être source de confusion auprès des publics. (ergonomie/cinématique).</text:p>
        </text:list-item>
        <text:list-item>
          <text:p text:style-name="List_20_1_Content"> <text:span text:style-name="Strong_20_Emphasis">Espacement du contenu d'apprentissage :</text:span> 125 px par defaut. Pour gérer ou démarre le contenu de cours par rapport à l'illustration d'en-tête, si vous avez choisi image d'en-tête en fond dans les <text:a xlink:type="simple" xlink:href="https://docs.activeprolearn.com/doku.php?id=theme:fordsonfel:userguide:section2#les_options" text:style-name="Internet_20_link" text:visited-style-name="Visited_20_Internet_20_Link">Préréglages (A la section layouts settings)</text:a>.</text:p>
        </text:list-item>
        <text:list-item>
          <text:p text:style-name="List_20_1_Content"> <text:span text:style-name="Strong_20_Emphasis">Hauteur de l'image d'en-tête :</text:span> 200px par defaut. Contrôle la hauteur de l'image illustrative de cours placée en en-tête, si vous avez choisi image d'en-tête en fond dans les <text:a xlink:type="simple" xlink:href="https://docs.activeprolearn.com/doku.php?id=theme:fordsonfel:userguide:section2#les_options" text:style-name="Internet_20_link" text:visited-style-name="Visited_20_Internet_20_Link">Préréglages (A la section layouts settings)</text:a>. </text:p>
        </text:list-item>
        <text:list-item>
          <text:p text:style-name="List_20_1_Content"> <text:span text:style-name="Strong_20_Emphasis">Rembourrage de contenu:</text:span> Détermine des marges droites et gauche pour le contenu. Plus la valeur augmente plus le contenu est présenté sur un espace étroit.</text:p>
        </text:list-item>
        <text:list-item>
          <text:p text:style-name="List_20_1_Content"> <text:span text:style-name="Strong_20_Emphasis">Largeur du bloc de colonne:</text:span> Gère la largeur du bloc de colonne (à identifier). Defaut 200px.</text:p>
        </text:list-item>
        <text:list-item>
          <text:p text:style-name="List_20_1_Content_Last"> <text:span text:style-name="Strong_20_Emphasis">Taille de l'icône de l'activité:</text:span> Taille des icônes moodle. Par defaut 32px. Il est à noter que sur les Moodle hébergés par nos soins, les illustrations d'activités et ressources personnalisées sont rendues possibles.</text:p>
        </text:list-item>
      </text:list>
      <text:h text:style-name="Heading_20_4" text:outline-level="4"><text:bookmark-start text:name="__RefHeading___options_d_affichage_du_cours_4"/><text:bookmark-start text:name="options_d_affichage_du_cours"/>Options d'affichage du cours<text:bookmark-end text:name="__RefHeading___options_d_affichage_du_cours_4"/><text:bookmark-end text:name="options_d_affichage_du_cours"/></text:h>
      <text:list text:style-name="List_20_1" text:continue-numbering="false">
        <text:list-item>
          <text:p text:style-name="LastListParagraph_List_20_1_Content_First"> <text:span text:style-name="Strong_20_Emphasis">Menu Mes cours trié par dernier accès sur la page de garde :</text:span> Pour afficher les cours par dernier accès sur la page d'accueil standard de Moodle. Utile uniquement si vous n'utilisez pas le composant <text:a xlink:type="simple" xlink:href="https://docs.activeprolearn.com/doku.php?id=local:my" text:style-name="Internet_20_link" text:visited-style-name="Visited_20_Internet_20_Link">"Mon moodle amélioré" (local_my)</text:a>.</text:p>
        </text:list-item>
      </text:list>
      <text:p text:style-name="Text_20_body"><text:span text:style-name="Emphasis"> Il est à noter que sur les Moodle hébergés par nos soins, les tronquatures sont  gérées automatiquement, et les cours en vue “catégories” reprennent un affichage harmonisé qui fait apparaître, comme sur le tableau de bord,  la complétude sur le “donut” d'achèvement.</text:span></text:p>
      <text:p text:style-name="Text_20_body"><text:span text:style-name="Strong_20_Emphasis">Les options numérotées ne servent que si vous n'utilisez pas le tableau de bord personnalisé local my qui prend en charge ces éléments :</text:span></text:p>
      <text:list text:style-name="Numbering_20_1" text:continue-numbering="false">
        <text:list-item>
          <text:p text:style-name="Numbering_20_1_Content_First"> <text:span text:style-name="Strong_20_Emphasis">Tronquer le nom du cours:</text:span> Longueur du titre de cours au delà duquel la tronquature s'applique. 256 caractères par défaut.</text:p>
        </text:list-item>
        <text:list-item>
          <text:p text:style-name="Numbering_20_1_Content"> <text:span text:style-name="Strong_20_Emphasis">Titre info-bulle du cours:</text:span> Non par defaut. Si le tronquage du titre du cours est utilisé, cette fonction peut être utilisée et affichera le titre entier du cours dans une info-bulle. Cocher cette case pour activer cette option.</text:p>
        </text:list-item>
        <text:list-item>
          <text:p text:style-name="Numbering_20_1_Content"> <text:span text:style-name="Strong_20_Emphasis"> Tronquer le résumé du cours:</text:span> Saisir un nombre pour tronquer le résumé. Ce nombre représente les caractères qui seront affichés. Defaut : 300 caractères.</text:p>
        </text:list-item>
        <text:list-item>
          <text:p text:style-name="Numbering_20_1_Content_Last"> <text:span text:style-name="Strong_20_Emphasis"> Hauteur:</text:span> Contrôler la hauteur du titre du cours sur la page de garde.</text:p>
        </text:list-item>
      </text:list>
      <text:list text:style-name="List_20_1" text:continue-numbering="false">
        <text:list-item>
          <text:p text:style-name="List_20_1_Content_First"> <text:span text:style-name="Strong_20_Emphasis">Icônes d'affichage de catégorie:</text:span> Lorsque cette case est cochée, les catégories de cours s'affichent sous forme d'icônes.</text:p>
        </text:list-item>
        <text:list-item>
          <text:p text:style-name="List_20_1_Content_Last"> <text:span text:style-name="Strong_20_Emphasis">Catégorie de l'icône:</text:span> Defaut folder, choix possible dans liste déroulante.</text:p>
        </text:list-item>
      </text:list>
      <text:p text:style-name="Text_20_body"><text:span text:style-name="Strong_20_Emphasis"><text:span text:style-name="Emphasis">Exemple :</text:span></text:span></text:p>
      <text:list text:style-name="List_20_1" text:continue-numbering="false">
        <text:list-item>
          <text:p text:style-name="List_20_1_Content_First"> Espacement du contenu d'apprentissage (learningcontentpadding à partir du haut de l'écran) : 150px</text:p>
        </text:list-item>
        <text:list-item>
          <text:p text:style-name="List_20_1_Content"> hauteur d'image d' entête (headerimagepadding à partir du haut de l'écran) : 200px</text:p>
        </text:list-item>
        <text:list-item>
          <text:p text:style-name="List_20_1_Content"> Rembourrage de contenu : 2rem</text:p>
        </text:list-item>
        <text:list-item>
          <text:p text:style-name="List_20_1_Content_Last"> Taille de l'icône de l'activité: ici des illustrations personnalisées (Moodle hébergement APL).</text:p>
        </text:list-item>
      </text:list>
      <text:p text:style-name="Text_20_body"><draw:frame draw:style-name="mediacenter" draw:name="1" text:anchor-type="paragraph" draw:z-index="1" svg:width="50.720625cm" style:rel-width="100%" svg:height="26.035cm" style:rel-height="scale"><draw:image xlink:href="Pictures/a58dfa18674c33da6e50ca35382ff344.png" xlink:type="simple" xlink:show="embed" xlink:actuate="onLoad"/></draw:frame></text:p>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 Documentation et qualification fonctionnelle</text:p>
        </text:list-item>
      </text:list>
      <text:p text:style-name="Text_20_body"><text:a xlink:type="simple" xlink:href="https://docs.activeprolearn.com/doku.php?id=theme:fordsonfel:userguide" text:style-name="Internet_20_link" text:visited-style-name="Visited_20_Internet_20_Link">Retour guide d'utilisation</text:a> - <text:a xlink:type="simple" xlink:href="https://docs.activeprolearn.com/doku.php?id=theme:fordsonfel" text:style-name="Internet_20_link" text:visited-style-name="Visited_20_Internet_20_Link">Index du thèm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9::11:46</meta:creation-date>
    <dc:creator>Generated</dc:creator>
    <dc:date>2026-08-28T19::11:46</dc:date>
    <dc:language>en-US</dc:language>
    <meta:editing-cycles>1</meta:editing-cycles>
    <meta:editing-duration>PT0S</meta:editing-duration>
    <dc:title>theme:fordsonfel:userguide:section3</dc:title>
  </office:meta>
</office:document-meta>
</file>