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42d94413ea01d086d3b1ab84b7d7ad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3" text:outline-level="3"><text:bookmark text:name="theme:fordsonfel:userguide:section16"/><text:bookmark-start text:name="__RefHeading___presentation_1"/><text:bookmark-start text:name="presentation"/>Présentation<text:bookmark-end text:name="__RefHeading___presentation_1"/><text:bookmark-end text:name="presentation"/></text:h>
      <text:p text:style-name="Text_20_body">L'overview du cours à été patché pour permettre à la fois une illustration pour la vignette de cours, une pour le bandeau dans le cours, pour des raisons de trop grandes disparités de  proportions</text:p>
      <text:h text:style-name="Heading_20_4" text:outline-level="4"><text:bookmark-start text:name="__RefHeading___resultat_2"/><text:bookmark-start text:name="resultat"/>Résultat<text:bookmark-end text:name="__RefHeading___resultat_2"/><text:bookmark-end text:name="resultat"/></text:h>
      <text:p text:style-name="Text_20_body"><draw:frame draw:style-name="mediacenter" draw:name="1" text:anchor-type="paragraph" draw:z-index="1" svg:width="15.875cm" svg:height="9.5458756724447cm"><draw:image xlink:href="Pictures/42d94413ea01d086d3b1ab84b7d7addd.png" xlink:type="simple" xlink:show="embed" xlink:actuate="onLoad"/></draw:frame></text:p>
      <text:h text:style-name="Heading_20_3" text:outline-level="3"><text:bookmark-start text:name="__RefHeading___reglage_central_3"/><text:bookmark-start text:name="reglage_central"/>Réglage central<text:bookmark-end text:name="__RefHeading___reglage_central_3"/><text:bookmark-end text:name="reglage_central"/></text:h>
      <text:p text:style-name="Text_20_body">admin du site/présentation/cours</text:p>
      <text:list text:style-name="List_20_1" text:continue-numbering="false">
        <text:list-item>
          <text:p text:style-name="List_20_1_Content_First"> Le nombre maximal de fichiers pouvant être ajoutés à un résumé de cours</text:p>
          <text:list text:style-name="List_20_1">
            <text:list-item>
              <text:p text:style-name="List_20_1_Content"> Image de cours sur le tableau de bord des utilisateurs :  taille inférieure à 750 px de large.</text:p>
            </text:list-item>
            <text:list-item>
              <text:p text:style-name="List_20_1_Content_Last"> Bandeau de cours, taille images supérieure à 750px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Limite du nombre de fichiers image de cours : mettre 2</text:p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tests fonctionnels</text:p>
        </text:list-item>
      </text:list>
      <text:p text:style-name="Text_20_body">
<text:a xlink:type="simple" xlink:href="https://docs.activeprolearn.com/doku.php?id=theme:fordsonfel:userguide" text:style-name="Internet_20_link" text:visited-style-name="Visited_20_Internet_20_Link">Retour guide d'utilisation</text:a> - <text:a xlink:type="simple" xlink:href="https://docs.activeprolearn.com/doku.php?id=theme:fordsonfel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1::49:11</meta:creation-date>
    <dc:creator>Generated</dc:creator>
    <dc:date>2026-08-30T01::49:11</dc:date>
    <dc:language>en-US</dc:language>
    <meta:editing-cycles>1</meta:editing-cycles>
    <meta:editing-duration>PT0S</meta:editing-duration>
    <dc:title>theme:fordsonfel:userguide:section16</dc:title>
  </office:meta>
</office:document-meta>
</file>