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cd9aa8d20459a0f7b90216fc10d6fb7a.png"/>
  <manifest:file-entry manifest:media-type="image/png" manifest:full-path="Pictures/093b05b8750fca882fd4685e31e1e855.png"/>
  <manifest:file-entry manifest:media-type="image/png" manifest:full-path="Pictures/6793898d74d7037ed58106b2a8bb7f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fordsonfel:userguide:section13"/><text:bookmark-start text:name="__RefHeading___fordsonfelun_theme_bootstrap_evolue_1"/><text:bookmark-start text:name="fordsonfelun_theme_bootstrap_evolue"/>FordsonFEL : Un thème bootstrap évolué<text:bookmark-end text:name="__RefHeading___fordsonfelun_theme_bootstrap_evolue_1"/><text:bookmark-end text:name="fordsonfelun_theme_bootstrap_evolue"/></text:h>
      <text:h text:style-name="Heading_20_3" text:outline-level="3"><text:bookmark-start text:name="__RefHeading___page_de_connexion_personnalisee_2"/><text:bookmark-start text:name="page_de_connexion_personnalisee"/>Page de connexion personnalisée<text:bookmark-end text:name="__RefHeading___page_de_connexion_personnalisee_2"/><text:bookmark-end text:name="page_de_connexion_personnalisee"/></text:h>
      <text:h text:style-name="Heading_20_3" text:outline-level="3"><text:bookmark-start text:name="__RefHeading___images_aleatoire_page_de_connexion_3"/><text:bookmark-start text:name="images_aleatoire_page_de_connexion"/>images aléatoire page de connexion<text:bookmark-end text:name="__RefHeading___images_aleatoire_page_de_connexion_3"/><text:bookmark-end text:name="images_aleatoire_page_de_connexion"/></text:h>
      <text:p text:style-name="Text_20_body">Utilisez la touche F5 de votre clavier pour voir le rendu :</text:p>
      <text:p text:style-name="Text_20_body">
<text:a xlink:type="simple" xlink:href="http://ispa35-prod.activeprolearn.com/login/index.php" text:style-name="Internet_20_link" text:visited-style-name="Visited_20_Internet_20_Link">Voir live</text:a>
</text:p>
      <text:p text:style-name="Text_20_body">Accès : Admin du site/présentation/thème/FordsonFEL/Page de connexion personnalisée</text:p>
      <text:p text:style-name="Text_20_body">Cette section vous permet de créer une page de connexion personnalisée. Les autres paramètres du thème qui s'afficheront sur la page de connexion sont les suivants :</text:p>
      <text:list text:style-name="List_20_1" text:continue-numbering="false">
        <text:list-item>
          <text:p text:style-name="List_20_1_Content_First"> <text:span text:style-name="Strong_20_Emphasis">Administration du site &gt; Sécurité &gt; Règles du site &gt; Imposer la connexion</text:span>: Assurez-vous que cette case est cochée afin que les utilisateurs soient redirigés vers votre page de connexion personnalisée.</text:p>
        </text:list-item>
        <text:list-item>
          <text:p text:style-name="List_20_1_Content"> <text:span text:style-name="Strong_20_Emphasis">Administration du site &gt; Présentation &gt; Logos &gt; Logo</text:span> :  Téléchargez une image ici et elle apparaîtra au-dessus du formulaire de connexion.</text:p>
        </text:list-item>
        <text:list-item>
          <text:p text:style-name="List_20_1_Content"> <text:span text:style-name="Strong_20_Emphasis">fordson_fel &gt; Paramètres d'image personnalisée &gt;</text:span>: L'image de connexion par défaut peut être utilisée pour modifier l'image d'arrière-plan de la page de connexion.</text:p>
        </text:list-item>
        <text:list-item>
          <text:p text:style-name="List_20_1_Content_Last"> <text:span text:style-name="Strong_20_Emphasis">fordson_fel &gt; Zones de contenu &gt;</text:span>: La page d'accueil peut être utilisée pour sélectionner une option en haut de la page. </text:p>
        </text:list-item>
      </text:list>
      <text:list text:style-name="List_20_1" text:continue-numbering="false">
        <text:list-item>
          <text:p text:style-name="List_20_1_Content_First"> <text:span text:style-name="Strong_20_Emphasis">Activer la connexion personnalisée :</text:span>Defaut NON. Cochez pour forcer la page de login</text:p>
        </text:list-item>
        <text:list-item>
          <text:p text:style-name="List_20_1_Content"> <text:span text:style-name="Strong_20_Emphasis">Couleur du formulaire d'enregistrement :</text:span> Couleur de fond de la boite de formulaire de login</text:p>
        </text:list-item>
        <text:list-item>
          <text:p text:style-name="List_20_1_Content"> <text:span text:style-name="Strong_20_Emphasis">Icône n°1, 2 et 3 :</text:span> Choix des icônes et textes à afficher page de login</text:p>
        </text:list-item>
        <text:list-item>
          <text:p text:style-name="List_20_1_Content"> <text:span text:style-name="Strong_20_Emphasis">Eléments n°1, 2 et 3 :</text:span> Choix des textes et illustrations à afficher page de login</text:p>
        </text:list-item>
        <text:list-item/>
      </text:list>
      <text:p text:style-name="Text_20_body"><draw:frame draw:style-name="mediacenter" draw:name="1" text:anchor-type="paragraph" draw:z-index="1" svg:width="46.646041666667cm" style:rel-width="100%" svg:height="13.17625cm" style:rel-height="scale"><draw:image xlink:href="Pictures/cd9aa8d20459a0f7b90216fc10d6fb7a.png" xlink:type="simple" xlink:show="embed" xlink:actuate="onLoad"/></draw:frame></text:p>
      <text:p text:style-name="Text_20_body"><draw:frame draw:style-name="mediacenter" draw:name="2" text:anchor-type="paragraph" draw:z-index="2" svg:width="46.778333333333cm" style:rel-width="100%" svg:height="18.203333333333cm" style:rel-height="scale"><draw:image xlink:href="Pictures/093b05b8750fca882fd4685e31e1e855.png" xlink:type="simple" xlink:show="embed" xlink:actuate="onLoad"/></draw:frame></text:p>
      <text:h text:style-name="Heading_20_3" text:outline-level="3"><text:bookmark-start text:name="__RefHeading___exemple_de_rendu_page_de_connexion_personnalisee_4"/><text:bookmark-start text:name="exemple_de_rendu_page_de_connexion_personnalisee"/>Exemple de rendu page de connexion personnalisée<text:bookmark-end text:name="__RefHeading___exemple_de_rendu_page_de_connexion_personnalisee_4"/><text:bookmark-end text:name="exemple_de_rendu_page_de_connexion_personnalisee"/></text:h>
      <text:p text:style-name="Text_20_body">Note : Cette page est surchargée via scss </text:p>
      <text:p text:style-name="Text_20_body"><draw:frame draw:style-name="mediacenter" draw:name="3" text:anchor-type="paragraph" draw:z-index="3" svg:width="50.32375cm" style:rel-width="100%" svg:height="44.60875cm" style:rel-height="scale"><draw:image xlink:href="Pictures/6793898d74d7037ed58106b2a8bb7f3f.png" xlink:type="simple" xlink:show="embed" xlink:actuate="onLoad"/></draw:frame>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
<text:a xlink:type="simple" xlink:href="https://docs.activeprolearn.com/doku.php?id=theme:fordsonfel:userguide" text:style-name="Internet_20_link" text:visited-style-name="Visited_20_Internet_20_Link">Retour guide d'utilisation</text:a> - <text:a xlink:type="simple" xlink:href="https://docs.activeprolearn.com/doku.php?id=theme:fordsonfel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1::44:57</meta:creation-date>
    <dc:creator>Generated</dc:creator>
    <dc:date>2026-08-30T01::44:57</dc:date>
    <dc:language>en-US</dc:language>
    <meta:editing-cycles>1</meta:editing-cycles>
    <meta:editing-duration>PT0S</meta:editing-duration>
    <dc:title>theme:fordsonfel:userguide:section13</dc:title>
  </office:meta>
</office:document-meta>
</file>