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fad2943e9d64a1b4a959e96fde657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1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un_theme_10_variantes_2"/><text:bookmark-start text:name="un_theme_10_variantes"/>Un thème, 10 variantes<text:bookmark-end text:name="__RefHeading___un_theme_10_variantes_2"/><text:bookmark-end text:name="un_theme_10_variantes"/></text:h>
      <text:p text:style-name="Text_20_body">Pour les Moodle hébergés par APL, vous disposez de 10 variantes du thème, qui vous permettront d'adapter le look and feel pour tous les cas d'usages :</text:p>
      <text:list text:style-name="List_20_1" text:continue-numbering="false">
        <text:list-item>
          <text:p text:style-name="List_20_1_Content_First"> Fordson fel : Appliquez ce thème à votre instance Moodle</text:p>
        </text:list-item>
        <text:list-item>
          <text:p text:style-name="List_20_1_Content"> Fordson fel 1 : Variante qui s’applique au cours ou catégorie de son choix</text:p>
        </text:list-item>
        <text:list-item>
          <text:p text:style-name="List_20_1_Content"> Fordson fel 2 : Variante qui s’applique au cours ou catégorie de son choix</text:p>
        </text:list-item>
        <text:list-item>
          <text:p text:style-name="List_20_1_Content_Last"> Etc.</text:p>
        </text:list-item>
      </text:list>
      <text:p text:style-name="Text_20_body">Pour utiliser les variantes  :
Autoriser les thèmes de coursallowcoursethemes : coché le cas échéant
Autoriser les thèmes de catégoriesallowcategorythemes : coché coché le cas échéant</text:p>
      <text:p text:style-name="Text_20_body">Accès : Admin du site/présentation/thème/réglages du thème</text:p>
      <text:h text:style-name="Heading_20_3" text:outline-level="3"><text:bookmark-start text:name="__RefHeading___reglage_des_variantes_3"/><text:bookmark-start text:name="reglage_des_variantes"/>Réglage des variantes<text:bookmark-end text:name="__RefHeading___reglage_des_variantes_3"/><text:bookmark-end text:name="reglage_des_variantes"/></text:h>
      <text:p text:style-name="Text_20_body">Cette section présente deux éléments :</text:p>
      <text:list text:style-name="List_20_1" text:continue-numbering="false">
        <text:list-item>
          <text:p text:style-name="LastListParagraph_List_20_1_Content_First">1/ Un accès à un utilitaire (Lien “utilisez ce service”) pour transférer les paramètres entre les différente variantes de votre thème.</text:p>
        </text:list-item>
      </text:list>
      <text:p text:style-name="Text_20_body"> Vous disposez en mode hébergé par nos soins de 10 variantes du thème numérotées de 01 à 10 en sus de la variante principale “fordson_fel”</text:p>
      <text:list text:style-name="List_20_1" text:continue-numbering="false">
        <text:list-item>
          <text:p text:style-name="LastListParagraph_List_20_1_Content_First">2/ la saisie d'un titre de variante pour mémoriser les éléments de votre choix</text:p>
        </text:list-item>
      </text:list>
      <text:p text:style-name="Text_20_body">Accès : Admin du site/présentation/thème/FordsonFEL/réglage des variantes </text:p>
      <text:p text:style-name="Text_20_body"><draw:frame draw:style-name="mediacenter" draw:name="1" text:anchor-type="paragraph" draw:z-index="1" svg:width="24.685625cm" style:rel-width="100%" svg:height="6.4822916666667cm" style:rel-height="scale"><draw:image xlink:href="Pictures/afad2943e9d64a1b4a959e96fde6576c.png" xlink:type="simple" xlink:show="embed" xlink:actuate="onLoad"/></draw:frame></text:p>
      <text:h text:style-name="Heading_20_2" text:outline-level="2"><text:bookmark-start text:name="__RefHeading___transfert_des_parametres_entre_variantes_4"/><text:bookmark-start text:name="transfert_des_parametres_entre_variantes"/>Transfert des paramètres entre variantes<text:bookmark-end text:name="__RefHeading___transfert_des_parametres_entre_variantes_4"/><text:bookmark-end text:name="transfert_des_parametres_entre_variantes"/></text:h>
      <text:p text:style-name="Text_20_body">Cet utilitaire permet une industrialisation de la production d'une déclinaison de thème via transfert des paramètres d'une variante du thème à une autre, pour n'avooir plus qu'à modifier ensuite les couleurs et/ou adapter les réglages, pour un gain de temps non négligeable.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</text:p>
        </text:list-item>
      </text:list>
      <text:p text:style-name="Text_20_body">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02:05</meta:creation-date>
    <dc:creator>Generated</dc:creator>
    <dc:date>2026-08-30T04::02:05</dc:date>
    <dc:language>en-US</dc:language>
    <meta:editing-cycles>1</meta:editing-cycles>
    <meta:editing-duration>PT0S</meta:editing-duration>
    <dc:title>theme:fordsonfel:userguide:section1</dc:title>
  </office:meta>
</office:document-meta>
</file>