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793898d74d7037ed58106b2a8bb7f3f.png"/>
  <manifest:file-entry manifest:media-type="image/png" manifest:full-path="Pictures/ea71b7a9196bf843d85e6057ac5582fd.png"/>
  <manifest:file-entry manifest:media-type="image/png" manifest:full-path="Pictures/b7cd8a22983e87d97ac5a828f59e740e.png"/>
  <manifest:file-entry manifest:media-type="image/png" manifest:full-path="Pictures/ec84cafeb92e0898c11814a95e0e1ed2.png"/>
  <manifest:file-entry manifest:media-type="image/png" manifest:full-path="Pictures/4823c9df8ed4d0ca69ecbec992b111cc.png"/>
  <manifest:file-entry manifest:media-type="image/png" manifest:full-path="Pictures/9674b5f270dc42f7c559f1b37bc2db6d.png"/>
  <manifest:file-entry manifest:media-type="image/png" manifest:full-path="Pictures/8b1f5ecab9d83f8982c043ca3030bf23.png"/>
  <manifest:file-entry manifest:media-type="image/png" manifest:full-path="Pictures/a7ace244ebf498a801fcc090f94b23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lookandfeel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page_de_login_2"/><text:bookmark-start text:name="page_de_login"/>Page de login<text:bookmark-end text:name="__RefHeading___page_de_login_2"/><text:bookmark-end text:name="page_de_login"/></text:h>
      <text:p text:style-name="Text_20_body"><draw:frame draw:style-name="mediacenter" draw:name="1" text:anchor-type="paragraph" draw:z-index="1" svg:width="50.32375cm" style:rel-width="100%" svg:height="44.60875cm" style:rel-height="scale"><draw:image xlink:href="Pictures/6793898d74d7037ed58106b2a8bb7f3f.png" xlink:type="simple" xlink:show="embed" xlink:actuate="onLoad"/></draw:frame></text:p>
      <text:h text:style-name="Heading_20_3" text:outline-level="3"><text:bookmark-start text:name="__RefHeading___autre_rendu_page_de_login_3"/><text:bookmark-start text:name="autre_rendu_page_de_login"/>Autre rendu page de login<text:bookmark-end text:name="__RefHeading___autre_rendu_page_de_login_3"/><text:bookmark-end text:name="autre_rendu_page_de_login"/></text:h>
      <text:p text:style-name="Text_20_body"><draw:frame draw:style-name="media" draw:name="2" text:anchor-type="as-char" draw:z-index="2" svg:width="50.403125cm" style:rel-width="100%" svg:height="24.4475cm" style:rel-height="scale"><draw:image xlink:href="Pictures/ea71b7a9196bf843d85e6057ac5582fd.png" xlink:type="simple" xlink:show="embed" xlink:actuate="onLoad"/></draw:frame><draw:frame draw:style-name="media" draw:name="3" text:anchor-type="as-char" draw:z-index="3" svg:width="50.403125cm" style:rel-width="100%" svg:height="24.4475cm" style:rel-height="scale"><draw:image xlink:href="Pictures/b7cd8a22983e87d97ac5a828f59e740e.png" xlink:type="simple" xlink:show="embed" xlink:actuate="onLoad"/></draw:frame></text:p>
      <text:h text:style-name="Heading_20_4" text:outline-level="4"><text:bookmark-start text:name="__RefHeading___exemple_de_rendu_d_un_cours_4"/><text:bookmark-start text:name="exemple_de_rendu_d_un_cours"/>Exemple de rendu d'un cours<text:bookmark-end text:name="__RefHeading___exemple_de_rendu_d_un_cours_4"/><text:bookmark-end text:name="exemple_de_rendu_d_un_cours"/></text:h>
      <text:p text:style-name="Text_20_body"><draw:frame draw:style-name="mediacenter" draw:name="4" text:anchor-type="paragraph" draw:z-index="4" svg:width="15.875cm" svg:height="7.7872634069401cm"><draw:image xlink:href="Pictures/ec84cafeb92e0898c11814a95e0e1ed2.png" xlink:type="simple" xlink:show="embed" xlink:actuate="onLoad"/></draw:frame></text:p>
      <text:h text:style-name="Heading_20_4" text:outline-level="4"><text:bookmark-start text:name="__RefHeading___autre_exemple_de_rendu_d_un_cours_5"/><text:bookmark-start text:name="autre_exemple_de_rendu_d_un_cours"/>Autre exemple de rendu d'un cours<text:bookmark-end text:name="__RefHeading___autre_exemple_de_rendu_d_un_cours_5"/><text:bookmark-end text:name="autre_exemple_de_rendu_d_un_cours"/></text:h>
      <text:p text:style-name="Text_20_body"><draw:frame draw:style-name="mediacenter" draw:name="5" text:anchor-type="paragraph" draw:z-index="5" svg:width="15.875cm" svg:height="7.4116719242902cm"><draw:image xlink:href="Pictures/4823c9df8ed4d0ca69ecbec992b111cc.png" xlink:type="simple" xlink:show="embed" xlink:actuate="onLoad"/></draw:frame></text:p>
      <text:h text:style-name="Heading_20_4" text:outline-level="4"><text:bookmark-start text:name="__RefHeading___autre_exemple_de_rendu_d_un_cours_6"/><text:bookmark-start text:name="autre_exemple_de_rendu_d_un_cours1"/>Autre exemple de rendu d'un cours<text:bookmark-end text:name="__RefHeading___autre_exemple_de_rendu_d_un_cours_6"/><text:bookmark-end text:name="autre_exemple_de_rendu_d_un_cours1"/></text:h>
      <text:p text:style-name="Text_20_body"><draw:frame draw:style-name="mediacenter" draw:name="6" text:anchor-type="paragraph" draw:z-index="6" svg:width="15.875cm" svg:height="7.4116719242902cm"><draw:image xlink:href="Pictures/9674b5f270dc42f7c559f1b37bc2db6d.png" xlink:type="simple" xlink:show="embed" xlink:actuate="onLoad"/></draw:frame></text:p>
      <text:h text:style-name="Heading_20_4" text:outline-level="4"><text:bookmark-start text:name="__RefHeading___exemple_de_rendu_tableau_de_bord_personnalise_7"/><text:bookmark-start text:name="exemple_de_rendu_tableau_de_bord_personnalise"/>Exemple de rendu tableau de bord personnalisé<text:bookmark-end text:name="__RefHeading___exemple_de_rendu_tableau_de_bord_personnalise_7"/><text:bookmark-end text:name="exemple_de_rendu_tableau_de_bord_personnalise"/></text:h>
      <text:p text:style-name="Text_20_body"><draw:frame draw:style-name="mediacenter" draw:name="7" text:anchor-type="paragraph" draw:z-index="7" svg:width="15.875cm" svg:height="13.650529989659cm"><draw:image xlink:href="Pictures/8b1f5ecab9d83f8982c043ca3030bf23.png" xlink:type="simple" xlink:show="embed" xlink:actuate="onLoad"/></draw:frame></text:p>
      <text:h text:style-name="Heading_20_4" text:outline-level="4"><text:bookmark-start text:name="__RefHeading___autre_exemple_de_rendu_tableau_de_bord_personnalise_8"/><text:bookmark-start text:name="autre_exemple_de_rendu_tableau_de_bord_personnalise"/>Autre exemple de rendu tableau de bord personnalisé<text:bookmark-end text:name="__RefHeading___autre_exemple_de_rendu_tableau_de_bord_personnalise_8"/><text:bookmark-end text:name="autre_exemple_de_rendu_tableau_de_bord_personnalise"/></text:h>
      <text:p text:style-name="Text_20_body"><draw:frame draw:style-name="mediacenter" draw:name="8" text:anchor-type="paragraph" draw:z-index="8" svg:width="15.875cm" svg:height="14.072160883281cm"><draw:image xlink:href="Pictures/a7ace244ebf498a801fcc090f94b2315.png" xlink:type="simple" xlink:show="embed" xlink:actuate="onLoad"/></draw:frame></text:p>
      <text:p text:style-name="Horizontal_20_Line"/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theme:fordsonfel" text:style-name="Internet_20_link" text:visited-style-name="Visited_20_Internet_20_Link">Retour a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50:41</meta:creation-date>
    <dc:creator>Generated</dc:creator>
    <dc:date>2026-08-30T01::50:41</dc:date>
    <dc:language>en-US</dc:language>
    <meta:editing-cycles>1</meta:editing-cycles>
    <meta:editing-duration>PT0S</meta:editing-duration>
    <dc:title>theme:fordsonfel:lookandfeel</dc:title>
  </office:meta>
</office:document-meta>
</file>