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instalguide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guides_d_installation_du_theme_2"/><text:bookmark-start text:name="guides_d_installation_du_theme"/>Guides d'installation du thème<text:bookmark-end text:name="__RefHeading___guides_d_installation_du_theme_2"/><text:bookmark-end text:name="guides_d_installation_du_theme"/></text:h>
      <text:p text:style-name="Text_20_body">Pour installer le thème, déployez le composant dans le répertoire theme de votre installation Moodle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intégration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01:54</meta:creation-date>
    <dc:creator>Generated</dc:creator>
    <dc:date>2026-08-28T18::01:54</dc:date>
    <dc:language>en-US</dc:language>
    <meta:editing-cycles>1</meta:editing-cycles>
    <meta:editing-duration>PT0S</meta:editing-duration>
    <dc:title>theme:fordsonfel:instalguide</dc:title>
  </office:meta>
</office:document-meta>
</file>