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78d4b5fee8894159924af5f123c57ec.png"/>
  <manifest:file-entry manifest:media-type="image/png" manifest:full-path="Pictures/d0ffdeec545fcf2d2948ad4f0a4820dc.png"/>
  <manifest:file-entry manifest:media-type="image/png" manifest:full-path="Pictures/29cad5a55090ac7c3770bc5dab38e79b.png"/>
  <manifest:file-entry manifest:media-type="image/svg+xml" manifest:full-path="Pictures/e06de6ef5776043e56e856ebe5c29270.svg"/>
  <manifest:file-entry manifest:media-type="image/png" manifest:full-path="Pictures/35fe88cba964db8a5735cabfee2a102e.png"/>
  <manifest:file-entry manifest:media-type="image/png" manifest:full-path="Pictures/ce68e827bdc2a5839f8563bb375c4a33.png"/>
  <manifest:file-entry manifest:media-type="image/png" manifest:full-path="Pictures/b31405c5a942c292d43180b77e1b3d9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heme:essentialfel:illustratedressourcesactivities"/><text:bookmark-start text:name="__RefHeading___activites_et_ressources_illustreesguide_d_utilisation_1"/><text:bookmark-start text:name="activites_et_ressources_illustreesguide_d_utilisation"/>Activités et ressources illustrées : guide d'utilisation<text:bookmark-end text:name="__RefHeading___activites_et_ressources_illustreesguide_d_utilisation_1"/><text:bookmark-end text:name="activites_et_ressources_illustreesguide_d_utilisation"/></text:h>
      <text:h text:style-name="Heading_20_3" text:outline-level="3"><text:bookmark-start text:name="__RefHeading___introduction_2"/><text:bookmark-start text:name="introduction"/>Introduction<text:bookmark-end text:name="__RefHeading___introduction_2"/><text:bookmark-end text:name="introduction"/></text:h>
      <text:p text:style-name="Text_20_body">L'objectif est d' obtenir un rendu des vos activités et ressources sur vos cours avec une illustration de votre choix en lieu et place de l'icône standard Moodle.
Par défaut cette illustration sera située coté gauche en regard de l'activité ou ressource concernée.</text:p>
      <text:p text:style-name="Text_20_body">Les illustrations de ce guides sont réalisées avec des images au format png, ou jpg de 150px X 150px.</text:p>
      <text:list text:style-name="List_20_1" text:continue-numbering="false">
        <text:list-item>
          <text:p text:style-name="List_20_1_Content_First"> <text:a xlink:type="simple" xlink:href="https://demo.formation-enligne.com/course/view.php?id=75" text:style-name="Internet_20_link" text:visited-style-name="Visited_20_Internet_20_Link">Format de cours standard : Démo Live</text:a></text:p>
        </text:list-item>
        <text:list-item>
          <text:p text:style-name="List_20_1_Content_Last"> <text:a xlink:type="simple" xlink:href="https://demo.formation-enligne.com/course/view.php?id=75" text:style-name="Internet_20_link" text:visited-style-name="Visited_20_Internet_20_Link">Format de cours page : Démo Live</text:a></text:p>
        </text:list-item>
      </text:list>
      <text:h text:style-name="Heading_20_3" text:outline-level="3"><text:bookmark-start text:name="__RefHeading___formats_de_cours_standard_3"/><text:bookmark-start text:name="formats_de_cours_standard"/>Formats de cours standard<text:bookmark-end text:name="__RefHeading___formats_de_cours_standard_3"/><text:bookmark-end text:name="formats_de_cours_standard"/></text:h>
      <text:p text:style-name="Text_20_body">Vue classique avec une icône lien OU vue illustrée si une image est placée dans le descriptif de cette dernière.</text:p>
      <text:h text:style-name="Heading_20_4" text:outline-level="4"><text:bookmark-start text:name="__RefHeading___pour_placer_une_illustration_4"/><text:bookmark-start text:name="pour_placer_une_illustration"/>Pour placer une illustration :<text:bookmark-end text:name="__RefHeading___pour_placer_une_illustration_4"/><text:bookmark-end text:name="pour_placer_une_illustration"/></text:h>
      <text:p text:style-name="Text_20_body">Passez en mode édition de l'activité ou ressource. Dans la zone description, insérez une image en cliquant sur l'icône adéquate : <draw:frame draw:style-name="media" draw:name="0" text:anchor-type="as-char" draw:z-index="0" svg:width="1.7991666666667cm" svg:height="1.42875cm"><draw:image xlink:href="Pictures/978d4b5fee8894159924af5f123c57ec.png" xlink:type="simple" xlink:show="embed" xlink:actuate="onLoad"/></draw:frame></text:p>
      <text:p text:style-name="Text_20_body"><draw:frame draw:style-name="mediacenter" draw:name="1" text:anchor-type="paragraph" draw:z-index="1" svg:width="15.875cm" svg:height="8.5989583333333cm"><draw:image xlink:href="Pictures/d0ffdeec545fcf2d2948ad4f0a4820dc.png" xlink:type="simple" xlink:show="embed" xlink:actuate="onLoad"/></draw:frame></text:p>
      <text:p text:style-name="Text_20_body">Choisissez ou non d'afficher le descriptif de votre activité ou ressource.
Dans tous les cas, si une illustration existe, elle s'affiche  à gauche en regard de l'activité ou ressource.</text:p>
      <text:p text:style-name="Text_20_body">Si aucune illustration n'est placée dans la zone Description, c'est l'icône standard de Moodle qui s'affiche en regard de l'activité ou de la ressource.</text:p>
      <text:h text:style-name="Heading_20_4" text:outline-level="4"><text:bookmark-start text:name="__RefHeading___rendu_des_illustrations_sur_le_cours_format_thematique_5"/><text:bookmark-start text:name="rendu_des_illustrations_sur_le_cours_format_thematique"/>Rendu des illustrations sur le cours format thématique :<text:bookmark-end text:name="__RefHeading___rendu_des_illustrations_sur_le_cours_format_thematique_5"/><text:bookmark-end text:name="rendu_des_illustrations_sur_le_cours_format_thematique"/></text:h>
      <text:p text:style-name="Text_20_body"><draw:frame draw:style-name="mediacenter" draw:name="2" text:anchor-type="paragraph" draw:z-index="2" svg:width="21.166666666667cm" style:rel-width="100%" svg:height="8.8966145833333cm" style:rel-height="scale"><draw:image xlink:href="Pictures/29cad5a55090ac7c3770bc5dab38e79b.png" xlink:type="simple" xlink:show="embed" xlink:actuate="onLoad"/></draw:frame></text:p>
      <text:h text:style-name="Heading_20_3" text:outline-level="3"><text:bookmark-start text:name="__RefHeading___format_de_cours_page_6"/><text:bookmark-start text:name="format_de_cours_page"/>Format de cours page<text:bookmark-end text:name="__RefHeading___format_de_cours_page_6"/><text:bookmark-end text:name="format_de_cours_page"/></text:h>
      <text:p text:style-name="Text_20_body">Le format page autorise la même vue que le format standard, plus le rendu de la vue du format page  et les éventuelles vues supplémentaires fournies par le module concerné.</text:p>
      <text:p text:style-name="Text_20_body">L'espacement entre l'illustration et votre description (optionnelle) sera fonction des dimensions allouées à vos pages.</text:p>
      <text:h text:style-name="Heading_20_4" text:outline-level="4"><text:bookmark-start text:name="__RefHeading___rendu_des_illustrations_sur_le_cours_au_format_page_7"/><text:bookmark-start text:name="rendu_des_illustrations_sur_le_cours_au_format_page"/>Rendu des illustrations sur le cours au format page<text:bookmark-end text:name="__RefHeading___rendu_des_illustrations_sur_le_cours_au_format_page_7"/><text:bookmark-end text:name="rendu_des_illustrations_sur_le_cours_au_format_page"/></text:h>
      <text:p text:style-name="Text_20_body"><draw:frame draw:style-name="media" draw:name="3" text:anchor-type="as-char" draw:z-index="3" svg:width="" svg:rel-width="100%" svg:height="0cm"><draw:image xlink:href="Pictures/e06de6ef5776043e56e856ebe5c29270.svg" xlink:type="simple" xlink:show="embed" xlink:actuate="onLoad"/></draw:frame> renderer du course_module à revoir pour prise en charge sur ce format</text:p>
      <text:p text:style-name="Text_20_body"><draw:frame draw:style-name="mediacenter" draw:name="4" text:anchor-type="paragraph" draw:z-index="4" svg:width="21.060833333333cm" style:rel-width="100%" svg:height="5.9795833333333cm" style:rel-height="scale"><draw:image xlink:href="Pictures/35fe88cba964db8a5735cabfee2a102e.png" xlink:type="simple" xlink:show="embed" xlink:actuate="onLoad"/></draw:frame></text:p>
      <text:p text:style-name="Text_20_body"><draw:frame draw:style-name="mediacenter" draw:name="5" text:anchor-type="paragraph" draw:z-index="5" svg:width="21.060833333333cm" style:rel-width="100%" svg:height="5.9795833333333cm" style:rel-height="scale"><draw:image xlink:href="Pictures/ce68e827bdc2a5839f8563bb375c4a33.png" xlink:type="simple" xlink:show="embed" xlink:actuate="onLoad"/></draw:frame></text:p>
      <text:p text:style-name="Text_20_body"><draw:frame draw:style-name="mediacenter" draw:name="6" text:anchor-type="paragraph" draw:z-index="6" svg:width="17.356666666667cm" style:rel-width="100%" svg:height="5.1329166666667cm" style:rel-height="scale"><draw:image xlink:href="Pictures/b31405c5a942c292d43180b77e1b3d93.png" xlink:type="simple" xlink:show="embed" xlink:actuate="onLoad"/></draw:frame></text:p>
      <text:p text:style-name="Horizontal_20_Line"/>
      <text:p text:style-name="Text_20_body"><text:a xlink:type="simple" xlink:href="https://docs.activeprolearn.com/doku.php?id=theme:essentialfel" text:style-name="Internet_20_link" text:visited-style-name="Visited_20_Internet_20_Link">Thème EssentialFEL</text:a> - <text:a xlink:type="simple" xlink:href="https://docs.activeprolearn.com/doku.php?id=plugins" text:style-name="Internet_20_link" text:visited-style-name="Visited_20_Internet_20_Link">Revenir à l'index des plugins</text:a>- <text:a xlink:type="simple" xlink:href="https://docs.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0T20::01:54</meta:creation-date>
    <dc:creator>Generated</dc:creator>
    <dc:date>2026-08-30T20::01:54</dc:date>
    <dc:language>en-US</dc:language>
    <meta:editing-cycles>1</meta:editing-cycles>
    <meta:editing-duration>PT0S</meta:editing-duration>
    <dc:title>theme:essentialfel:illustratedressourcesactivities</dc:title>
  </office:meta>
</office:document-meta>
</file>