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4b396ca6a2d8e55790667624a0e1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me:essentialfel"/><text:bookmark-start text:name="__RefHeading___theme_essential_fel_1"/><text:bookmark-start text:name="theme_essential_fel"/>Thème Essential FEL<text:bookmark-end text:name="__RefHeading___theme_essential_fel_1"/><text:bookmark-end text:name="theme_essential_fel"/></text:h>
      <text:list text:style-name="List_20_1" text:continue-numbering="false">
        <text:list-item>
          <text:p text:style-name="List_20_1_Content_First"> <text:span text:style-name="Strong_20_Emphasis">Type de composant :</text:span> Thème</text:p>
        </text:list-item>
        <text:list-item>
          <text:p text:style-name="List_20_1_Content"> <text:span text:style-name="Strong_20_Emphasis">Nom :</text:span> Essential FEL</text:p>
        </text:list-item>
        <text:list-item>
          <text:p text:style-name="List_20_1_Content"> <text:span text:style-name="Strong_20_Emphasis">Nom technique :</text:span> theme_essential_fel</text:p>
        </text:list-item>
        <text:list-item>
          <text:p text:style-name="List_20_1_Content"> <text:span text:style-name="Strong_20_Emphasis">Versions :</text:span> :35: à :39:</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Open-source pour les clients référencés.</text:p>
        </text:list-item>
      </text:list>
      <text:p text:style-name="Text_20_body">
<text:a xlink:type="simple" xlink:href="http://demo.formation-enligne.com/" text:style-name="Internet_20_link" text:visited-style-name="Visited_20_Internet_20_Link">Essential FEL DEMO LIVE</text:a>
</text:p>
      <text:p text:style-name="Text_20_body">Le thème Essential FEL est dérivé du thème très populaire Essential (entre Moodle 2.4 et Moodle 2.8). Il conserve les fonctionnalités flexibles et avancées de la page de garde (annonces marketing, slider, etc.) et intègre des modifications significatives de certains “renderers”, c'est à dire des modifications impactant fortement le rendu pour une expérience utilisateur améliorée.</text:p>
      <text:h text:style-name="Heading_20_2" text:outline-level="2"><text:bookmark-start text:name="__RefHeading___guides_des_fonctionnalites_specifiques_2"/><text:bookmark-start text:name="guides_des_fonctionnalites_specifiques"/>Guides des fonctionnalités spécifiques<text:bookmark-end text:name="__RefHeading___guides_des_fonctionnalites_specifiques_2"/><text:bookmark-end text:name="guides_des_fonctionnalites_specifiques"/></text:h>
      <text:list text:style-name="List_20_1" text:continue-numbering="false">
        <text:list-item>
          <text:p text:style-name="List_20_1_Content_First"> Menu personnalisés contrôlé par les droits </text:p>
        </text:list-item>
        <text:list-item>
          <text:p text:style-name="List_20_1_Content"> 6 spots marketings</text:p>
        </text:list-item>
        <text:list-item>
          <text:p text:style-name="List_20_1_Content"> intégration des stats de performance (pour l'admin)</text:p>
        </text:list-item>
        <text:list-item>
          <text:p text:style-name="List_20_1_Content"> Equipement utilisateur intégré “<text:a xlink:type="simple" xlink:href="https://docs.activeprolearn.com/doku.php?id=local:userequipment" text:style-name="Internet_20_link" text:visited-style-name="Visited_20_Internet_20_Link">User Equipement/Équipement de l'utilisateur</text:a>”</text:p>
        </text:list-item>
        <text:list-item>
          <text:p text:style-name="List_20_1_Content_Last"> Illustrations personnalisables des activités et ressources</text:p>
        </text:list-item>
      </text:list>
      <text:h text:style-name="Heading_20_3" text:outline-level="3"><text:bookmark-start text:name="__RefHeading___acces_au_guides_d_utilisation_3"/><text:bookmark-start text:name="acces_au_guides_d_utilisation"/>Accès au guides d'utilisation<text:bookmark-end text:name="__RefHeading___acces_au_guides_d_utilisation_3"/><text:bookmark-end text:name="acces_au_guides_d_utilisation"/></text:h>
      <text:list text:style-name="List_20_1" text:continue-numbering="false">
        <text:list-item>
          <text:p text:style-name="List_20_1_Content_First"> <text:a xlink:type="simple" xlink:href="https://docs.activeprolearn.com/doku.php?id=theme:essentialfel:userguide" text:style-name="Internet_20_link" text:visited-style-name="Visited_20_Internet_20_Link">Guide d'utilisation général du thème</text:a></text:p>
        </text:list-item>
        <text:list-item>
          <text:p text:style-name="List_20_1_Content_Last"> <text:a xlink:type="simple" xlink:href="https://docs.activeprolearn.com/doku.php?id=theme:essentialfel:illustratedressourcesactivities" text:style-name="Internet_20_link" text:visited-style-name="Visited_20_Internet_20_Link">Guide d'utilisation des activités et ressources illustrées</text:a></text:p>
        </text:list-item>
      </text:list>
      <text:h text:style-name="Heading_20_3" text:outline-level="3"><text:bookmark-start text:name="__RefHeading___menu_customise_controle_par_les_droits_4"/><text:bookmark-start text:name="menu_customise_controle_par_les_droits"/>Menu customisé contrôlé par les droits<text:bookmark-end text:name="__RefHeading___menu_customise_controle_par_les_droits_4"/><text:bookmark-end text:name="menu_customise_controle_par_les_droits"/></text:h>
      <text:p text:style-name="Text_20_body">Le menu customisé est un menu global dont la structure est contrôlée par le réglage “custommenu” des paramètres généraux du thème. La modification consiste à proposer une syntaxe simple permettant de contrôler la visibilité ou non des items de menu en fonction de la situation de l'utilisateur :</text:p>
      <text:h text:style-name="Heading_20_5" text:outline-level="5"><text:bookmark-start text:name="__RefHeading___label_url_5"/><text:bookmark-start text:name="label_url"/>&lt;Label&gt;|&lt;url&gt;<text:bookmark-end text:name="__RefHeading___label_url_5"/><text:bookmark-end text:name="label_url"/></text:h>
      <text:p text:style-name="Text_20_body">Cas standard, visible de tous</text:p>
      <text:h text:style-name="Heading_20_5" text:outline-level="5"><text:bookmark-start text:name="__RefHeading___label_url_6"/><text:bookmark-start text:name="label_url1"/>&lt;Label&gt;|!&lt;url&gt;<text:bookmark-end text:name="__RefHeading___label_url_6"/><text:bookmark-end text:name="label_url1"/></text:h>
      <text:p text:style-name="Text_20_body">Uniquement visible aux connectés</text:p>
      <text:h text:style-name="Heading_20_5" text:outline-level="5"><text:bookmark-start text:name="__RefHeading___label_0_url_7"/><text:bookmark-start text:name="label_0_url"/>&lt;Label&gt;|0!&lt;url&gt;<text:bookmark-end text:name="__RefHeading___label_0_url_7"/><text:bookmark-end text:name="label_0_url"/></text:h>
      <text:p text:style-name="Text_20_body">Uniquement visible par les non connectés</text:p>
      <text:h text:style-name="Heading_20_5" text:outline-level="5"><text:bookmark-start text:name="__RefHeading___label_m_url_8"/><text:bookmark-start text:name="label_m_url"/>&lt;Label&gt;|m!&lt;url&gt;<text:bookmark-end text:name="__RefHeading___label_m_url_8"/><text:bookmark-end text:name="label_m_url"/></text:h>
      <text:p text:style-name="Text_20_body">Uniquement visible par les mobiles</text:p>
      <text:h text:style-name="Heading_20_5" text:outline-level="5"><text:bookmark-start text:name="__RefHeading___label_0m_url_9"/><text:bookmark-start text:name="label_0m_url"/>&lt;Label&gt;|0m!&lt;url&gt;<text:bookmark-end text:name="__RefHeading___label_0m_url_9"/><text:bookmark-end text:name="label_0m_url"/></text:h>
      <text:p text:style-name="Text_20_body">Uniquement visible par les mobiles non connectés</text:p>
      <text:h text:style-name="Heading_20_5" text:outline-level="5"><text:bookmark-start text:name="__RefHeading___label_xs_url_10"/><text:bookmark-start text:name="label_xs_url"/>&lt;Label&gt;|xs!&lt;url&gt;<text:bookmark-end text:name="__RefHeading___label_xs_url_10"/><text:bookmark-end text:name="label_xs_url"/></text:h>
      <text:p text:style-name="Text_20_body">Uniquement visible par les largeurs d'écran réduites</text:p>
      <text:h text:style-name="Heading_20_5" text:outline-level="5"><text:bookmark-start text:name="__RefHeading___label_capacite_url_11"/><text:bookmark-start text:name="label_capacite_url"/>&lt;Label&gt;|capacité!&lt;url&gt;<text:bookmark-end text:name="__RefHeading___label_capacite_url_11"/><text:bookmark-end text:name="label_capacite_url"/></text:h>
      <text:p text:style-name="Text_20_body">Uniquement visible par ceux qui ont la capacité (test sur le contexte système ou sur le contexte du cours courant). Dans ce cas les super-utilisateurs passent tout le temps.</text:p>
      <text:h text:style-name="Heading_20_5" text:outline-level="5"><text:bookmark-start text:name="__RefHeading___label_capacite_url_12"/><text:bookmark-start text:name="label_capacite_url1"/>&lt;Label&gt;|capacité^!&lt;url&gt;<text:bookmark-end text:name="__RefHeading___label_capacite_url_12"/><text:bookmark-end text:name="label_capacite_url1"/></text:h>
      <text:p text:style-name="Text_20_body">Uniquement visible par ceux qui ont la capacité (test sur le contexte système ou sur le contexte du cours courant) et ce explicitement. Les super-utilisateurs ne voient pas s'ils n'ont pas eux-même une capacité explicite.</text:p>
      <text:h text:style-name="Heading_20_5" text:outline-level="5"><text:bookmark-start text:name="__RefHeading___label_userfieldname_op_value_url_13"/><text:bookmark-start text:name="label_userfieldname_op_value_url"/>&lt;Label&gt;|user:&lt;fieldname&gt;&lt;op&gt;&lt;value&gt;!&lt;url&gt;<text:bookmark-end text:name="__RefHeading___label_userfieldname_op_value_url_13"/><text:bookmark-end text:name="label_userfieldname_op_value_url"/></text:h>
      <text:p text:style-name="Text_20_body">Uniquement visible par ceux dont le champ de profil utilisateur “fieldname”:</text:p>
      <text:list text:style-name="List_20_1" text:continue-numbering="false">
        <text:list-item>
          <text:p text:style-name="List_20_1_Content_First"> Si “op” vaut = : est égal à la valeur</text:p>
        </text:list-item>
        <text:list-item>
          <text:p text:style-name="List_20_1_Content_Last"> Si “op” vaut ~ : contient la valeur</text:p>
        </text:list-item>
      </text:list>
      <text:p text:style-name="Text_20_body">Le champ fieldname peut prendre n'importe quelle nom de champ du profil utilisateur de base, ou pointer un champ de profil personnalisé de Moodle, auquel cas il doit être composé de 'profile_field_' suivi du nom court du champ personnalisé.</text:p>
      <text:p text:style-name="Text_20_body">Exemple : </text:p>
      <text:p text:style-name="Text_20_body">Outils de l'enseignant|user:profile_field_enseignant=1!/local/my/index_teachers.php</text:p>
      <text:h text:style-name="Heading_20_4" text:outline-level="4"><text:bookmark-start text:name="__RefHeading___remplacement_de_variables_14"/><text:bookmark-start text:name="remplacement_de_variables"/>Remplacement de variables<text:bookmark-end text:name="__RefHeading___remplacement_de_variables_14"/><text:bookmark-end text:name="remplacement_de_variables"/></text:h>
      <text:p text:style-name="Text_20_body">De plus, la mise en œuvre du menu injecte certains paramètres typiques de l'environnement courant : </text:p>
      <text:list text:style-name="List_20_1" text:continue-numbering="false">
        <text:list-item>
          <text:p text:style-name="List_20_1_Content_First"> %COURSEID% : L'identifiant Moodle du cours courant</text:p>
        </text:list-item>
        <text:list-item>
          <text:p text:style-name="List_20_1_Content"> %WWWROOT% : La racine Web de Moodle. Ceci permet d'utiliser des URLs absolues non dépendantes de l'installaion.</text:p>
        </text:list-item>
        <text:list-item>
          <text:p text:style-name="List_20_1_Content_Last"> %USERID% : L'identifiant numérique Moodle de l'utilisateur courant.</text:p>
        </text:list-item>
      </text:list>
      <text:h text:style-name="Heading_20_4" text:outline-level="4"><text:bookmark-start text:name="__RefHeading___exemple_15"/><text:bookmark-start text:name="exemple"/>Exemple<text:bookmark-end text:name="__RefHeading___exemple_15"/><text:bookmark-end text:name="exemple"/></text:h>
      <text:p text:style-name="Text_20_body">Voici quelques exemples typiques de mise en oeuvre : </text:p>
      <text:h text:style-name="Heading_20_5" text:outline-level="5"><text:bookmark-start text:name="__RefHeading___exemple_de_bascule_connectes_deconnectes_16"/><text:bookmark-start text:name="exemple_de_bascule_connectes_deconnectes"/>Exemple de bascule connectés/déconnectés<text:bookmark-end text:name="__RefHeading___exemple_de_bascule_connectes_deconnectes_16"/><text:bookmark-end text:name="exemple_de_bascule_connectes_deconnectes"/></text:h>
      <table:table table:style-name="Table_Quotation1">
        <table:table-column/>
        <table:table-row>
          <table:table-cell office:value-type="string" table:style-name="Cell_Quotation1">
            <text:p text:style-name="tablealignleft"> Déconnexion|!/login/logout.php<text:line-break/> Connexion|0!/login</text:p>
          </table:table-cell>
        </table:table-row>
      </table:table>
      <text:p text:style-name="Text_20_body"><text:span text:style-name="Emphasis">Les utilisateurs connectés ne voient que le lien 'Connexion'. Les utilisateurs connectés ne voient que le lien 'Déconnexion'.</text:span></text:p>
      <text:h text:style-name="Heading_20_5" text:outline-level="5"><text:bookmark-start text:name="__RefHeading___exemple_de_controle_par_capacite_17"/><text:bookmark-start text:name="exemple_de_controle_par_capacite"/>Exemple de contrôle par capacité<text:bookmark-end text:name="__RefHeading___exemple_de_controle_par_capacite_17"/><text:bookmark-end text:name="exemple_de_controle_par_capacite"/></text:h>
      <table:table table:style-name="Table_Quotation1">
        <table:table-column/>
        <table:table-row>
          <table:table-cell office:value-type="string" table:style-name="Cell_Quotation1">
            <text:p text:style-name="tablealignleft"> Administration|local/adminsettings:nobody!/admin/index.php<text:line-break/> Administration|moodle/site:config^!/local/admin/delegatedadmin.php</text:p>
          </table:table-cell>
        </table:table-row>
      </table:table>
      <text:p text:style-name="Text_20_body"><text:span text:style-name="Emphasis">Seuls les administrateurs possédant la capacité local/adminsettings:nobody, y compris par un droit super-administrateur, peuvent voir le menu admin/index.php (la console d'administration complète standard)</text:span></text:p>
      <text:p text:style-name="Text_20_body">Exemple pour la limitation aux enseignants éditeurs seuls du cours courant : </text:p>
      <table:table table:style-name="Table_Quotation1">
        <table:table-column/>
        <table:table-row>
          <table:table-cell office:value-type="string" table:style-name="Cell_Quotation1">
            <text:p text:style-name="tablealignleft"> Librairie|moodle/course:manageactivities!%WWWROOT%/local/sharedresources/explore.php?id=%COURSEID%</text:p>
          </table:table-cell>
        </table:table-row>
      </table:table>
      <text:p text:style-name="Text_20_body"><text:span text:style-name="Emphasis">Les utilisateurs ayant par attribution de rôle explicite la capacité moodle/site:config peuvent atteindre le 
panneau d'administration délégué (simplifié). Les supers-utilisateurs (administrateurs de site) n'ayant pas d'autres attributions de rôles explicites ne voient pas ce menu. 
</text:span></text:p>
      <text:h text:style-name="Heading_20_5" text:outline-level="5"><text:bookmark-start text:name="__RefHeading___exemple_de_controle_par_capacite_avec_passage_de_parametre_18"/><text:bookmark-start text:name="exemple_de_controle_par_capacite_avec_passage_de_parametre"/>Exemple de contrôle par capacité avec passage de paramètre<text:bookmark-end text:name="__RefHeading___exemple_de_controle_par_capacite_avec_passage_de_parametre_18"/><text:bookmark-end text:name="exemple_de_controle_par_capacite_avec_passage_de_parametre"/></text:h>
      <table:table table:style-name="Table_Quotation1">
        <table:table-column/>
        <table:table-row>
          <table:table-cell office:value-type="string" table:style-name="Cell_Quotation1">
            <text:p text:style-name="tablealignleft"> Librairie|repository/sharedresources:view!/local/sharedresources/index.php?course=%COURSEID%</text:p>
          </table:table-cell>
        </table:table-row>
      </table:table>
      <text:p text:style-name="Text_20_body"><text:span text:style-name="Emphasis">Les utilisateurs ayant la capacité requise (voir la librairie) peuvent voir ce bouton de lien vers l'accueil de la librairie mutualisée. L'identifiant numérique du cours courant est passé à la librairie comme contexte courant d'usage.</text:span></text:p>
      <text:h text:style-name="Heading_20_3" text:outline-level="3"><text:bookmark-start text:name="__RefHeading___spots_marketing_19"/><text:bookmark-start text:name="spots_marketing"/>spots marketing<text:bookmark-end text:name="__RefHeading___spots_marketing_19"/><text:bookmark-end text:name="spots_marketing"/></text:h>
      <text:p text:style-name="Text_20_body">Ce thème autorise 6 spots marketing sur la page de garde Moodle</text:p>
      <text:p text:style-name="Text_20_body">
<text:a xlink:type="simple" xlink:href="http://aero.winduck.com/" text:style-name="Internet_20_link" text:visited-style-name="Visited_20_Internet_20_Link">Voir live</text:a>
</text:p>
      <text:p text:style-name="Text_20_body"><text:span text:style-name="Strong_20_Emphasis"><text:span text:style-name="Emphasis">Exemple de rendu </text:span></text:span></text:p>
      <text:p text:style-name="Text_20_body"><draw:frame draw:style-name="mediacenter" draw:name="0" text:anchor-type="paragraph" draw:z-index="0" svg:width="7.9375cm" style:rel-width="100%" svg:height="4.4118397358944cm" style:rel-height="scale"><draw:image xlink:href="Pictures/df4b396ca6a2d8e55790667624a0e18d.png" xlink:type="simple" xlink:show="embed" xlink:actuate="onLoad"/></draw:frame></text:p>
      <text:p text:style-name="Horizontal_20_Line"/>
      <text:h text:style-name="Heading_20_3" text:outline-level="3"><text:bookmark-start text:name="__RefHeading___credits_20"/><text:bookmark-start text:name="credits"/>Crédits<text:bookmark-end text:name="__RefHeading___credits_20"/><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text:p>
        </text:list-item>
      </text:list>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16:19</meta:creation-date>
    <dc:creator>Generated</dc:creator>
    <dc:date>2026-08-31T06::16:19</dc:date>
    <dc:language>en-US</dc:language>
    <meta:editing-cycles>1</meta:editing-cycles>
    <meta:editing-duration>PT0S</meta:editing-duration>
    <dc:title>theme:essentialfel</dc:title>
  </office:meta>
</office:document-meta>
</file>