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e23b9750d25e010f594a6c441158b3f6.png"/>
  <manifest:file-entry manifest:media-type="image/png" manifest:full-path="Pictures/87802c086377f52a46f6ae2303ec8b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able:table table:style-name="Table">
        <table:table-column/>
        <table:table-row>
          <table:table-cell office:value-type="string" table:style-name="tableheader">
            <text:p text:style-name="Table_20_Heading"> <text:span text:style-name="Strong_20_Emphasis"><text:bookmark text:name="start"/>Bienvenue</text:span> </text:p>
          </table:table-cell>
        </table:table-row>
        <table:table-row>
          <table:table-cell office:value-type="string" table:style-name="tablecell">
            <text:p text:style-name="tablealignleft"> Vous trouverez ci-dessous tous les liens pour vos questions sur sur Moodle si vous démarrer avec cet open source, et l' implémentation d'un  projet Learning management System (LMS) ou système de gestion des apprentissages. Votre recherche de résumé sur les différentes versions Moodle trouveront aussi des réponses dans cet espace. . Enfin vous pouvez visiter notre site web et note site de démo et son catalogue multi-index</text:p>
          </table:table-cell>
        </table:table-row>
      </table:table>
      <text:p text:style-name="Text_20_body"><text:a xlink:type="simple" xlink:href="https://www.activeprolearn.com/" text:style-name="Internet_20_link" text:visited-style-name="Visited_20_Internet_20_Link">Site WEB</text:a> <text:a xlink:type="simple" xlink:href="https://demo.formation-enligne.com/" text:style-name="Internet_20_link" text:visited-style-name="Visited_20_Internet_20_Link">Les DEMOs</text:a><text:a xlink:type="simple" xlink:href="https://ma.formation-enligne.com/local/courseindex/browser.php?catid=0&amp;catpath" text:style-name="Internet_20_link" text:visited-style-name="Visited_20_Internet_20_Link">Catalogue Web</text:a></text:p>
      <text:list text:style-name="List_20_1" text:continue-numbering="false">
        <text:list-item>
          <text:p text:style-name="List_20_1_Content_First"> <text:a xlink:type="simple" xlink:href="https://docs.activeprolearn.com/doku.php?id=faq" text:style-name="Internet_20_link" text:visited-style-name="Visited_20_Internet_20_Link">Guide de démarrage/FAQ</text:a></text:p>
        </text:list-item>
        <text:list-item>
          <text:p text:style-name="List_20_1_Content_Last"> <text:a xlink:type="simple" xlink:href="https://docs.activeprolearn.com/doku.php?id=roadmoodle" text:style-name="Internet_20_link" text:visited-style-name="Visited_20_Internet_20_Link">Moodle et ses versions</text:a></text:p>
        </text:list-item>
      </text:list>
      <table:table table:style-name="Table">
        <table:table-column/>
        <table:table-column/>
        <table:table-row>
          <table:table-cell office:value-type="string" table:style-name="tableheader">
            <text:p text:style-name="Table_20_Heading"> <text:span text:style-name="Strong_20_Emphasis">Les PLUGINS</text:span> </text:p>
          </table:table-cell>
          <table:table-cell office:value-type="string" table:style-name="tableheader">
            <text:p text:style-name="Table_20_Heading"><draw:frame draw:style-name="media" draw:name="1" text:anchor-type="as-char" draw:z-index="1" svg:width="7.9375cm" style:rel-width="100%" svg:height="7.0945796460177cm" style:rel-height="scale"><draw:image xlink:href="Pictures/e23b9750d25e010f594a6c441158b3f6.png" xlink:type="simple" xlink:show="embed" xlink:actuate="onLoad"/></draw:frame> </text:p>
          </table:table-cell>
        </table:table-row>
        <table:table-row>
          <table:table-cell office:value-type="string" table:style-name="tablecell">
            <text:p text:style-name="tablealignleft"> Les plugins sont une dimension essentielle d'un dispositif de formation base MOODLE. Un plugin est un programme informatique conçu pour ajouter des fonctionnalités à votre dispositif. En français, on utilise également les termes équivalents de “module d'extension” de “greffon”, ou encore de “composant”. Tous les plugins développés et maintenus par nos soins sont conçu en fonctions de vos problématiques administratives et/ou pédagogiques, et sont parfaitement testés et documentés. Ils sont catégorisés en deux grands sous-ensembles ci-après et répertoriés ensuite par familles.Les sous-ensembles, de leur coté, sont des assemblages de plugins qui servent une problématique commune pédagogique ou administrative. Modules d'activités, blocs, filtres, format de cours, thème, méthode d'inscription, outils d'administration, rapports, extensions locales, sous système de boutique, etc.</text:p>
          </table:table-cell>
          <table:table-cell office:value-type="string" table:style-name="tablecell"/>
        </table:table-row>
      </table:table>
      <text:list text:style-name="List_20_1" text:continue-numbering="false">
        <text:list-item>
          <text:p text:style-name="List_20_1_Content_First"> <text:a xlink:type="simple" xlink:href="https://docs.activeprolearn.com/doku.php?id=plugins" text:style-name="Internet_20_link" text:visited-style-name="Visited_20_Internet_20_Link">Documentation PLUGINS par type de composant</text:a> (Complet) </text:p>
        </text:list-item>
        <text:list-item>
          <text:p text:style-name="List_20_1_Content_Last"> <text:a xlink:type="simple" xlink:href="https://docs.activeprolearn.com/doku.php?id=pluginsets" text:style-name="Internet_20_link" text:visited-style-name="Visited_20_Internet_20_Link"> Documentation PLUGINS  par sous-ensembles fonctionnels</text:a> (Partiel)</text:p>
        </text:list-item>
      </text:list>
      <table:table table:style-name="Table">
        <table:table-column/>
        <table:table-column/>
        <table:table-row>
          <table:table-cell office:value-type="string" table:style-name="tableheader">
            <text:p text:style-name="Table_20_Heading"> <text:span text:style-name="Strong_20_Emphasis">LES SERVICES ACTIVEPROLEARN</text:span> </text:p>
          </table:table-cell>
          <table:table-cell office:value-type="string" table:style-name="tableheader">
            <text:p text:style-name="Table_20_Heading"><draw:frame draw:style-name="media" draw:name="2" text:anchor-type="as-char" draw:z-index="2" svg:width="4.7625cm" style:rel-width="100%" svg:height="4.2624375cm" style:rel-height="scale"><draw:image xlink:href="Pictures/87802c086377f52a46f6ae2303ec8b4f.png" xlink:type="simple" xlink:show="embed" xlink:actuate="onLoad"/></draw:frame> </text:p>
          </table:table-cell>
        </table:table-row>
        <table:table-row>
          <table:table-cell office:value-type="string" table:style-name="tablecell">
            <text:p text:style-name="tablealignleft">Notre équipe conçoit, adapte et commercialise Moodle, à destination des organismes de formation, des entreprises, des collectivités  et de l'enseignement. Pour dématérialiser tout ou partie de vos pratiques d’enseignement numérique. Nous proposons un hébergement de vos dispositifs Moodle en mode SAAS, avec une intégration réfléchie suivant votre typologie d'usage. Ou nous assurons l'intégration des composants sur le dispositif que vous hébergez. Notre Notre ingénierie de qualité de service et notre approche qualité vous sont détaillées , ainsi que notre responsabilité sur un parc de composants Moodle en constante augmentation. Enfin, vous saurez tout sur le traitement et la confidentialité des données que vous nous confiez.</text:p>
          </table:table-cell>
          <table:table-cell office:value-type="string" table:style-name="tablecell"/>
        </table:table-row>
      </table:table>
      <text:list text:style-name="List_20_1" text:continue-numbering="false">
        <text:list-item>
          <text:p text:style-name="List_20_1_Content_First"> <text:a xlink:type="simple" xlink:href="https://docs.activeprolearn.com/doku.php?id=hebergement" text:style-name="Internet_20_link" text:visited-style-name="Visited_20_Internet_20_Link">Informations techniques et hébergements</text:a></text:p>
        </text:list-item>
        <text:list-item>
          <text:p text:style-name="List_20_1_Content"> <text:a xlink:type="simple" xlink:href="https://docs.activeprolearn.com/doku.php?id=moodleedition" text:style-name="Internet_20_link" text:visited-style-name="Visited_20_Internet_20_Link">Quelles sont les intégrations de Moodle que nous proposons ?</text:a></text:p>
        </text:list-item>
        <text:list-item>
          <text:p text:style-name="List_20_1_Content"> <text:a xlink:type="simple" xlink:href="https://docs.activeprolearn.com/doku.php?id=qaindex" text:style-name="Internet_20_link" text:visited-style-name="Visited_20_Internet_20_Link">Qualité de service, TMA, interventions, SLA</text:a></text:p>
        </text:list-item>
        <text:list-item>
          <text:p text:style-name="List_20_1_Content"> <text:a xlink:type="simple" xlink:href="https://docs.activeprolearn.com/doku.php?id=rdsupport" text:style-name="Internet_20_link" text:visited-style-name="Visited_20_Internet_20_Link">Services support sur les composants</text:a></text:p>
        </text:list-item>
        <text:list-item>
          <text:p text:style-name="List_20_1_Content"> <text:a xlink:type="simple" xlink:href="https://docs.activeprolearn.com/doku.php?id=securitypolicy" text:style-name="Internet_20_link" text:visited-style-name="Visited_20_Internet_20_Link">Confidentialité et sécurité des données</text:a></text:p>
        </text:list-item>
        <text:list-item>
          <text:p text:style-name="List_20_1_Content"> <text:a xlink:type="simple" xlink:href="https://docs.activeprolearn.com/doku.php?id=guide_de_telechargement_github" text:style-name="Internet_20_link" text:visited-style-name="Visited_20_Internet_20_Link">Guide de téléchargement GitHub</text:a></text:p>
        </text:list-item>
        <text:list-item>
          <text:p text:style-name="List_20_1_Content_Last"> <text:a xlink:type="simple" xlink:href="https://docs.activeprolearn.com/doku.php?id=licencekey" text:style-name="Internet_20_link" text:visited-style-name="Visited_20_Internet_20_Link">Obtention d'une clé de licence plugins</text:a> </text:p>
        </text:list-item>
      </text:list>
      <text:h text:style-name="Heading_20_4" text:outline-level="4"><text:bookmark-start text:name="__RefHeading___services_techniques_a_destination_des_exploitants_de_moodle_1"/><text:bookmark-start text:name="services_techniques_a_destination_des_exploitants_de_moodle"/>Services techniques à destination des exploitants de Moodle<text:bookmark-end text:name="__RefHeading___services_techniques_a_destination_des_exploitants_de_moodle_1"/><text:bookmark-end text:name="services_techniques_a_destination_des_exploitants_de_moodle"/></text:h>
      <text:list text:style-name="List_20_1" text:continue-numbering="false">
        <text:list-item>
          <text:p text:style-name="List_20_1_Content_First"> <text:a xlink:type="simple" xlink:href="https://docs.activeprolearn.com/doku.php?id=codebaseaudit" text:style-name="Internet_20_link" text:visited-style-name="Visited_20_Internet_20_Link">Audits de base de code moodle</text:a></text:p>
        </text:list-item>
        <text:list-item>
          <text:p text:style-name="List_20_1_Content"> <text:a xlink:type="simple" xlink:href="https://docs.activeprolearn.com/doku.php?id=moodlepluginaudit" text:style-name="Internet_20_link" text:visited-style-name="Visited_20_Internet_20_Link">Audit de plugin moodle</text:a></text:p>
        </text:list-item>
        <text:list-item>
          <text:p text:style-name="List_20_1_Content"> <text:a xlink:type="simple" xlink:href="https://docs.activeprolearn.com/doku.php?id=perfaudit" text:style-name="Internet_20_link" text:visited-style-name="Visited_20_Internet_20_Link">Audits de performance</text:a></text:p>
        </text:list-item>
        <text:list-item>
          <text:p text:style-name="List_20_1_Content"> <text:a xlink:type="simple" xlink:href="https://docs.activeprolearn.com/doku.php?id=loadtests" text:style-name="Internet_20_link" text:visited-style-name="Visited_20_Internet_20_Link">Tests de charge et de performance d'installations Moodle</text:a></text:p>
        </text:list-item>
        <text:list-item>
          <text:p text:style-name="List_20_1_Content_Last"> <text:a xlink:type="simple" xlink:href="https://docs.activeprolearn.com/doku.php?id=other" text:style-name="Internet_20_link" text:visited-style-name="Visited_20_Internet_20_Link">Autres documentations techniques</text:a></text:p>
        </text:list-item>
      </text:list>
      <text:h text:style-name="Heading_20_4" text:outline-level="4"><text:bookmark-start text:name="__RefHeading___interne_2"/><text:bookmark-start text:name="interne"/>Interne<text:bookmark-end text:name="__RefHeading___interne_2"/><text:bookmark-end text:name="interne"/></text:h>
      <text:list text:style-name="List_20_1" text:continue-numbering="false">
        <text:list-item>
          <text:p text:style-name="LastListParagraph_List_20_1_Content_First"> <text:a xlink:type="simple" xlink:href="https://docs.activeprolearn.com/doku.php?id=stats" text:style-name="Internet_20_link" text:visited-style-name="Visited_20_Internet_20_Link">Wiki Stat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3::06:07</meta:creation-date>
    <dc:creator>Generated</dc:creator>
    <dc:date>2026-09-03T13::06:07</dc:date>
    <dc:language>en-US</dc:language>
    <meta:editing-cycles>1</meta:editing-cycles>
    <meta:editing-duration>PT0S</meta:editing-duration>
    <dc:title>start</dc:title>
  </office:meta>
</office:document-meta>
</file>