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securitypolicy"/><text:bookmark-start text:name="__RefHeading___politiques_de_confidentialite_et_securite_des_donnees_clientes_1"/><text:bookmark-start text:name="politiques_de_confidentialite_et_securite_des_donnees_clientes"/>Politiques de confidentialité et sécurité des données clientes<text:bookmark-end text:name="__RefHeading___politiques_de_confidentialite_et_securite_des_donnees_clientes_1"/><text:bookmark-end text:name="politiques_de_confidentialite_et_securite_des_donnees_clientes"/></text:h>
      <text:h text:style-name="Heading_20_3" text:outline-level="3"><text:bookmark-start text:name="__RefHeading___localisation_des_serveurs_2"/><text:bookmark-start text:name="localisation_des_serveurs"/>Localisation des serveurs<text:bookmark-end text:name="__RefHeading___localisation_des_serveurs_2"/><text:bookmark-end text:name="localisation_des_serveurs"/></text:h>
      <text:p text:style-name="Text_20_body">Toutes les infrastructures utilisées par ActiveproLearn sont garanties implantées en France métropolitaine, sur les sites de Roubaix, Strasbourg.</text:p>
      <text:h text:style-name="Heading_20_3" text:outline-level="3"><text:bookmark-start text:name="__RefHeading___acces_serveurs_3"/><text:bookmark-start text:name="acces_serveurs"/>Accès serveurs<text:bookmark-end text:name="__RefHeading___acces_serveurs_3"/><text:bookmark-end text:name="acces_serveurs"/></text:h>
      <text:h text:style-name="Heading_20_4" text:outline-level="4"><text:bookmark-start text:name="__RefHeading___acces_serveurs_mutualises_4"/><text:bookmark-start text:name="acces_serveurs_mutualises"/>Accès serveurs mutualisés<text:bookmark-end text:name="__RefHeading___acces_serveurs_mutualises_4"/><text:bookmark-end text:name="acces_serveurs_mutualises"/></text:h>
      <text:p text:style-name="Text_20_body">Les accès serveurs sur des infrastructures mutualisées entre plusieurs opérateurs ne sont pas permis pour les opérateurs ou leur délégation technique.</text:p>
      <text:h text:style-name="Heading_20_4" text:outline-level="4"><text:bookmark-start text:name="__RefHeading___acces_serveurs_dedies_5"/><text:bookmark-start text:name="acces_serveurs_dedies"/>Accès serveurs dédiés<text:bookmark-end text:name="__RefHeading___acces_serveurs_dedies_5"/><text:bookmark-end text:name="acces_serveurs_dedies"/></text:h>
      <text:p text:style-name="Text_20_body">Sur demande des accès par les services techniques de l'opérateur de l'application peuvent être accordés, sur la base d'une co-administration raisonnée de l'infrastructure. Dans ce cas, le catalogue des manœuvres que s'autorise l'opérateur doit être spécifié.</text:p>
      <text:p text:style-name="Text_20_body">Ces accès ne sont pas attribués par défaut. </text:p>
      <text:h text:style-name="Heading_20_4" text:outline-level="4"><text:bookmark-start text:name="__RefHeading___acces_de_serveurs_tiers_a_compte_d_operateur_pour_infogerance_6"/><text:bookmark-start text:name="acces_de_serveurs_tiers_a_compte_d_operateur_pour_infogerance"/>Accès de serveurs tiers à compte d'opérateur pour infogérance<text:bookmark-end text:name="__RefHeading___acces_de_serveurs_tiers_a_compte_d_operateur_pour_infogerance_6"/><text:bookmark-end text:name="acces_de_serveurs_tiers_a_compte_d_operateur_pour_infogerance"/></text:h>
      <text:p text:style-name="Text_20_body">Lorsque ActiveProLearn est mandaté pour infogérer les aspects système ou techniques d'une infrastructure à compte du client opérateur, nous préconisons la mise en place d'un accès unique à travers une machine “bastion” de notre infrastructure.</text:p>
      <text:h text:style-name="Heading_20_3" text:outline-level="3"><text:bookmark-start text:name="__RefHeading___modes_operatoires_de_applicatifs_moodle_heberges_7"/><text:bookmark-start text:name="modes_operatoires_de_applicatifs_moodle_heberges"/>Modes opératoires de applicatifs moodle hébergés<text:bookmark-end text:name="__RefHeading___modes_operatoires_de_applicatifs_moodle_heberges_7"/><text:bookmark-end text:name="modes_operatoires_de_applicatifs_moodle_heberges"/></text:h>
      <text:p text:style-name="Text_20_body">Nous appliquons une recommandation forte d'usage d'un accès en HTPS avec mise en place d'un certificat. Si le client opérateur n'en dispose pas, nous mettons en place par défaut des certificats Let'sEncrypt pour le domaine visé.</text:p>
      <text:h text:style-name="Heading_20_3" text:outline-level="3"><text:bookmark-start text:name="__RefHeading___cohabitation_d_applicatifs_autres_que_moodle_8"/><text:bookmark-start text:name="cohabitation_d_applicatifs_autres_que_moodle"/>Cohabitation d'applicatifs autres (que moodle)<text:bookmark-end text:name="__RefHeading___cohabitation_d_applicatifs_autres_que_moodle_8"/><text:bookmark-end text:name="cohabitation_d_applicatifs_autres_que_moodle"/></text:h>
      <text:p text:style-name="Text_20_body">Seuls les hébergement en serveur dédié peuvent accepter l'intégration d'applicatifs Web autres ue moodle. Cette possibilité n'est pas autorisée sur nos infrastructures mutualisées et optimisées pour moodle.</text:p>
      <text:h text:style-name="Heading_20_3" text:outline-level="3"><text:bookmark-start text:name="__RefHeading___cryptage_des_donnees_physiques_9"/><text:bookmark-start text:name="cryptage_des_donnees_physiques"/>Cryptage des données physiques<text:bookmark-end text:name="__RefHeading___cryptage_des_donnees_physiques_9"/><text:bookmark-end text:name="cryptage_des_donnees_physiques"/></text:h>
      <text:p text:style-name="Text_20_body">Pour des raisons de performance, et parce que les données à nature pédagogique ne représentent pas de caractère critique de confidentialité, nous ne mettons pas en place de cryptage physique des données lors de leur stockage sur les disques durs ou les bases de données, en dehors de politiques de cryptages intégrées dans les modules applicatifs eux-mêmes (authentification par exemple)</text:p>
      <text:h text:style-name="Heading_20_3" text:outline-level="3"><text:bookmark-start text:name="__RefHeading___protection_des_serveurs_10"/><text:bookmark-start text:name="protection_des_serveurs"/>Protection des serveurs<text:bookmark-end text:name="__RefHeading___protection_des_serveurs_10"/><text:bookmark-end text:name="protection_des_serveurs"/></text:h>
      <text:p text:style-name="Text_20_body">Nos infrastructures sont conçue pour exposer le moins possible les éléments d'infrastructure à l'internet public. La règle générale est la mise en place de proxies d'entrée sur les protocoles “nécessaires et suffisants” pour assurer l'exploitation des applicatifs.</text:p>
      <text:p text:style-name="Text_20_body">Les services sont protégés par fail2ban.</text:p>
      <text:p text:style-name="Text_20_body">Les ports sont protégés par la politique firewall de l'opérateur d'infrastructure.</text:p>
      <text:h text:style-name="Heading_20_3" text:outline-level="3"><text:bookmark-start text:name="__RefHeading___transmission_de_donnees_echantillons_en_avant_vente_11"/><text:bookmark-start text:name="transmission_de_donnees_echantillons_en_avant_vente"/>Transmission de données, échantillons en avant vente<text:bookmark-end text:name="__RefHeading___transmission_de_donnees_echantillons_en_avant_vente_11"/><text:bookmark-end text:name="transmission_de_donnees_echantillons_en_avant_vente"/></text:h>
      <text:p text:style-name="Text_20_body">Les phases de test ou d'expérimentation sur données clientes peuvent conduire ActiveProLearn à disposer de données réelles, anonymisées ou non. La confidentialité de ces échantillions doit être assurée en respectant les règles suivantes : </text:p>
      <text:list text:style-name="List_20_1" text:continue-numbering="false">
        <text:list-item>
          <text:p text:style-name="List_20_1_Content_First"> Lors de la transmission vers ActiveProLearn, ne pas utiliser de dépôt ou de méthodes d'accès ouvertes au public</text:p>
        </text:list-item>
        <text:list-item>
          <text:p text:style-name="List_20_1_Content"> Lors de la transmission vers ActiveProLearn d'échantillons de grande taille, utiliser des sites de transmission d'archives sécurisés par mot de passe.</text:p>
        </text:list-item>
        <text:list-item>
          <text:p text:style-name="List_20_1_Content"> Lors de la transmission vers ActiveProLearn d'échantillions de petite taille, ne pas insérer les données comme pièce attachée d'une diffusion de groupe. Adresser directement le fichier à son opérateur technique.</text:p>
        </text:list-item>
        <text:list-item>
          <text:p text:style-name="List_20_1_Content"> Les collaborateurs techniques d'ActiveProLearn s'engagent à ne pas réutiliser ces données sur d'autres environnements (autres plates-formes, projets, environnements clients), à moins d'une autorisation explicite du fournisseur initial des données.</text:p>
        </text:list-item>
        <text:list-item>
          <text:p text:style-name="List_20_1_Content"> Les données fournies ne peuvent être installées QUE sur des environnements locaux de développement et de test, non diffusés en ligne.</text:p>
        </text:list-item>
        <text:list-item>
          <text:p text:style-name="List_20_1_Content_Last"> Les données fournies doivent être détruites (ainsi que toutes leurs copies, et sur tous les supports) à l'issue de la période d'avant-vente, si le marché n'est pas conclu. </text:p>
        </text:list-item>
      </text:list>
      <text:h text:style-name="Heading_20_3" text:outline-level="3"><text:bookmark-start text:name="__RefHeading___usage_des_donnees_fournies_pour_exploitation_12"/><text:bookmark-start text:name="usage_des_donnees_fournies_pour_exploitation"/>Usage des données fournies pour exploitation<text:bookmark-end text:name="__RefHeading___usage_des_donnees_fournies_pour_exploitation_12"/><text:bookmark-end text:name="usage_des_donnees_fournies_pour_exploitation"/></text:h>
      <text:p text:style-name="Text_20_body">Toutes les données fournies pour, ou constituées pendant l'exploitation appartiennent au client. ActiveProLearn a pour mission de protéger l'accès à ces données ou à des copies de ces données qu'aux personnes “ayant un droit légitime” sur ces données. </text:p>
      <text:p text:style-name="Text_20_body">Les données peuvent être à tout moment restituées au client, sous forme d'exports de base de données et d'archive de fichiers.</text:p>
      <text:p text:style-name="Text_20_body">Les données d'origine (données de chargement) pourront être conservées un certain temps par ActiveProLearn, notamment pendant la période de vérification de service régulier (VSR). Au bout d'un certain temps de fonctionnement, ces données seront détruites (bases de données temporaires, archives SQL, archives). La disponibilité des données est alors basée sur les dernières sauvegardes du site.</text:p>
      <text:p text:style-name="Text_20_body">En dehors des périodes contractuelles d'exploitation une plate-forme opérationnelle peut être laissée à disposition du client, uniquement pour ses comptes administrateur, afin de récupérer et archiver des données. La durée de maintien peut varier selon les accords contractuels entre ActiveProLearn et son client.</text:p>
      <text:h text:style-name="Heading_20_3" text:outline-level="3"><text:bookmark-start text:name="__RefHeading___confidentialite_des_donnees_pendant_l_exploitation_13"/><text:bookmark-start text:name="confidentialite_des_donnees_pendant_l_exploitation"/>Confidentialité des données pendant l'exploitation<text:bookmark-end text:name="__RefHeading___confidentialite_des_donnees_pendant_l_exploitation_13"/><text:bookmark-end text:name="confidentialite_des_donnees_pendant_l_exploitation"/></text:h>
      <text:p text:style-name="Text_20_body">ActiveProLearn préserve la confidentialité des données en s'interdisant : </text:p>
      <text:list text:style-name="List_20_1" text:continue-numbering="false">
        <text:list-item>
          <text:p text:style-name="List_20_1_Content_First"> La diffusion à des tiers de données, même anonymisée, hormis dans le cadre d'une demande de service du propriétaire des données.</text:p>
        </text:list-item>
        <text:list-item>
          <text:p text:style-name="List_20_1_Content"> L'attribution d'accès tiers autres que l'équipe opérationnelle d'ActiveProLearn</text:p>
        </text:list-item>
        <text:list-item>
          <text:p text:style-name="List_20_1_Content_Last"> L'export et la réutilisation de matériel pédagogique (autres que ceux mis à disposition par ActiveProLearn comme documentation ou tutorialisation de la plate-forme). Il peut y avoir exception sur sur accord formel du client. La mention explicite figure dans ce cas sur la page publique du démonstrateur. <text:a xlink:type="simple" xlink:href="http://demo.formation-enligne.com/course/view.php?id=80" text:style-name="Internet_20_link" text:visited-style-name="Visited_20_Internet_20_Link">Voir un exemple</text:a>.</text:p>
        </text:list-item>
      </text:list>
      <text:p text:style-name="Text_20_body">Si des demandes d'observation des pratiques sont adressées à ActiveProLearn, alors le client doit donner son approbation et être pleinement informé du périmètre de la communication qui est demandée. </text:p>
      <text:h text:style-name="Heading_20_3" text:outline-level="3"><text:bookmark-start text:name="__RefHeading___usage_des_donnees_d_archive_14"/><text:bookmark-start text:name="usage_des_donnees_d_archive"/>Usage des données d'archive<text:bookmark-end text:name="__RefHeading___usage_des_donnees_d_archive_14"/><text:bookmark-end text:name="usage_des_donnees_d_archive"/></text:h>
      <text:h text:style-name="Heading_20_3" text:outline-level="3"><text:bookmark-start text:name="__RefHeading___usage_des_donnees_en_fin_de_contrat_ou_de_service_15"/><text:bookmark-start text:name="usage_des_donnees_en_fin_de_contrat_ou_de_service"/>Usage des données en fin de contrat ou de service<text:bookmark-end text:name="__RefHeading___usage_des_donnees_en_fin_de_contrat_ou_de_service_15"/><text:bookmark-end text:name="usage_des_donnees_en_fin_de_contrat_ou_de_service"/></text:h>
      <text:p text:style-name="Text_20_body">Les sauvegardes et archives détenues par ActiveProLearn peuvent être conservées pendant un temps de garde par nos soins, et ce afin de prévoir : </text:p>
      <text:list text:style-name="List_20_1" text:continue-numbering="false">
        <text:list-item>
          <text:p text:style-name="List_20_1_Content_First"> Une reprise de l'exploitation en cas de changement de décision du client.</text:p>
        </text:list-item>
        <text:list-item>
          <text:p text:style-name="List_20_1_Content_Last"> Une reprise de la réversibilité, en cas d'incident technique de réintégration des données sur un système externe.</text:p>
        </text:list-item>
      </text:list>
      <text:p text:style-name="Text_20_body">Cette durée est en général comprise entre 6 mois et 1 an. Cette conservation n'est pas obligatoire. </text:p>
      <text:p text:style-name="Horizontal_20_Line"/>
      <text:p text:style-name="Text_20_body"><text:a xlink:type="simple" xlink:href="https://docs.activeprolearn.com/doku.php?id=start" text:style-name="Internet_20_link" text:visited-style-name="Visited_20_Internet_20_Link">Revenir au catalogue des services</text:a> - <text:a xlink:type="simple" xlink:href="https://docs.activeprolearn.com/doku.php?id=plugins" text:style-name="Internet_20_link" text:visited-style-name="Visited_20_Internet_20_Link">Aller à l'index des plugins</text:a> - <text:a xlink:type="simple" xlink:href="https://docs.activeprolearn.com/doku.php?id=faq" text:style-name="Internet_20_link" text:visited-style-name="Visited_20_Internet_20_Link">Guide de démarrage/FAQ sur Moodl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2::40:44</meta:creation-date>
    <dc:creator>Generated</dc:creator>
    <dc:date>2026-08-12T12::40:44</dc:date>
    <dc:language>en-US</dc:language>
    <meta:editing-cycles>1</meta:editing-cycles>
    <meta:editing-duration>PT0S</meta:editing-duration>
    <dc:title>securitypolicy</dc:title>
  </office:meta>
</office:document-meta>
</file>