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0b01285bc6473b008b40e64f420b2984.png"/>
  <manifest:file-entry manifest:media-type="image/png" manifest:full-path="Pictures/2cb4d595450325eba9d7dfb620672889.png"/>
  <manifest:file-entry manifest:media-type="image/png" manifest:full-path="Pictures/931a2613bd31d1c38696674b3f547b07.png"/>
  <manifest:file-entry manifest:media-type="image/png" manifest:full-path="Pictures/c8e85f475c38ef722924d70c883d5782.png"/>
  <manifest:file-entry manifest:media-type="image/png" manifest:full-path="Pictures/79c6e110fe9ee94443173a06eeddc6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report:zabbix:screenshots"/><text:bookmark-start text:name="__RefHeading___exemples_de_rendus_1"/><text:bookmark-start text:name="exemples_de_rendus"/>Exemples de rendus<text:bookmark-end text:name="__RefHeading___exemples_de_rendus_1"/><text:bookmark-end text:name="exemples_de_rendus"/></text:h>
      <text:h text:style-name="Heading_20_2" text:outline-level="2"><text:bookmark-start text:name="__RefHeading___rapport_zabbix_2"/><text:bookmark-start text:name="rapport_zabbix"/>Rapport Zabbix<text:bookmark-end text:name="__RefHeading___rapport_zabbix_2"/><text:bookmark-end text:name="rapport_zabbix"/></text:h>
      <text:h text:style-name="Heading_20_3" text:outline-level="3"><text:bookmark-start text:name="__RefHeading___indicateurs_generaux_3"/><text:bookmark-start text:name="indicateurs_generaux"/>Indicateurs généraux<text:bookmark-end text:name="__RefHeading___indicateurs_generaux_3"/><text:bookmark-end text:name="indicateurs_generaux"/></text:h>
      <text:p text:style-name="Text_20_body"><draw:frame draw:style-name="mediacenter" draw:name="1" text:anchor-type="paragraph" draw:z-index="1" svg:width="26.458333333333cm" style:rel-width="100%" svg:height="13.739040798611cm" style:rel-height="scale"><draw:image xlink:href="Pictures/0b01285bc6473b008b40e64f420b2984.png" xlink:type="simple" xlink:show="embed" xlink:actuate="onLoad"/></draw:frame></text:p>
      <text:h text:style-name="Heading_20_3" text:outline-level="3"><text:bookmark-start text:name="__RefHeading___indicateurs_cibles_par_zone_categorie_4"/><text:bookmark-start text:name="indicateurs_cibles_par_zone_categorie"/>Indicateurs ciblés par "zone" (catégorie)<text:bookmark-end text:name="__RefHeading___indicateurs_cibles_par_zone_categorie_4"/><text:bookmark-end text:name="indicateurs_cibles_par_zone_categorie"/></text:h>
      <text:p text:style-name="Text_20_body"><draw:frame draw:style-name="mediacenter" draw:name="2" text:anchor-type="paragraph" draw:z-index="2" svg:width="26.458333333333cm" style:rel-width="100%" svg:height="18.353236413984cm" style:rel-height="scale"><draw:image xlink:href="Pictures/2cb4d595450325eba9d7dfb620672889.png" xlink:type="simple" xlink:show="embed" xlink:actuate="onLoad"/></draw:frame></text:p>
      <text:h text:style-name="Heading_20_3" text:outline-level="3"><text:bookmark-start text:name="__RefHeading___indicateurs_sur_le_dimensionnement_de_donnees_stockage_5"/><text:bookmark-start text:name="indicateurs_sur_le_dimensionnement_de_donnees_stockage"/>Indicateurs sur le dimensionnement de données (stockage)<text:bookmark-end text:name="__RefHeading___indicateurs_sur_le_dimensionnement_de_donnees_stockage_5"/><text:bookmark-end text:name="indicateurs_sur_le_dimensionnement_de_donnees_stockage"/></text:h>
      <text:p text:style-name="Text_20_body"><draw:frame draw:style-name="mediacenter" draw:name="3" text:anchor-type="paragraph" draw:z-index="3" svg:width="26.458333333333cm" style:rel-width="100%" svg:height="13.181160359426cm" style:rel-height="scale"><draw:image xlink:href="Pictures/931a2613bd31d1c38696674b3f547b07.png" xlink:type="simple" xlink:show="embed" xlink:actuate="onLoad"/></draw:frame></text:p>
      <text:h text:style-name="Heading_20_3" text:outline-level="3"><text:bookmark-start text:name="__RefHeading___indicateurs_pedagogiques_6"/><text:bookmark-start text:name="indicateurs_pedagogiques"/>Indicateurs pédagogiques<text:bookmark-end text:name="__RefHeading___indicateurs_pedagogiques_6"/><text:bookmark-end text:name="indicateurs_pedagogiques"/></text:h>
      <text:p text:style-name="Text_20_body"><draw:frame draw:style-name="mediacenter" draw:name="4" text:anchor-type="paragraph" draw:z-index="4" svg:width="26.458333333333cm" style:rel-width="100%" svg:height="12.897053695955cm" style:rel-height="scale"><draw:image xlink:href="Pictures/c8e85f475c38ef722924d70c883d5782.png" xlink:type="simple" xlink:show="embed" xlink:actuate="onLoad"/></draw:frame></text:p>
      <text:h text:style-name="Heading_20_3" text:outline-level="3"><text:bookmark-start text:name="__RefHeading___indicateurs_sur_les_cours_7"/><text:bookmark-start text:name="indicateurs_sur_les_cours"/>Indicateurs sur les cours<text:bookmark-end text:name="__RefHeading___indicateurs_sur_les_cours_7"/><text:bookmark-end text:name="indicateurs_sur_les_cours"/></text:h>
      <text:p text:style-name="Text_20_body"><draw:frame draw:style-name="mediacenter" draw:name="5" text:anchor-type="paragraph" draw:z-index="5" svg:width="26.458333333333cm" style:rel-width="100%" svg:height="13.711480034722cm" style:rel-height="scale"><draw:image xlink:href="Pictures/79c6e110fe9ee94443173a06eeddc6ed.png" xlink:type="simple" xlink:show="embed" xlink:actuate="onLoad"/></draw:frame></text:p>
      <text:p text:style-name="Text_20_body"><text:a xlink:type="simple" xlink:href="https://docs.activeprolearn.com/doku.php?id=report:zabbix" text:style-name="Internet_20_link" text:visited-style-name="Visited_20_Internet_20_Link">Revenir à l'index du plugin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11:01</meta:creation-date>
    <dc:creator>Generated</dc:creator>
    <dc:date>2026-08-28T19::11:01</dc:date>
    <dc:language>en-US</dc:language>
    <meta:editing-cycles>1</meta:editing-cycles>
    <meta:editing-duration>PT0S</meta:editing-duration>
    <dc:title>report:zabbix:screenshots</dc:title>
  </office:meta>
</office:document-meta>
</file>