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jpeg" manifest:full-path="Pictures/7eb0af1d9a6051f907b33f034018cb3b.jpg"/>
  <manifest:file-entry manifest:media-type="image/jpeg" manifest:full-path="Pictures/85198eba359cbfd04d875cd816ca16f3.jpg"/>
  <manifest:file-entry manifest:media-type="image/jpeg" manifest:full-path="Pictures/89cd123da8ba3f76056e354fa7b56ad8.jpg"/>
  <manifest:file-entry manifest:media-type="image/jpeg" manifest:full-path="Pictures/7c61c5e9fcc5da45d7bd5f5f765f6b4e.jpg"/>
  <manifest:file-entry manifest:media-type="image/jpeg" manifest:full-path="Pictures/00020bb9cf65d5c65a8a3eb8990ca52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report:trainingsessions:techniques:settings"/><text:bookmark-start text:name="__RefHeading___rapport_sur_les_temps_de_formation_trainingsessionsguide_techniqueles_settings_1"/><text:bookmark-start text:name="rapport_sur_les_temps_de_formation_trainingsessionsguide_techniqueles_settings"/>Rapport sur les temps de formation (TrainingSessions) : Guide technique : les settings<text:bookmark-end text:name="__RefHeading___rapport_sur_les_temps_de_formation_trainingsessionsguide_techniqueles_settings_1"/><text:bookmark-end text:name="rapport_sur_les_temps_de_formation_trainingsessionsguide_techniqueles_settings"/></text:h>
      <text:h text:style-name="Heading_20_3" text:outline-level="3"><text:bookmark-start text:name="__RefHeading___chemin_d_acces_2"/><text:bookmark-start text:name="chemin_d_acces"/>Chemin d'accès<text:bookmark-end text:name="__RefHeading___chemin_d_acces_2"/><text:bookmark-end text:name="chemin_d_acces"/></text:h>
      <text:list text:style-name="List_20_1" text:continue-numbering="false">
        <text:list-item>
          <text:p text:style-name="LastListParagraph_List_20_1_Content_First"> Chemin : Administration du site/Plugins/Rapports/Sessions de formation</text:p>
        </text:list-item>
      </text:list>
      <text:h text:style-name="Heading_20_3" text:outline-level="3"><text:bookmark-start text:name="__RefHeading___sessions_3"/><text:bookmark-start text:name="sessions"/>Sessions<text:bookmark-end text:name="__RefHeading___sessions_3"/><text:bookmark-end text:name="sessions"/></text:h>
      <text:p text:style-name="Text_20_body"><draw:frame draw:style-name="mediacenter" draw:name="1" text:anchor-type="paragraph" draw:z-index="1" svg:width="34.554583333333cm" style:rel-width="100%" svg:height="24.077083333333cm" style:rel-height="scale"><draw:image xlink:href="Pictures/7eb0af1d9a6051f907b33f034018cb3b.jpg" xlink:type="simple" xlink:show="embed" xlink:actuate="onLoad"/></draw:frame></text:p>
      <text:p text:style-name="Text_20_body"><text:span text:style-name="Strong_20_Emphasis">Colonnes de sortie par défaut :</text:span></text:p>
      <text:list text:style-name="List_20_1" text:continue-numbering="false">
        <text:list-item>
          <text:p text:style-name="List_20_1_Content_First"> <text:span text:style-name="Strong_20_Emphasis">id,n :</text:span> Identifiant</text:p>
        </text:list-item>
        <text:list-item>
          <text:p text:style-name="List_20_1_Content"> <text:span text:style-name="Strong_20_Emphasis">idnumber,a :</text:span> Numéro d'identification externe</text:p>
        </text:list-item>
        <text:list-item>
          <text:p text:style-name="List_20_1_Content"> <text:span text:style-name="Strong_20_Emphasis">firstname,a :</text:span> Prénom</text:p>
        </text:list-item>
        <text:list-item>
          <text:p text:style-name="List_20_1_Content"> <text:span text:style-name="Strong_20_Emphasis">lastname,a :</text:span> Nom</text:p>
        </text:list-item>
        <text:list-item>
          <text:p text:style-name="List_20_1_Content"> <text:span text:style-name="Strong_20_Emphasis">email,a :</text:span> Email</text:p>
        </text:list-item>
        <text:list-item>
          <text:p text:style-name="List_20_1_Content"> <text:span text:style-name="Strong_20_Emphasis">lastcourseaccess,t :</text:span> Dernier accès au cours</text:p>
        </text:list-item>
        <text:list-item>
          <text:p text:style-name="List_20_1_Content"> <text:span text:style-name="Strong_20_Emphasis">activitytime,d :</text:span> Temps passé dans les activités</text:p>
        </text:list-item>
        <text:list-item>
          <text:p text:style-name="List_20_1_Content"> <text:span text:style-name="Strong_20_Emphasis">elapsedoutofstructure,d :</text:span> Temps passé dans des écrans assimilables au cours, mais hors structure du cours lui-même.</text:p>
        </text:list-item>
        <text:list-item>
          <text:p text:style-name="List_20_1_Content"> <text:span text:style-name="Strong_20_Emphasis">elapsed,d :</text:span> Temps passé dans le cours</text:p>
        </text:list-item>
        <text:list-item>
          <text:p text:style-name="List_20_1_Content"> <text:span text:style-name="Strong_20_Emphasis">extotherelapsed,d :</text:span> Temps passé dans la session de cours non imputé au cours hors cours (Course ID=0 ou ID=1)</text:p>
        </text:list-item>
        <text:list-item>
          <text:p text:style-name="List_20_1_Content">  <text:span text:style-name="Strong_20_Emphasis"> exelapsed,d :</text:span> Temps passé dans le cours + les extother elapsed (temps de la session de travail au sens large)</text:p>
        </text:list-item>
        <text:list-item>
          <text:p text:style-name="List_20_1_Content_Last"> <text:span text:style-name="Strong_20_Emphasis">workingsessions,n :</text:span> Nombre de sessions de travail - 2 possibles : log je travaille je delog OU chaque sortie du cours pour entrer dans un autre suivant les settings centraux du composant Usestats (Une session par cours : block_use_stats | onesessionpercourse).</text:p>
        </text:list-item>
      </text:list>
      <text:p text:style-name="Text_20_body"><text:span text:style-name="Strong_20_Emphasis">Autres colonnes possibles :</text:span></text:p>
      <text:list text:style-name="List_20_1" text:continue-numbering="false">
        <text:list-item>
          <text:p text:style-name="List_20_1_Content_First"> <text:span text:style-name="Strong_20_Emphasis">institution,a :</text:span> Champ Institution du profil apprenant</text:p>
        </text:list-item>
        <text:list-item>
          <text:p text:style-name="List_20_1_Content"> <text:span text:style-name="Strong_20_Emphasis">department,a :</text:span> Champ Département du profil apprenant</text:p>
        </text:list-item>
        <text:list-item>
          <text:p text:style-name="List_20_1_Content"> <text:span text:style-name="Strong_20_Emphasis">groups,a :</text:span> Liste des groupes (uniquement sur un rapport de cours unique)</text:p>
        </text:list-item>
        <text:list-item>
          <text:p text:style-name="List_20_1_Content"> <text:span text:style-name="Strong_20_Emphasis">lastlogin,t :</text:span> Date de dernière connexion à la plate-forme</text:p>
        </text:list-item>
        <text:list-item>
          <text:p text:style-name="List_20_1_Content"> <text:span text:style-name="Strong_20_Emphasis">firstaccess,t :</text:span> Date de premier accès à la plate-forme</text:p>
        </text:list-item>
        <text:list-item>
          <text:p text:style-name="List_20_1_Content"> <text:span text:style-name="Strong_20_Emphasis">othertime,d :</text:span> Temps passé dans d'autres cours durant la session </text:p>
        </text:list-item>
        <text:list-item>
          <text:p text:style-name="List_20_1_Content"> <text:span text:style-name="Strong_20_Emphasis">coursetime,d :</text:span> </text:p>
        </text:list-item>
        <text:list-item>
          <text:p text:style-name="List_20_1_Content"> <text:span text:style-name="Strong_20_Emphasis">uploadtime,d :</text:span> Temps imputable à des actions de téléchargement et remises de documents</text:p>
        </text:list-item>
        <text:list-item>
          <text:p text:style-name="List_20_1_Content"> <text:span text:style-name="Strong_20_Emphasis">extelapsed,d :</text:span> Temps passé dans le cours ET dans les espaces centraux</text:p>
        </text:list-item>
        <text:list-item>
          <text:p text:style-name="List_20_1_Content"> <text:span text:style-name="Strong_20_Emphasis">items,n :</text:span> Nombre d'items pédagogiques (activités et ressources)</text:p>
        </text:list-item>
        <text:list-item>
          <text:p text:style-name="List_20_1_Content"> <text:span text:style-name="Strong_20_Emphasis">hits,n :</text:span> Nombre de requêtes (actions) dans le cours</text:p>
        </text:list-item>
        <text:list-item>
          <text:p text:style-name="List_20_1_Content"> <text:span text:style-name="Strong_20_Emphasis">exthits,n :</text:span> Nombre de requêtes étendu aux espaces centraux</text:p>
        </text:list-item>
        <text:list-item>
          <text:p text:style-name="List_20_1_Content"> <text:span text:style-name="Strong_20_Emphasis">extotherhits,n :</text:span> Nombre de requêtes dans des espaces non imputables aux cours</text:p>
        </text:list-item>
        <text:list-item>
          <text:p text:style-name="List_20_1_Content"> <text:span text:style-name="Strong_20_Emphasis">visiteditems,n :</text:span> Nombre d'items pédagogiques (activités ou ressources accédés au moins une fois) </text:p>
        </text:list-item>
        <text:list-item>
          <text:p text:style-name="List_20_1_Content"> <text:span text:style-name="Strong_20_Emphasis">elapsedlastweek,d :</text:span> Temps passé dans le cours dans le semaine précédente</text:p>
        </text:list-item>
        <text:list-item>
          <text:p text:style-name="List_20_1_Content"> <text:span text:style-name="Strong_20_Emphasis">extelapsedlastweek,d :</text:span> Temps étendu passé dans la semaine précédente</text:p>
        </text:list-item>
        <text:list-item>
          <text:p text:style-name="List_20_1_Content"> <text:span text:style-name="Strong_20_Emphasis">extotherelapsedlastweek,d :</text:span> Temps non imputable au cours passé dans la semaine précédente</text:p>
        </text:list-item>
        <text:list-item>
          <text:p text:style-name="List_20_1_Content"> <text:span text:style-name="Strong_20_Emphasis">hitslastweek,n :</text:span> Nombre total de requêtes (actions) de la semaine précédente </text:p>
        </text:list-item>
        <text:list-item>
          <text:p text:style-name="List_20_1_Content"> <text:span text:style-name="Strong_20_Emphasis">exthitslastweek,n :</text:span> Nombre total de requêtes (actions) étendues de la semaine précédente </text:p>
        </text:list-item>
        <text:list-item>
          <text:p text:style-name="List_20_1_Content"> <text:span text:style-name="Strong_20_Emphasis">enrolstartdate,t :</text:span> Date d'inscription. Dans le cas d'un rapport multicours, la première date d'inscription. </text:p>
        </text:list-item>
        <text:list-item>
          <text:p text:style-name="List_20_1_Content_Last"> <text:span text:style-name="Strong_20_Emphasis">enrolenddate,t :</text:span> Date de fin d'inscription. Dans le cas d'un rapport multicours, la dernière date de clôture d'inscription.</text:p>
        </text:list-item>
      </text:list>
      <text:h text:style-name="Heading_20_3" text:outline-level="3"><text:bookmark-start text:name="__RefHeading___notes_4"/><text:bookmark-start text:name="notes"/>Notes<text:bookmark-end text:name="__RefHeading___notes_4"/><text:bookmark-end text:name="notes"/></text:h>
      <text:p text:style-name="Text_20_body"><draw:frame draw:style-name="mediacenter" draw:name="2" text:anchor-type="paragraph" draw:z-index="2" svg:width="34.554583333333cm" style:rel-width="100%" svg:height="16.404166666667cm" style:rel-height="scale"><draw:image xlink:href="Pictures/85198eba359cbfd04d875cd816ca16f3.jpg" xlink:type="simple" xlink:show="embed" xlink:actuate="onLoad"/></draw:frame></text:p>
      <text:h text:style-name="Heading_20_3" text:outline-level="3"><text:bookmark-start text:name="__RefHeading___couleurs_5"/><text:bookmark-start text:name="couleurs"/>Couleurs<text:bookmark-end text:name="__RefHeading___couleurs_5"/><text:bookmark-end text:name="couleurs"/></text:h>
      <text:p text:style-name="Text_20_body">Cette partie vous permet de renseigner les couleurs qui apparaitront sur vos rapports au format PDF</text:p>
      <text:list text:style-name="List_20_1" text:continue-numbering="false">
        <text:list-item>
          <text:p text:style-name="List_20_1_Content_First"> Couleur du fond 1 et couleur du texte 1 : Couleurs de fond et du texte en-tête de colonne (bleu foncé et blanc pour le texte dans l'exemple en bas de page)</text:p>
        </text:list-item>
        <text:list-item>
          <text:p text:style-name="List_20_1_Content"> Couleur du fond 2 et couleur du texte 2 : Couleurs de fond et du texte des lignes des détails (gris dans l'exemple en bas de page)</text:p>
        </text:list-item>
        <text:list-item>
          <text:p text:style-name="List_20_1_Content_Last">   * Couleur du fond 3 et couleur du texte 3 : Couleurs de fond et du texte ligne des cumuls des sections (bleu clair dans l'exemple en bas de page)</text:p>
        </text:list-item>
      </text:list>
      <text:p text:style-name="Text_20_body"><draw:frame draw:style-name="mediacenter" draw:name="3" text:anchor-type="paragraph" draw:z-index="3" svg:width="25.87625cm" style:rel-width="100%" svg:height="20.558125cm" style:rel-height="scale"><draw:image xlink:href="Pictures/89cd123da8ba3f76056e354fa7b56ad8.jpg" xlink:type="simple" xlink:show="embed" xlink:actuate="onLoad"/></draw:frame></text:p>
      <text:h text:style-name="Heading_20_3" text:outline-level="3"><text:bookmark-start text:name="__RefHeading___mise_en_page_6"/><text:bookmark-start text:name="mise_en_page"/>Mise en page<text:bookmark-end text:name="__RefHeading___mise_en_page_6"/><text:bookmark-end text:name="mise_en_page"/></text:h>
      <text:p text:style-name="Text_20_body">1/Si vous cochez la case “Afficher les événements” (defaut : non) , sera affiché le nombre d'événements (hits)  affiché dans les rapports au format CSV</text:p>
      <text:p text:style-name="Text_20_body">2/Cette partie vous permet de renseigner les couleurs qui apparaîtront sur vos rapports au format PDF</text:p>
      <text:list text:style-name="List_20_1" text:continue-numbering="false">
        <text:list-item>
          <text:p text:style-name="List_20_1_Content_First"> Image pour en tête du rapport</text:p>
        </text:list-item>
        <text:list-item>
          <text:p text:style-name="List_20_1_Content"> Image pour en-tête des pages intermédiaires si plusieurs page</text:p>
        </text:list-item>
        <text:list-item>
          <text:p text:style-name="List_20_1_Content"> Image pour pied de page</text:p>
        </text:list-item>
        <text:list-item>
          <text:p text:style-name="List_20_1_Content"> Décalage vertical absolu : offset vertical de début du document pour la génération PDF (70 mm par défaut)</text:p>
        </text:list-item>
        <text:list-item>
          <text:p text:style-name="List_20_1_Content_Last"> Hauteur de page PDF : Hauteur à laquelle le saut de page est généré (225 mm par defaut, dépend de la taille du pied de page . </text:p>
        </text:list-item>
      </text:list>
      <text:p text:style-name="Text_20_body"><draw:frame draw:style-name="mediacenter" draw:name="4" text:anchor-type="paragraph" draw:z-index="4" svg:width="40.16375cm" style:rel-width="100%" svg:height="22.06625cm" style:rel-height="scale"><draw:image xlink:href="Pictures/7c61c5e9fcc5da45d7bd5f5f765f6b4e.jpg" xlink:type="simple" xlink:show="embed" xlink:actuate="onLoad"/></draw:frame></text:p>
      <text:h text:style-name="Heading_20_3" text:outline-level="3"><text:bookmark-start text:name="__RefHeading___couplage_7"/><text:bookmark-start text:name="couplage"/>Couplage<text:bookmark-end text:name="__RefHeading___couplage_7"/><text:bookmark-end text:name="couplage"/></text:h>
      <text:p text:style-name="Text_20_body"><text:span text:style-name="Strong_20_Emphasis">Couplage LTC :</text:span> Si vous activez cette option, ce sont les temps du contrat pédagogique indiqués sur les activités et ressources dans le composant Avancement et temps pédagogiques (LTC) qui s'afficheront sur les rapports, au bénéfice de l'usager : </text:p>
      <text:list text:style-name="List_20_1" text:continue-numbering="false">
        <text:list-item>
          <text:p text:style-name="List_20_1_Content_First"> le temps du LTC si le temps passé par l'usager est moins long que le temps marqué via le LTC</text:p>
        </text:list-item>
        <text:list-item>
          <text:p text:style-name="List_20_1_Content_Last"> le temps mésuré par la session si le temps passé par l'usager est plus long que le temps marqué via le LTC</text:p>
        </text:list-item>
      </text:list>
      <text:h text:style-name="Heading_20_3" text:outline-level="3"><text:bookmark-start text:name="__RefHeading___fonctions_additionnelles_excel_8"/><text:bookmark-start text:name="fonctions_additionnelles_excel"/>Fonctions additionnelles Excel<text:bookmark-end text:name="__RefHeading___fonctions_additionnelles_excel_8"/><text:bookmark-end text:name="fonctions_additionnelles_excel"/></text:h>
      <text:p text:style-name="Text_20_body">Affiche par defaut dans les rapports au format excel :</text:p>
      <text:list text:style-name="List_20_1" text:continue-numbering="false">
        <text:list-item>
          <text:p text:style-name="List_20_1_Content_First"> Formule XLS de Moyenne : la moyenne</text:p>
        </text:list-item>
        <text:list-item>
          <text:p text:style-name="List_20_1_Content_Last"> Formule XLS de Sommation : la somme </text:p>
        </text:list-item>
      </text:list>
      <text:h text:style-name="Heading_20_3" text:outline-level="3"><text:bookmark-start text:name="__RefHeading___fonctions_speciales_de_rapport_multicours_pro_9"/><text:bookmark-start text:name="fonctions_speciales_de_rapport_multicours_pro"/>Fonctions spéciales de rapport multicours (PRO)<text:bookmark-end text:name="__RefHeading___fonctions_speciales_de_rapport_multicours_pro_9"/><text:bookmark-end text:name="fonctions_speciales_de_rapport_multicours_pro"/></text:h>
      <text:p text:style-name="Text_20_body">[[ A ajouter : snapshot de la zone de texte ]]</text:p>
      <text:p text:style-name="Text_20_body">Cette zone de texte permet de décrire des ensembles de cours pour lesquels un rapport agrégé (rapport de Programme pédagogique) sera disponible, à partir de chaque rapport des cours qui le composent.</text:p>
      <text:p text:style-name="Text_20_body">Un “groupe de cours” ou “Programme pédagogique” est décrit dans une ligne, par les ids Moodle des cours qui le composent. Un seul programme par ligne.</text:p>
      <text:p text:style-name="Text_20_body">Un cours ne pourra appartenir qu'à un seul programme. S'il apparaît dans plusieurs lignes, le premier programme où il apparaît sera considéré, lorsque vous naviguerez dans le rapport de sessions de ce cours.</text:p>
      <text:h text:style-name="Heading_20_3" text:outline-level="3"><text:bookmark-start text:name="__RefHeading___exemple_de_sortie_pdf_de_rapport_10"/><text:bookmark-start text:name="exemple_de_sortie_pdf_de_rapport"/>Exemple de sortie PDF de rapport<text:bookmark-end text:name="__RefHeading___exemple_de_sortie_pdf_de_rapport_10"/><text:bookmark-end text:name="exemple_de_sortie_pdf_de_rapport"/></text:h>
      <text:p text:style-name="Text_20_body"><draw:frame draw:style-name="mediacenter" draw:name="5" text:anchor-type="paragraph" draw:z-index="5" svg:width="13.229166666667cm" svg:height="17.88387345679cm"><draw:image xlink:href="Pictures/00020bb9cf65d5c65a8a3eb8990ca524.jpg" xlink:type="simple" xlink:show="embed" xlink:actuate="onLoad"/></draw:frame></text:p>
      <text:p text:style-name="Text_20_body"><draw:frame draw:style-name="mediacenter" draw:name="6" text:anchor-type="paragraph" draw:z-index="6" svg:width="13.229166666667cm" svg:height="13.229166666667cm"><draw:image xlink:href="/var/www/docs.activeprolearn.com-librarian/data/media/report/trainingsessions/techniques/rapport-pdf-03.jpg" xlink:type="simple" xlink:show="embed" xlink:actuate="onLoad"/></draw:frame></text:p>
      <text:list text:style-name="List_20_1" text:continue-numbering="false">
        <text:list-item>
          <text:p text:style-name="LastListParagraph_List_20_1_Content_First"> <text:a xlink:type="simple" xlink:href="https://docs.activeprolearn.com/doku.php?id=blocks:usestats:technique" text:style-name="Internet_20_link" text:visited-style-name="Visited_20_Internet_20_Link">Aller au block UseStats pour voir les options de configuration des rapports</text:a> </text:p>
        </text:list-item>
      </text:list>
      <text:p text:style-name="Horizontal_20_Line"/>
      <text:p text:style-name="Text_20_body"><text:a xlink:type="simple" xlink:href="https://docs.activeprolearn.com/doku.php?id=report:trainingsessions:technique" text:style-name="Internet_20_link" text:visited-style-name="Visited_20_Internet_20_Link">Retour guide technique du composant</text:a>  - <text:a xlink:type="simple" xlink:href="https://docs.activeprolearn.com/doku.php?id=report:trainingsessions" text:style-name="Internet_20_link" text:visited-style-name="Visited_20_Internet_20_Link">Index général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2::19:21</meta:creation-date>
    <dc:creator>Generated</dc:creator>
    <dc:date>2026-08-29T12::19:21</dc:date>
    <dc:language>en-US</dc:language>
    <meta:editing-cycles>1</meta:editing-cycles>
    <meta:editing-duration>PT0S</meta:editing-duration>
    <dc:title>report:trainingsessions:techniques:settings</dc:title>
  </office:meta>
</office:document-meta>
</file>