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a4bc83c4b3e393e9618509ed50cf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patches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rapport_de_patches_noyau_2"/><text:bookmark-start text:name="rapport_de_patches_noyau"/>Rapport de patches noyau<text:bookmark-end text:name="__RefHeading___rapport_de_patches_noyau_2"/><text:bookmark-end text:name="rapport_de_patches_noyau"/></text:h>
      <text:h text:style-name="Heading_20_3" text:outline-level="3"><text:bookmark-start text:name="__RefHeading___configuration_centrale_3"/><text:bookmark-start text:name="configuration_centrale"/>configuration centrale<text:bookmark-end text:name="__RefHeading___configuration_centrale_3"/><text:bookmark-end text:name="configuration_centrale"/></text:h>
      <text:p text:style-name="Text_20_body"><draw:frame draw:style-name="mediacenter" draw:name="0" text:anchor-type="paragraph" draw:z-index="0" svg:width="23.098125cm" style:rel-width="100%" svg:height="7.3289583333333cm" style:rel-height="scale"><draw:image xlink:href="Pictures/17a4bc83c4b3e393e9618509ed50cff8.jpg" xlink:type="simple" xlink:show="embed" xlink:actuate="onLoad"/></draw:frame></text:p>
      <text:h text:style-name="Heading_20_4" text:outline-level="4"><text:bookmark-start text:name="__RefHeading___motif_d_ouverture_du_patch_4"/><text:bookmark-start text:name="motif_d_ouverture_du_patch"/>Motif d'ouverture du patch<text:bookmark-end text:name="__RefHeading___motif_d_ouverture_du_patch_4"/><text:bookmark-end text:name="motif_d_ouverture_du_patch"/></text:h>
      <text:p text:style-name="Text_20_body">L'expression régulière qui trouve l'ouverture d'une séquence modifiée dans la base de code.</text:p>
      <text:h text:style-name="Heading_20_4" text:outline-level="4"><text:bookmark-start text:name="__RefHeading___motif_de_fermeture_du_patch_5"/><text:bookmark-start text:name="motif_de_fermeture_du_patch"/>Motif de fermeture du patch<text:bookmark-end text:name="__RefHeading___motif_de_fermeture_du_patch_5"/><text:bookmark-end text:name="motif_de_fermeture_du_patch"/></text:h>
      <text:p text:style-name="Text_20_body">L'expression régulière qui trouve la fin d'une séquence modifiée dans la base de code.</text:p>
      <text:h text:style-name="Heading_20_3" text:outline-level="3"><text:bookmark-start text:name="__RefHeading___motif_d_exclusion_du_scanner_6"/><text:bookmark-start text:name="motif_d_exclusion_du_scanner"/>Motif d'exclusion du scanner<text:bookmark-end text:name="__RefHeading___motif_d_exclusion_du_scanner_6"/><text:bookmark-end text:name="motif_d_exclusion_du_scanner"/></text:h>
      <text:p text:style-name="Text_20_body">L'expression régulière appliquée sur le chemin des fichiers pour exclure certains fichiers de l'analyse.</text:p>
      <text:p text:style-name="Text_20_body"><text:a xlink:type="simple" xlink:href="https://docs.activeprolearn.com/doku.php?id=report:patches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6:23</meta:creation-date>
    <dc:creator>Generated</dc:creator>
    <dc:date>2026-08-28T21::56:23</dc:date>
    <dc:language>en-US</dc:language>
    <meta:editing-cycles>1</meta:editing-cycles>
    <meta:editing-duration>PT0S</meta:editing-duration>
    <dc:title>report:patches:technique</dc:title>
  </office:meta>
</office:document-meta>
</file>