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f57d1ed17e68f8b0556d409bb47b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patches:report"/><text:bookmark-start text:name="__RefHeading___resultat_du_scanner_de_source_1"/><text:bookmark-start text:name="resultat_du_scanner_de_source"/>Résultat du scanner de source<text:bookmark-end text:name="__RefHeading___resultat_du_scanner_de_source_1"/><text:bookmark-end text:name="resultat_du_scanner_de_source"/></text:h>
      <text:h text:style-name="Heading_20_2" text:outline-level="2"><text:bookmark-start text:name="__RefHeading___rapport_de_patchs_noyau_2"/><text:bookmark-start text:name="rapport_de_patchs_noyau"/>Rapport de patchs noyau<text:bookmark-end text:name="__RefHeading___rapport_de_patchs_noyau_2"/><text:bookmark-end text:name="rapport_de_patchs_noyau"/></text:h>
      <text:p text:style-name="Text_20_body"><draw:frame draw:style-name="mediacenter" draw:name="0" text:anchor-type="paragraph" draw:z-index="0" svg:width="21.537083333333cm" style:rel-width="100%" svg:height="11.985625cm" style:rel-height="scale"><draw:image xlink:href="Pictures/a0f57d1ed17e68f8b0556d409bb47ba5.png" xlink:type="simple" xlink:show="embed" xlink:actuate="onLoad"/></draw:frame></text:p>
      <text:h text:style-name="Heading_20_3" text:outline-level="3"><text:bookmark-start text:name="__RefHeading___fichiers_impactes_1_3"/><text:bookmark-start text:name="fichiers_impactes_1"/>Fichiers impactés (1)<text:bookmark-end text:name="__RefHeading___fichiers_impactes_1_3"/><text:bookmark-end text:name="fichiers_impactes_1"/></text:h>
      <text:p text:style-name="Text_20_body">Cette colonne vous indique le fichier source impacté par le patch et sa position dans Moodle.</text:p>
      <text:h text:style-name="Heading_20_3" text:outline-level="3"><text:bookmark-start text:name="__RefHeading___ligne_de_debut_2_4"/><text:bookmark-start text:name="ligne_de_debut_2"/>Ligne de début (2)<text:bookmark-end text:name="__RefHeading___ligne_de_debut_2_4"/><text:bookmark-end text:name="ligne_de_debut_2"/></text:h>
      <text:p text:style-name="Text_20_body">Cette colonne vous indique la ligne de début, là ou se trouve le motif d'ouverture du patch.</text:p>
      <text:h text:style-name="Heading_20_3" text:outline-level="3"><text:bookmark-start text:name="__RefHeading___ligne_de_fin_3_5"/><text:bookmark-start text:name="ligne_de_fin_3"/>Ligne de fin (3)<text:bookmark-end text:name="__RefHeading___ligne_de_fin_3_5"/><text:bookmark-end text:name="ligne_de_fin_3"/></text:h>
      <text:p text:style-name="Text_20_body">Cette colonne vous indique la ligne de fermeture du patch. </text:p>
      <text:h text:style-name="Heading_20_3" text:outline-level="3"><text:bookmark-start text:name="__RefHeading___raison_du_patch_4_6"/><text:bookmark-start text:name="raison_du_patch_4"/>Raison du patch (4)<text:bookmark-end text:name="__RefHeading___raison_du_patch_4_6"/><text:bookmark-end text:name="raison_du_patch_4"/></text:h>
      <text:p text:style-name="Text_20_body">si une raison a été documentée dans le motif d'ouverture du patch, alors il est reporté ici.</text:p>
      <text:h text:style-name="Heading_20_3" text:outline-level="3"><text:bookmark-start text:name="__RefHeading___declenchement_du_scanner_5_7"/><text:bookmark-start text:name="declenchement_du_scanner_5"/>déclenchement du scanner (5)<text:bookmark-end text:name="__RefHeading___declenchement_du_scanner_5_7"/><text:bookmark-end text:name="declenchement_du_scanner_5"/></text:h>
      <text:p text:style-name="Text_20_body">en cliquant sur ce bouton, vous activez le scanner qui va examiner l'ensemble du code de Moodle à la recherche de motifs de patch. Attention, cette exploration est très couteuse car elle explore un très grand nombre de fichiers. Pour Moodle 2, il faut compter plusieurs minutes d'exploration avant d'avoir un résultat. Evitez de lancer un scan à des heures de forte affluence sur votre plate-forme. </text:p>
      <text:p text:style-name="Text_20_body"><text:a xlink:type="simple" xlink:href="https://docs.activeprolearn.com/doku.php?id=report:patche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20:02</meta:creation-date>
    <dc:creator>Generated</dc:creator>
    <dc:date>2026-08-29T12::20:02</dc:date>
    <dc:language>en-US</dc:language>
    <meta:editing-cycles>1</meta:editing-cycles>
    <meta:editing-duration>PT0S</meta:editing-duration>
    <dc:title>report:patches:report</dc:title>
  </office:meta>
</office:document-meta>
</file>