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69f4b46ac2ce18a6d5e153b500432a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report:examtraining:userguide"/><text:bookmark-start text:name="__RefHeading___rapport_de_revision_plateau_de_revisionguide_d_utilisation_1"/><text:bookmark-start text:name="rapport_de_revision_plateau_de_revisionguide_d_utilisation"/>Rapport de révision (Plateau de révision): Guide d'utilisation<text:bookmark-end text:name="__RefHeading___rapport_de_revision_plateau_de_revisionguide_d_utilisation_1"/><text:bookmark-end text:name="rapport_de_revision_plateau_de_revisionguide_d_utilisation"/></text:h>
      <text:h text:style-name="Heading_20_4" text:outline-level="4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e rapport analyse les résultats du <text:a xlink:type="simple" xlink:href="https://docs.activeprolearn.com/doku.php?id=blocks:userquizmonitor" text:style-name="Internet_20_link" text:visited-style-name="Visited_20_Internet_20_Link">plateau de révision</text:a> et fournit les indicateurs clefs de préparation aux examens ou certifications.</text:p>
      <text:p text:style-name="Text_20_body">Il présente les rapports suivants :</text:p>
      <text:list text:style-name="List_20_1" text:continue-numbering="false">
        <text:list-item>
          <text:p text:style-name="List_20_1_Content_First"> Rapport par participant</text:p>
        </text:list-item>
        <text:list-item>
          <text:p text:style-name="List_20_1_Content"> Résultats de groupe</text:p>
        </text:list-item>
        <text:list-item>
          <text:p text:style-name="List_20_1_Content"> Résultats de groupe bruts</text:p>
        </text:list-item>
        <text:list-item>
          <text:p text:style-name="List_20_1_Content"> Banque de questions</text:p>
        </text:list-item>
        <text:list-item>
          <text:p text:style-name="List_20_1_Content_Last"> Pré Compilateurs</text:p>
        </text:list-item>
      </text:list>
      <text:h text:style-name="Heading_20_4" text:outline-level="4"><text:bookmark-start text:name="__RefHeading___elements_communs_aux_trois_premiers_rapports_3"/><text:bookmark-start text:name="elements_communs_aux_trois_premiers_rapports"/>Éléments communs aux trois premiers rapports<text:bookmark-end text:name="__RefHeading___elements_communs_aux_trois_premiers_rapports_3"/><text:bookmark-end text:name="elements_communs_aux_trois_premiers_rapports"/></text:h>
      <text:list text:style-name="List_20_1" text:continue-numbering="false">
        <text:list-item>
          <text:p text:style-name="LastListParagraph_List_20_1_Content_First"> Choix de la période à examiner et de l'usager</text:p>
        </text:list-item>
      </text:list>
      <text:p text:style-name="Text_20_body"><draw:frame draw:style-name="mediacenter" draw:name="1" text:anchor-type="paragraph" draw:z-index="1" svg:width="21.166666666667cm" style:rel-width="100%" svg:height="3.1657971014493cm" style:rel-height="scale"><draw:image xlink:href="Pictures/69f4b46ac2ce18a6d5e153b500432a60.png" xlink:type="simple" xlink:show="embed" xlink:actuate="onLoad"/></draw:frame></text:p>
      <text:h text:style-name="Heading_20_4" text:outline-level="4"><text:bookmark-start text:name="__RefHeading___rapport_par_participant_4"/><text:bookmark-start text:name="rapport_par_participant"/>Rapport par participant<text:bookmark-end text:name="__RefHeading___rapport_par_participant_4"/><text:bookmark-end text:name="rapport_par_participant"/></text:h>
      <text:list text:style-name="List_20_1" text:continue-numbering="false">
        <text:list-item>
          <text:p text:style-name="List_20_1_Content_First"> Affichage du taux de réussite (en %) sur les deux seuils de résultats en histogramme</text:p>
        </text:list-item>
        <text:list-item>
          <text:p text:style-name="List_20_1_Content"> Affichage du taux de réussite (en %) et des valeurs sur les deux seuils de résultats </text:p>
        </text:list-item>
        <text:list-item>
          <text:p text:style-name="List_20_1_Content"> Affichage du premier et dernier accès, du nombres de connexions</text:p>
        </text:list-item>
        <text:list-item>
          <text:p text:style-name="List_20_1_Content"> Affichage du temps équivalent de formation (En provenance du composant UseStats)</text:p>
        </text:list-item>
        <text:list-item>
          <text:p text:style-name="List_20_1_Content"> Affichage de l'assiduité par tentatives et par module de test en en histogramme</text:p>
        </text:list-item>
        <text:list-item>
          <text:p text:style-name="List_20_1_Content_Last"> Affichage du taux de maîtrise par catégorie en diagramme de Kiviat (radar)</text:p>
        </text:list-item>
      </text:list>
      <text:h text:style-name="Heading_20_4" text:outline-level="4"><text:bookmark-start text:name="__RefHeading___resultats_de_groupe_5"/><text:bookmark-start text:name="resultats_de_groupe"/>Résultats de groupe<text:bookmark-end text:name="__RefHeading___resultats_de_groupe_5"/><text:bookmark-end text:name="resultats_de_groupe"/></text:h>
      <text:p text:style-name="Text_20_body"> * Affichage du taux de réussite (ordonnées) par rapport au taux de maîtrise (abscisse) en histogramme</text:p>
      <text:p text:style-name="Text_20_body">Vous pouvez zoomer ce graphique dans les zones trop denses (click'n'drag). Pour revenir à la vue générale double-cliquez sur l'image.</text:p>
      <text:h text:style-name="Heading_20_4" text:outline-level="4"><text:bookmark-start text:name="__RefHeading___resultats_de_groupe_bruts_6"/><text:bookmark-start text:name="resultats_de_groupe_bruts"/>Résultats de groupe bruts<text:bookmark-end text:name="__RefHeading___resultats_de_groupe_bruts_6"/><text:bookmark-end text:name="resultats_de_groupe_bruts"/></text:h>
      <text:p text:style-name="Text_20_body"> Cliquez sur “Télécharger les résultats bruts” pour télécharger les résultats au format CSV</text:p>
      <text:h text:style-name="Heading_20_4" text:outline-level="4"><text:bookmark-start text:name="__RefHeading___banque_de_question_7"/><text:bookmark-start text:name="banque_de_question"/>Banque de question<text:bookmark-end text:name="__RefHeading___banque_de_question_7"/><text:bookmark-end text:name="banque_de_question"/></text:h>
      <text:p text:style-name="Text_20_body">Choisissez dans la liste déroulante si vous voulez un affichage descendant (top) ou ascendant (bottom)</text:p>
      <text:h text:style-name="Heading_20_4" text:outline-level="4"><text:bookmark-start text:name="__RefHeading___pre_compilateurscompilation_des_tentatives_et_categories_8"/><text:bookmark-start text:name="pre_compilateurscompilation_des_tentatives_et_categories"/>Pré Compilateurs : Compilation des tentatives et catégories<text:bookmark-end text:name="__RefHeading___pre_compilateurscompilation_des_tentatives_et_categories_8"/><text:bookmark-end text:name="pre_compilateurscompilation_des_tentatives_et_categories"/></text:h>
      <text:p text:style-name="Text_20_body">Renseignez vous choix puis cliquez sur “Compiler les catégories”.</text:p>
      <text:list text:style-name="List_20_1" text:continue-numbering="false">
        <text:list-item>
          <text:p text:style-name="List_20_1_Content_First"> <text:span text:style-name="Strong_20_Emphasis">plage de données :</text:span> Au choix Toutes les données , seulement les nouvelles données, ou “à partir de” (timestamp)</text:p>
        </text:list-item>
        <text:list-item>
          <text:p text:style-name="List_20_1_Content"> <text:span text:style-name="Strong_20_Emphasis">Catégories:</text:span> Au choix Avec catégories, ou sans</text:p>
        </text:list-item>
        <text:list-item>
          <text:p text:style-name="List_20_1_Content"> <text:span text:style-name="Strong_20_Emphasis">Taille du lot de calcul :</text:span> Taille maximum du lot de calcul avant qu'un traitement puisse être interrompu*. Au choix illimité, 10,20,50,100,200,500,1000,2000,5000. </text:p>
        </text:list-item>
        <text:list-item>
          <text:p text:style-name="List_20_1_Content"> <text:span text:style-name="Strong_20_Emphasis">Nombre max de relance: </text:span> Même valeurs de choix possible</text:p>
        </text:list-item>
        <text:list-item>
          <text:p text:style-name="List_20_1_Content_Last"> <text:span text:style-name="Strong_20_Emphasis">Verbose:</text:span> Affichage optionnel en front de la compilation</text:p>
        </text:list-item>
      </text:list>
      <text:p text:style-name="Text_20_body">*le choix impacte les performances si un nombre important est lancé à des heures d'exploitations de votre Moodle</text:p>
      <text:list text:style-name="List_20_1" text:continue-numbering="false">
        <text:list-item>
          <text:p text:style-name="LastListParagraph_List_20_1_Content_First">  <text:span text:style-name="Strong_20_Emphasis"> Compiler une sélection :</text:span> Saisir une liste d'ID d'user (séparateur:virgule)</text:p>
        </text:list-item>
      </text:list>
      <text:p text:style-name="Horizontal_20_Line"/>
      <text:h text:style-name="Heading_20_3" text:outline-level="3"><text:bookmark-start text:name="__RefHeading___credits_9"/><text:bookmark-start text:name="credits"/>Crédits<text:bookmark-end text:name="__RefHeading___credits_9"/><text:bookmark-end text:name="credits"/></text:h>
      <text:list text:style-name="List_20_1" text:continue-numbering="false">
        <text:list-item>
          <text:p text:style-name="List_20_1_Content_First"> Valéry Frémaux (valery@activeprolearn.com) - Développement - Conception</text:p>
        </text:list-item>
        <text:list-item>
          <text:p text:style-name="List_20_1_Content_Last"> Florence Labord (florence@activeprolearn.com) - Qualification fonctionnelle - Documentation</text:p>
        </text:list-item>
      </text:list>
      <text:p text:style-name="Text_20_body"><text:a xlink:type="simple" xlink:href="https://docs.activeprolearn.com/doku.php?id=report:examtraining" text:style-name="Internet_20_link" text:visited-style-name="Visited_20_Internet_20_Link">Index du composant</text:a> 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2::33:03</meta:creation-date>
    <dc:creator>Generated</dc:creator>
    <dc:date>2026-08-29T12::33:03</dc:date>
    <dc:language>en-US</dc:language>
    <meta:editing-cycles>1</meta:editing-cycles>
    <meta:editing-duration>PT0S</meta:editing-duration>
    <dc:title>report:examtraining:userguide</dc:title>
  </office:meta>
</office:document-meta>
</file>