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7cc24932a8926dde5417c9fb49afb6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questiontype:splitset:userguide"/><text:bookmark-start text:name="__RefHeading___question_par_repartition_splitset_1"/><text:bookmark-start text:name="question_par_repartition_splitset"/>Question par répartition (Splitset)<text:bookmark-end text:name="__RefHeading___question_par_repartition_splitset_1"/><text:bookmark-end text:name="question_par_repartition_splitset"/></text:h>
      <text:h text:style-name="Heading_20_2" text:outline-level="2"><text:bookmark-start text:name="__RefHeading___guide_d_utilisation_type_de_questionquestions_par_repartition_2"/><text:bookmark-start text:name="guide_d_utilisation_type_de_questionquestions_par_repartition"/>Guide d'utilisation Type de question : Questions par répartition<text:bookmark-end text:name="__RefHeading___guide_d_utilisation_type_de_questionquestions_par_repartition_2"/><text:bookmark-end text:name="guide_d_utilisation_type_de_questionquestions_par_repartition"/></text:h>
      <text:h text:style-name="Heading_20_4" text:outline-level="4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Un outil d’évaluation du raisonnement. </text:p>
      <text:h text:style-name="Heading_20_4" text:outline-level="4"><text:bookmark-start text:name="__RefHeading___reglages_4"/><text:bookmark-start text:name="reglages"/>Réglages<text:bookmark-end text:name="__RefHeading___reglages_4"/><text:bookmark-end text:name="reglages"/></text:h>
      <text:list text:style-name="List_20_1" text:continue-numbering="false">
        <text:list-item>
          <text:p text:style-name="List_20_1_Content_First"> Titre de la question : Exemple d'après l'illustration : Une patiente de 65 ans est adressée aux urgences pour une suspicion d’embolie pulmonaire. Elle a des antécédents de diabète, d’insuffisance cardiaque et de BPCO.</text:p>
        </text:list-item>
        <text:list-item>
          <text:p text:style-name="List_20_1_Content"> Nombre de catégories :Nombre de réponses possible en colonne (catégories), ici 5. Choisissez et réenregistrez pour avoir le bon nombre affiché dans l'interface.</text:p>
        </text:list-item>
        <text:list-item>
          <text:p text:style-name="List_20_1_Content"> Nom de chaque catégorie : Les intitulés des colonnes, c'est à dire des réponses possibles, dans l'exemple on a choisi une grille -2 -1 0 1 et 2</text:p>
        </text:list-item>
        <text:list-item>
          <text:p text:style-name="List_20_1_Content_Last"> Eléments à trier : les intitulés en ligne, et affecter la bonne réponse attendue  pour chaque ligne.</text:p>
        </text:list-item>
      </text:list>
      <text:h text:style-name="Heading_20_4" text:outline-level="4"><text:bookmark-start text:name="__RefHeading___rendu_5"/><text:bookmark-start text:name="rendu"/>Rendu<text:bookmark-end text:name="__RefHeading___rendu_5"/><text:bookmark-end text:name="rendu"/></text:h>
      <text:p text:style-name="Text_20_body"><draw:frame draw:style-name="mediacenter" draw:name="1" text:anchor-type="paragraph" draw:z-index="1" svg:width="21.166666666667cm" style:rel-width="100%" svg:height="9.7181929932391cm" style:rel-height="scale"><draw:image xlink:href="Pictures/7cc24932a8926dde5417c9fb49afb6cf.png" xlink:type="simple" xlink:show="embed" xlink:actuate="onLoad"/></draw:frame></text:p>
      <text:p text:style-name="Horizontal_20_Line"/>
      <text:p text:style-name="Text_20_body"><text:a xlink:type="simple" xlink:href="https://docs.activeprolearn.com/doku.php?id=questiontype:splitset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1:33</meta:creation-date>
    <dc:creator>Generated</dc:creator>
    <dc:date>2026-08-28T23::01:33</dc:date>
    <dc:language>en-US</dc:language>
    <meta:editing-cycles>1</meta:editing-cycles>
    <meta:editing-duration>PT0S</meta:editing-duration>
    <dc:title>questiontype:splitset:userguide</dc:title>
  </office:meta>
</office:document-meta>
</file>