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60bfda2784f51cc5457dd4602163c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questiontype:randomconstrained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mise_en_place_d_une_question_a_contrainte_2"/><text:bookmark-start text:name="mise_en_place_d_une_question_a_contrainte"/>Mise en place d'une question à contrainte<text:bookmark-end text:name="__RefHeading___mise_en_place_d_une_question_a_contrainte_2"/><text:bookmark-end text:name="mise_en_place_d_une_question_a_contrainte"/></text:h>
      <text:list text:style-name="List_20_1" text:continue-numbering="false">
        <text:list-item/>
        <text:list-item>
          <text:p text:style-name="List_20_1_Content"> Placez une instance de quiz sur votre cours</text:p>
        </text:list-item>
        <text:list-item>
          <text:p text:style-name="List_20_1_Content"> Entrez dans le quiz pour le modifier</text:p>
        </text:list-item>
        <text:list-item>
          <text:p text:style-name="List_20_1_Content_Last"> Choisissez “Question aléatoire à contrainte” ou  “10 questions aléatoires à contrainte” dans la liste des types de questions disponible.</text:p>
        </text:list-item>
      </text:list>
      <text:p text:style-name="Text_20_body"><draw:frame draw:style-name="mediacenter" draw:name="1" text:anchor-type="paragraph" draw:z-index="1" svg:width="21.166666666667cm" style:rel-width="100%" svg:height="6.4103325415677cm" style:rel-height="scale"><draw:image xlink:href="Pictures/760bfda2784f51cc5457dd4602163ce7.png" xlink:type="simple" xlink:show="embed" xlink:actuate="onLoad"/></draw:frame></text:p>
      <text:p text:style-name="Horizontal_20_Line"/>
      <text:p text:style-name="Text_20_body"><text:a xlink:type="simple" xlink:href="https://docs.activeprolearn.com/doku.php?id=questiontype:randomconstrained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Sommaire des composant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54</meta:creation-date>
    <dc:creator>Generated</dc:creator>
    <dc:date>2026-08-28T22::58:54</dc:date>
    <dc:language>en-US</dc:language>
    <meta:editing-cycles>1</meta:editing-cycles>
    <meta:editing-duration>PT0S</meta:editing-duration>
    <dc:title>questiontype:randomconstrained:userguide</dc:title>
  </office:meta>
</office:document-meta>
</file>