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6e3dba14e27697144a74c8d518b8887.png"/>
  <manifest:file-entry manifest:media-type="image/png" manifest:full-path="Pictures/19ba9ce3e2fe8be6b5423d45f8be5057.png"/>
  <manifest:file-entry manifest:media-type="image/png" manifest:full-path="Pictures/fce09e32432df4f502ace6fe38baf9f0.png"/>
  <manifest:file-entry manifest:media-type="image/png" manifest:full-path="Pictures/619330dce387fceea286183d4b61824b.png"/>
  <manifest:file-entry manifest:media-type="image/png" manifest:full-path="Pictures/03f4016e45dc6e1892f5563c7c8796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profilage"/><text:bookmark-start text:name="__RefHeading___outil_de_profilage_1"/><text:bookmark-start text:name="outil_de_profilage"/>Outil de profilage<text:bookmark-end text:name="__RefHeading___outil_de_profilage_1"/><text:bookmark-end text:name="outil_de_profilage"/></text:h>
      <text:p text:style-name="Text_20_body">Exemple d'outil utilisé pour résoudre des problèmes de page anormalement longue. Fait remonter les problématiques aussi bien structurelles que d'usage. Permet l'optimisation en action préventive.</text:p>
      <text:h text:style-name="Heading_20_2" text:outline-level="2"><text:bookmark-start text:name="__RefHeading___prerequis_2"/><text:bookmark-start text:name="prerequis"/>Prérequis<text:bookmark-end text:name="__RefHeading___prerequis_2"/><text:bookmark-end text:name="prerequis"/></text:h>
      <text:list text:style-name="List_20_1" text:continue-numbering="false">
        <text:list-item>
          <text:p text:style-name="LastListParagraph_List_20_1_Content_First"> Capacité d'analyse des résultats par une bonne connaissance du code Moodle </text:p>
        </text:list-item>
      </text:list>
      <text:h text:style-name="Heading_20_3" text:outline-level="3"><text:bookmark-start text:name="__RefHeading___profilage_3"/><text:bookmark-start text:name="profilage"/>profilage<text:bookmark-end text:name="__RefHeading___profilage_3"/><text:bookmark-end text:name="profilage"/></text:h>
      <text:p text:style-name="Text_20_body">Point d'entrée du script de profilage à exécuter Developpement/profilage</text:p>
      <text:p text:style-name="Text_20_body">Exemple mod/pdcertificate/view.php</text:p>
      <text:p text:style-name="Text_20_body"><draw:frame draw:style-name="mediacenter" draw:name="1" text:anchor-type="paragraph" draw:z-index="1" svg:width="32.808333333333cm" style:rel-width="100%" svg:height="8.89cm" style:rel-height="scale"><draw:image xlink:href="Pictures/b6e3dba14e27697144a74c8d518b8887.png" xlink:type="simple" xlink:show="embed" xlink:actuate="onLoad"/></draw:frame></text:p>
      <text:h text:style-name="Heading_20_3" text:outline-level="3"><text:bookmark-start text:name="__RefHeading___lancement_4"/><text:bookmark-start text:name="lancement"/>lancement<text:bookmark-end text:name="__RefHeading___lancement_4"/><text:bookmark-end text:name="lancement"/></text:h>
      <text:p text:style-name="Text_20_body">Appel de l'url incriminée avec suffixe d'url : &amp;PROFILEME=1</text:p>
      <text:p text:style-name="Text_20_body">Exemple <text:a xlink:type="simple" xlink:href="http://monmoodle.com/mod/pdcertificate/view.php?id=7157&amp;PROFILEME=1" text:style-name="Internet_20_link" text:visited-style-name="Visited_20_Internet_20_Link">http://monmoodle.com/mod/pdcertificate/view.php?id=7157&amp;PROFILEME=1</text:a></text:p>
      <text:h text:style-name="Heading_20_3" text:outline-level="3"><text:bookmark-start text:name="__RefHeading___profilages_5"/><text:bookmark-start text:name="profilages"/>Profilages<text:bookmark-end text:name="__RefHeading___profilages_5"/><text:bookmark-end text:name="profilages"/></text:h>
      <text:p text:style-name="Text_20_body">Accès aux journaux de profilages exécutés</text:p>
      <text:list text:style-name="Numbering_20_1" text:continue-numbering="false">
        <text:list-item>
          <text:p text:style-name="Numbering_20_1_Content_First"> Afficher les détails du profilage</text:p>
        </text:list-item>
        <text:list-item>
          <text:p text:style-name="Numbering_20_1_Content"> Repérer les fonctions gourmandes en ressources</text:p>
        </text:list-item>
        <text:list-item>
          <text:p text:style-name="Numbering_20_1_Content"> Descendre dans le niveau de détail</text:p>
        </text:list-item>
        <text:list-item>
          <text:p text:style-name="Numbering_20_1_Content_Last"> Corriger le code  </text:p>
        </text:list-item>
      </text:list>
      <text:p text:style-name="Text_20_body">nota: journaux exportable au format propriétaire Microsoft Visual Fox Pro (extension .mpr)</text:p>
      <text:h text:style-name="Heading_20_3" text:outline-level="3"><text:bookmark-start text:name="__RefHeading___use_case_6"/><text:bookmark-start text:name="use_case"/>Use case<text:bookmark-end text:name="__RefHeading___use_case_6"/><text:bookmark-end text:name="use_case"/></text:h>
      <text:p text:style-name="Text_20_body">Une lenteur d'accès de presque deux minutes est signalée sur l'accès au composant Certificat pro par le client. Cette lenteur est récurrente sur l'instance pour tous les usagers.</text:p>
      <text:p text:style-name="Text_20_body">On profile le composant PDcertificate</text:p>
      <text:p text:style-name="Text_20_body"><draw:frame draw:style-name="mediacenter" draw:name="2" text:anchor-type="paragraph" draw:z-index="2" svg:width="31.802916666667cm" style:rel-width="100%" svg:height="11.324166666667cm" style:rel-height="scale"><draw:image xlink:href="Pictures/19ba9ce3e2fe8be6b5423d45f8be5057.png" xlink:type="simple" xlink:show="embed" xlink:actuate="onLoad"/></draw:frame></text:p>
      <text:p text:style-name="Text_20_body">Dans la copie écran ci dessous, le journal de profilage fait apparaitre plus de 35000 requêtes à la fonction
TCPDF::getGDGamma, et des requêtes liées au composant use_stats</text:p>
      <text:p text:style-name="Text_20_body"><draw:frame draw:style-name="mediacenter" draw:name="3" text:anchor-type="paragraph" draw:z-index="3" svg:width="50.059166666667cm" style:rel-width="100%" svg:height="21.642916666667cm" style:rel-height="scale"><draw:image xlink:href="Pictures/fce09e32432df4f502ace6fe38baf9f0.png" xlink:type="simple" xlink:show="embed" xlink:actuate="onLoad"/></draw:frame></text:p>
      <text:p text:style-name="Text_20_body">On descends dans le détail de la fonction TCPDF::getGDGamma pour plus de détails.</text:p>
      <text:p text:style-name="Text_20_body"><draw:frame draw:style-name="mediacenter" draw:name="4" text:anchor-type="paragraph" draw:z-index="4" svg:width="50.694166666667cm" style:rel-width="100%" svg:height="19.20875cm" style:rel-height="scale"><draw:image xlink:href="Pictures/619330dce387fceea286183d4b61824b.png" xlink:type="simple" xlink:show="embed" xlink:actuate="onLoad"/></draw:frame></text:p>
      <text:p text:style-name="Text_20_body">On analysera de la même manière pourquoi des requêtes sont liées au composant use_stats. Il ressortira que le certificat invoque  les temps passés par l'utilisateur dans tous les cours en examinant les logs de session des utilisateurs, pour  pouvoir faire en sorte qu'il y ait cohérence entre le composant use_stats et le certificat si la balise { info_course_time} est  appelée  dans le certificat. (Suite à demande fonctionnelles de clients).</text:p>
      <text:h text:style-name="Heading_20_4" text:outline-level="4"><text:bookmark-start text:name="__RefHeading___mesure_corrective_developpees_7"/><text:bookmark-start text:name="mesure_corrective_developpees"/>Mesure corrective développées<text:bookmark-end text:name="__RefHeading___mesure_corrective_developpees_7"/><text:bookmark-end text:name="mesure_corrective_developpees"/></text:h>
      <text:p text:style-name="Text_20_body">le composant certificat examine désormais si  le certificat utilise la balise { info_course_time} , si ce n'est pas le cas, il ne balaye pas les logs.
Des préconisations d'usage des images sont fournies au client pour le certificat, et mise en oeuvre d'un  bridage de l'upload image sur le composant PDcertificate.</text:p>
      <text:h text:style-name="Heading_20_4" text:outline-level="4"><text:bookmark-start text:name="__RefHeading___resultats_techniques_8"/><text:bookmark-start text:name="resultats_techniques"/>Résultats techniques<text:bookmark-end text:name="__RefHeading___resultats_techniques_8"/><text:bookmark-end text:name="resultats_techniques"/></text:h>
      <text:p text:style-name="Text_20_body">Après modification, une passe de vérification fait ressortir la fin des appels en surnombres à la librairie TCPDF et la fin de l'invocation du composant Use_stat lors de l'utilisation du PDCertificate.</text:p>
      <text:h text:style-name="Heading_20_4" text:outline-level="4"><text:bookmark-start text:name="__RefHeading___resultat_d_usage_9"/><text:bookmark-start text:name="resultat_d_usage"/>Résultat d'usage<text:bookmark-end text:name="__RefHeading___resultat_d_usage_9"/><text:bookmark-end text:name="resultat_d_usage"/></text:h>
      <text:p text:style-name="Text_20_body">L'accés à l'instance du composant CertificatPro est immédiate pour les usagers.</text:p>
      <text:p text:style-name="Text_20_body"><draw:frame draw:style-name="mediacenter" draw:name="5" text:anchor-type="paragraph" draw:z-index="5" svg:width="49.37125cm" style:rel-width="100%" svg:height="23.759583333333cm" style:rel-height="scale"><draw:image xlink:href="Pictures/03f4016e45dc6e1892f5563c7c879661.png" xlink:type="simple" xlink:show="embed" xlink:actuate="onLoad"/></draw:frame></text:p>
      <text:p text:style-name="Text_20_body">Crédits documentation/usecase : Florence labord (florence@activeprolearn.com) - Valéry Frémaux (valery@activeprolearn.com)</text:p>
      <text:p text:style-name="Horizontal_20_Line"/>
      <text:p text:style-name="Text_20_body"><text:a xlink:type="simple" xlink:href="https://docs.activeprolearn.com/doku.php?id=qaindex" text:style-name="Internet_20_link" text:visited-style-name="Visited_20_Internet_20_Link">Retour index Qualité de service</text:a> - <text:a xlink:type="simple" xlink:href="https://docs.activeprolearn.com/doku.php?id=other" text:style-name="Internet_20_link" text:visited-style-name="Visited_20_Internet_20_Link">Sommaire des autres documentation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6:13</meta:creation-date>
    <dc:creator>Generated</dc:creator>
    <dc:date>2026-09-02T15::36:13</dc:date>
    <dc:language>en-US</dc:language>
    <meta:editing-cycles>1</meta:editing-cycles>
    <meta:editing-duration>PT0S</meta:editing-duration>
    <dc:title>profilage</dc:title>
  </office:meta>
</office:document-meta>
</file>