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file-entry manifest:media-type="image/png" manifest:full-path="Pictures/5d061a7b9d7fcb3e4e7085ad9794ab98.png"/>
  <manifest:file-entry manifest:media-type="image/png" manifest:full-path="Pictures/7cd39c8ed0aaed4bbb4cf8982d6a4b64.png"/>
  <manifest:file-entry manifest:media-type="image/png" manifest:full-path="Pictures/54375023251fbd332443e4dbb706ba7b.png"/>
  <manifest:file-entry manifest:media-type="image/png" manifest:full-path="Pictures/d9e00a32cd3a0f8f8c40ad1c83fa7387.png"/>
  <manifest:file-entry manifest:media-type="image/png" manifest:full-path="Pictures/12680cf5fb3e9ce8919193d13be5739f.png"/>
  <manifest:file-entry manifest:media-type="image/png" manifest:full-path="Pictures/a125145804f4878d0138f74417df674e.png"/>
  <manifest:file-entry manifest:media-type="image/png" manifest:full-path="Pictures/554bb83d1c1b4b6fd38dcd1d6500a5ea.png"/>
  <manifest:file-entry manifest:media-type="image/svg+xml" manifest:full-path="Pictures/e06de6ef5776043e56e856ebe5c29270.svg"/>
  <manifest:file-entry manifest:media-type="image/png" manifest:full-path="Pictures/5c1d7081b71edff8b842507710ed78da.png"/>
  <manifest:file-entry manifest:media-type="image/png" manifest:full-path="Pictures/f39bfdd902cbd862f70b09698e1197e2.png"/>
  <manifest:file-entry manifest:media-type="image/png" manifest:full-path="Pictures/37a8951f6094742aef6f36d235f73af7.png"/>
  <manifest:file-entry manifest:media-type="image/png" manifest:full-path="Pictures/bb58bd6a8bb4d56a809ccc1477141ea4.png"/>
  <manifest:file-entry manifest:media-type="image/png" manifest:full-path="Pictures/6daca9c743dc5b74e492213a0e33a0ef.png"/>
  <manifest:file-entry manifest:media-type="image/png" manifest:full-path="Pictures/1077073364120af1109c2ea52c123b5e.png"/>
  <manifest:file-entry manifest:media-type="image/png" manifest:full-path="Pictures/19b5c7dfde305471db0e1cc1f73add9e.png"/>
  <manifest:file-entry manifest:media-type="image/png" manifest:full-path="Pictures/fde94b11470ee2a2f8b18524d098f1f3.png"/>
  <manifest:file-entry manifest:media-type="image/png" manifest:full-path="Pictures/101e86e0929da9833e4231fce010c229.png"/>
  <manifest:file-entry manifest:media-type="image/png" manifest:full-path="Pictures/9675a737fe4e5cf4f542e5f7ff25979f.png"/>
  <manifest:file-entry manifest:media-type="image/png" manifest:full-path="Pictures/3f768efcc14c255bae097fc4276be7cb.png"/>
  <manifest:file-entry manifest:media-type="image/png" manifest:full-path="Pictures/048a843d14c74d8e25cff0cf72581fc5.png"/>
  <manifest:file-entry manifest:media-type="image/png" manifest:full-path="Pictures/e238ddc6c72195195da1573202bbcc2b.png"/>
  <manifest:file-entry manifest:media-type="image/png" manifest:full-path="Pictures/c94b6f5584eb81621873b0c4c749d310.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plugins"/><text:bookmark-start text:name="__RefHeading___les_plugins_ou_composants_1"/><text:bookmark-start text:name="les_plugins_ou_composants"/>Les Plugins ou Composants<text:bookmark-end text:name="__RefHeading___les_plugins_ou_composants_1"/><text:bookmark-end text:name="les_plugins_ou_composants"/></text:h>
      <text:p text:style-name="Text_20_body">Cette documentation indexe les plugins distribués et soutenus par APL par “type de composant”. </text:p>
      <text:p text:style-name="Text_20_body">Vous pouvez aussi consulter la même documentation rangée par <text:a xlink:type="simple" xlink:href="https://docs.activeprolearn.com/doku.php?id=pluginsets" text:style-name="Internet_20_link" text:visited-style-name="Visited_20_Internet_20_Link">sous-ensembles fonctionnels</text:a>.</text:p>
      <text:list text:style-name="List_20_1" text:continue-numbering="false">
        <text:list-item>
          <text:p text:style-name="List_20_1_Content_First"> Le statut <draw:frame draw:style-name="media" draw:name="1" text:anchor-type="as-char" draw:z-index="1" svg:width="2.143125cm" style:rel-width="100%" svg:height="0.76729166666667cm" style:rel-height="scale"><draw:image xlink:href="Pictures/5d061a7b9d7fcb3e4e7085ad9794ab98.png" xlink:type="simple" xlink:show="embed" xlink:actuate="onLoad"/></draw:frame> : Les plugins ayant ce label s'installent sans modification du code de Moodle. Pour les autres, de légères modifications sont nécessaires pour assurer le bon fonctionnement du plugin. Ces modifications sont répertoriées et référencées dans la distribution, du plugin. </text:p>
        </text:list-item>
        <text:list-item>
          <text:p text:style-name="List_20_1_Content_Last"> Le statut <draw:frame draw:style-name="media" draw:name="2" text:anchor-type="as-char" draw:z-index="2" svg:width="2.0108333333333cm" style:rel-width="100%" svg:height="0.555625cm" style:rel-height="scale"><draw:image xlink:href="Pictures/7cd39c8ed0aaed4bbb4cf8982d6a4b64.png" xlink:type="simple" xlink:show="embed" xlink:actuate="onLoad"/></draw:frame>  Les plugins ayant ce label sont totalement compatibles RGPD. Ceux sans rien ne sont pas concernés.</text:p>
        </text:list-item>
      </text:list>
      <text:h text:style-name="Heading_20_2" text:outline-level="2"><text:bookmark-start text:name="__RefHeading___les_modules_d_activite_2"/><text:bookmark-start text:name="les_modules_d_activite"/>Les modules d'activité<text:bookmark-end text:name="__RefHeading___les_modules_d_activite_2"/><text:bookmark-end text:name="les_modules_d_activite"/></text:h>
      <table:table table:style-name="Table">
        <table:table-column/>
        <table:table-row>
          <table:table-cell office:value-type="string" table:style-name="tableheader">
            <text:p text:style-name="Table_20_Heading"><text:span text:style-name="Strong_20_Emphasis">Les modules d'activité</text:span> <draw:frame draw:style-name="mediacenter" draw:name="3" text:anchor-type="paragraph" draw:z-index="3" svg:width="3.175cm" style:rel-width="100%" svg:height="3.175cm" style:rel-height="scale"><draw:image xlink:href="Pictures/54375023251fbd332443e4dbb706ba7b.png" xlink:type="simple" xlink:show="embed" xlink:actuate="onLoad"/></draw:frame></text:p>
          </table:table-cell>
        </table:table-row>
        <table:table-row>
          <table:table-cell office:value-type="string" table:style-name="tablecell">
            <text:p text:style-name="tablealignleft"> Les modules sont des composants qui participent au contrat pédagogique avec l'étudiant. Ils sont implantables dans le déroulé du cours. Les modules d'activité permettent l'acquisition de connaissances, la mise en application des connaissances, l'aspect d'organiser le cours, de développer l'aspect collaboratif et l'évaluation des acquis.</text:p>
          </table:table-cell>
        </table:table-row>
      </table:table>
      <table:table table:style-name="Table">
        <table:table-column/>
        <table:table-row>
          <table:table-cell office:value-type="string" table:style-name="tableheader">
            <text:p text:style-name="Table_20_Heading"> Les modules à usage général (contenus) </text:p>
          </table:table-cell>
        </table:table-row>
      </table:table>
      <text:list text:style-name="List_20_1" text:continue-numbering="false">
        <text:list-item>
          <text:p text:style-name="List_20_1_Content_First">  <text:a xlink:type="simple" xlink:href="https://docs.activeprolearn.com/doku.php?id=mod:magtest" text:style-name="Internet_20_link" text:visited-style-name="Visited_20_Internet_20_Link">Test façon magazine (Magtest)</text:a> - Gestionnaire de test multi-piste façon magazine. <draw:frame draw:style-name="media" draw:name="4" text:anchor-type="as-char" draw:z-index="4" svg:width="2.0108333333333cm" style:rel-width="100%" svg:height="0.555625cm" style:rel-height="scale"><draw:image xlink:href="Pictures/d9e00a32cd3a0f8f8c40ad1c83fa7387.png" xlink:type="simple" xlink:show="embed" xlink:actuate="onLoad"/></draw:frame> <draw:frame draw:style-name="media" draw:name="5" text:anchor-type="as-char" draw:z-index="5"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mod:flashcard" text:style-name="Internet_20_link" text:visited-style-name="Visited_20_Internet_20_Link">jeu de carte flash (Flashcard)</text:a> - Jeu sérieux de cartes flash. <draw:frame draw:style-name="media" draw:name="6" text:anchor-type="as-char" draw:z-index="6" svg:width="2.0108333333333cm" style:rel-width="100%" svg:height="0.555625cm" style:rel-height="scale"><draw:image xlink:href="Pictures/7cd39c8ed0aaed4bbb4cf8982d6a4b64.png" xlink:type="simple" xlink:show="embed" xlink:actuate="onLoad"/></draw:frame> <draw:frame draw:style-name="media" draw:name="7" text:anchor-type="as-char" draw:z-index="7"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mod:customlabel" text:style-name="Internet_20_link" text:visited-style-name="Visited_20_Internet_20_Link">Eléments de cours ou étiquettes pédagogiques(Customlabels)</text:a> - Éléments éditoriaux préformatés pour le contenu de cours. <draw:frame draw:style-name="media" draw:name="8" text:anchor-type="as-char" draw:z-index="8"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mod:sharedresource" text:style-name="Internet_20_link" text:visited-style-name="Visited_20_Internet_20_Link">Ressources mutualisées (SharedResource)</text:a> - Des ressources stockées dans un contexte global et mutualisables entre cours. <draw:frame draw:style-name="media" draw:name="9" text:anchor-type="as-char" draw:z-index="9" svg:width="2.0108333333333cm" style:rel-width="100%" svg:height="0.555625cm" style:rel-height="scale"><draw:image xlink:href="Pictures/7cd39c8ed0aaed4bbb4cf8982d6a4b64.png" xlink:type="simple" xlink:show="embed" xlink:actuate="onLoad"/></draw:frame> <draw:frame draw:style-name="media" draw:name="10" text:anchor-type="as-char" draw:z-index="10"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mod:mplayer" text:style-name="Internet_20_link" text:visited-style-name="Visited_20_Internet_20_Link">Media player 2.0</text:a> - La version 2.0 du plugin MediaPLayer. <draw:frame draw:style-name="media" draw:name="11" text:anchor-type="as-char" draw:z-index="11"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mod:versionnedresource" text:style-name="Internet_20_link" text:visited-style-name="Visited_20_Internet_20_Link">Ressource versionnée (Versionnedresource)</text:a> - Ressource versionnée et capable de notifier les participants. <draw:frame draw:style-name="media" draw:name="12" text:anchor-type="as-char" draw:z-index="12" svg:width="0.42333333333333cm" svg:height="0.42333333333333cm"><draw:image xlink:href="Pictures/12680cf5fb3e9ce8919193d13be5739f.png" xlink:type="simple" xlink:show="embed" xlink:actuate="onLoad"/></draw:frame> <draw:frame draw:style-name="media" draw:name="13" text:anchor-type="as-char" draw:z-index="13" svg:width="2.143125cm" style:rel-width="100%" svg:height="0.76729166666667cm" style:rel-height="scale"><draw:image xlink:href="Pictures/5d061a7b9d7fcb3e4e7085ad9794ab98.png" xlink:type="simple" xlink:show="embed" xlink:actuate="onLoad"/></draw:frame></text:p>
        </text:list-item>
        <text:list-item>
          <text:p text:style-name="List_20_1_Content_Last">  <text:a xlink:type="simple" xlink:href="https://docs.activeprolearn.com/doku.php?id=mod:wowslider" text:style-name="Internet_20_link" text:visited-style-name="Visited_20_Internet_20_Link">Wow Slider</text:a> - L'intégration du populaire Wow Slider pour créer des diaporamas animés dans le cours. <draw:frame draw:style-name="media" draw:name="14" text:anchor-type="as-char" draw:z-index="14" svg:width="2.0108333333333cm" style:rel-width="100%" svg:height="0.555625cm" style:rel-height="scale"><draw:image xlink:href="Pictures/a125145804f4878d0138f74417df674e.png" xlink:type="simple" xlink:show="embed" xlink:actuate="onLoad"/></draw:frame> <draw:frame draw:style-name="media" draw:name="15" text:anchor-type="as-char" draw:z-index="15" svg:width="2.143125cm" style:rel-width="100%" svg:height="0.76729166666667cm" style:rel-height="scale"><draw:image xlink:href="Pictures/5d061a7b9d7fcb3e4e7085ad9794ab98.png" xlink:type="simple" xlink:show="embed" xlink:actuate="onLoad"/></draw:frame></text:p>
        </text:list-item>
      </text:list>
      <table:table table:style-name="Table">
        <table:table-column/>
        <table:table-row>
          <table:table-cell office:value-type="string" table:style-name="tableheader">
            <text:p text:style-name="Table_20_Heading"> Organisation de la pédagogie </text:p>
          </table:table-cell>
        </table:table-row>
      </table:table>
      <text:list text:style-name="List_20_1" text:continue-numbering="false">
        <text:list-item>
          <text:p text:style-name="List_20_1_Content_First"> <text:a xlink:type="simple" xlink:href="https://docs.activeprolearn.com/doku.php?id=mod:tracker" text:style-name="Internet_20_link" text:visited-style-name="Visited_20_Internet_20_Link">Gestionnaire de tickets (Tracker)</text:a> - Gestionnaire de tickets pour le suivi des bugs, ou demande de support. <draw:frame draw:style-name="media" draw:name="16" text:anchor-type="as-char" draw:z-index="16" svg:width="0.42333333333333cm" svg:height="0.42333333333333cm"><draw:image xlink:href="Pictures/12680cf5fb3e9ce8919193d13be5739f.png" xlink:type="simple" xlink:show="embed" xlink:actuate="onLoad"/></draw:frame> <draw:frame draw:style-name="media" draw:name="17" text:anchor-type="as-char" draw:z-index="17" svg:width="2.0108333333333cm" style:rel-width="100%" svg:height="0.555625cm" style:rel-height="scale"><draw:image xlink:href="Pictures/a125145804f4878d0138f74417df674e.png" xlink:type="simple" xlink:show="embed" xlink:actuate="onLoad"/></draw:frame> <draw:frame draw:style-name="media" draw:name="18" text:anchor-type="as-char" draw:z-index="18"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mod:learningtimecheck" text:style-name="Internet_20_link" text:visited-style-name="Visited_20_Internet_20_Link">LearningTimeCheck (LTC)</text:a> - Avancement et temps pédagogiques, la gestion de calculs de temps d'apprentissage. <draw:frame draw:style-name="media" draw:name="19" text:anchor-type="as-char" draw:z-index="19"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mod:jobtracker" text:style-name="Internet_20_link" text:visited-style-name="Visited_20_Internet_20_Link">Job Tracker</text:a> - Assistant de recherche d'employeur ou de stage. <draw:frame draw:style-name="media" draw:name="20" text:anchor-type="as-char" draw:z-index="20" svg:width="2.143125cm" style:rel-width="100%" svg:height="0.76729166666667cm" style:rel-height="scale"><draw:image xlink:href="Pictures/5d061a7b9d7fcb3e4e7085ad9794ab98.png" xlink:type="simple" xlink:show="embed" xlink:actuate="onLoad"/></draw:frame></text:p>
        </text:list-item>
        <text:list-item>
          <text:p text:style-name="List_20_1_Content_Last"> <text:a xlink:type="simple" xlink:href="https://docs.activeprolearn.com/doku.php?id=mod:pdcertificate" text:style-name="Internet_20_link" text:visited-style-name="Visited_20_Internet_20_Link">Attestations pro (PDCertificate)</text:a> - Générateur d'attestation entièrement personnalisables. <draw:frame draw:style-name="media" draw:name="21" text:anchor-type="as-char" draw:z-index="21" svg:width="2.143125cm" style:rel-width="100%" svg:height="0.76729166666667cm" style:rel-height="scale"><draw:image xlink:href="Pictures/5d061a7b9d7fcb3e4e7085ad9794ab98.png" xlink:type="simple" xlink:show="embed" xlink:actuate="onLoad"/></draw:frame></text:p>
        </text:list-item>
      </text:list>
      <table:table table:style-name="Table">
        <table:table-column/>
        <table:table-row>
          <table:table-cell office:value-type="string" table:style-name="tableheader">
            <text:p text:style-name="Table_20_Heading"> Modules d'activité dérivés(versions spéciales) </text:p>
          </table:table-cell>
        </table:table-row>
      </table:table>
      <text:p text:style-name="Text_20_body">Ces modules sont officiellement publiés par la communauté Moodle, mais nous en maintenons une version modifiée et augmentée pour servir des besoins d'industrialisation de la formation.</text:p>
      <text:list text:style-name="List_20_1" text:continue-numbering="false">
        <text:list-item>
          <text:p text:style-name="LastListParagraph_List_20_1_Content_First"> <text:a xlink:type="simple" xlink:href="https://docs.activeprolearn.com/doku.php?id=mod:scheduler" text:style-name="Internet_20_link" text:visited-style-name="Visited_20_Internet_20_Link">Rendez-vous (Scheduler)</text:a> - Gestion de rendez-vous en face à face pédagogique.</text:p>
        </text:list-item>
      </text:list>
      <table:table table:style-name="Table">
        <table:table-column/>
        <table:table-row>
          <table:table-cell office:value-type="string" table:style-name="tableheader">
            <text:p text:style-name="Table_20_Heading"> Les modules spécialisés </text:p>
          </table:table-cell>
        </table:table-row>
      </table:table>
      <text:list text:style-name="List_20_1" text:continue-numbering="false">
        <text:list-item>
          <text:p text:style-name="LastListParagraph_List_20_1_Content_First"> <text:a xlink:type="simple" xlink:href="https://docs.activeprolearn.com/doku.php?id=mod:techproject" text:style-name="Internet_20_link" text:visited-style-name="Visited_20_Internet_20_Link">Gestion de Projet/technique (Techproject)</text:a> -Outil de gestion de projet technique. <draw:frame draw:style-name="media" draw:name="22" text:anchor-type="as-char" draw:z-index="22" svg:width="2.143125cm" style:rel-width="100%" svg:height="0.76729166666667cm" style:rel-height="scale"><draw:image xlink:href="Pictures/5d061a7b9d7fcb3e4e7085ad9794ab98.png" xlink:type="simple" xlink:show="embed" xlink:actuate="onLoad"/></draw:frame></text:p>
        </text:list-item>
      </text:list>
      <text:p text:style-name="Horizontal_20_Line"/>
      <text:h text:style-name="Heading_20_2" text:outline-level="2"><text:bookmark-start text:name="__RefHeading___les_blocs_3"/><text:bookmark-start text:name="les_blocs"/>Les blocs<text:bookmark-end text:name="__RefHeading___les_blocs_3"/><text:bookmark-end text:name="les_blocs"/></text:h>
      <table:table table:style-name="Table">
        <table:table-column/>
        <table:table-row>
          <table:table-cell office:value-type="string" table:style-name="tableheader">
            <text:p text:style-name="Table_20_Heading"> <text:span text:style-name="Strong_20_Emphasis">Les blocs</text:span><draw:frame draw:style-name="mediacenter" draw:name="23" text:anchor-type="paragraph" draw:z-index="23" svg:width="3.175cm" style:rel-width="100%" svg:height="3.175cm" style:rel-height="scale"><draw:image xlink:href="Pictures/554bb83d1c1b4b6fd38dcd1d6500a5ea.png" xlink:type="simple" xlink:show="embed" xlink:actuate="onLoad"/></draw:frame> </text:p>
          </table:table-cell>
        </table:table-row>
        <table:table-row>
          <table:table-cell office:value-type="string" table:style-name="tablecell">
            <text:p text:style-name="tablealignleft">Les blocs peuvent être structurels, accessoires aux cours ou aux contenus ou encore servir à compléter une activité pédagogique pour l'enrichir. <text:a xlink:type="simple" xlink:href="https://docs.activeprolearn.com/doku.php?id=blocks" text:style-name="Internet_20_link" text:visited-style-name="Visited_20_Internet_20_Link">FAQ sur les blocs</text:a> - <text:a xlink:type="simple" xlink:href="https://docs.activeprolearn.com/doku.php?id=blocks:common" text:style-name="Internet_20_link" text:visited-style-name="Visited_20_Internet_20_Link">Réglages communs à tous les blocs</text:a></text:p>
          </table:table-cell>
        </table:table-row>
      </table:table>
      <table:table table:style-name="Table">
        <table:table-column/>
        <table:table-row>
          <table:table-cell office:value-type="string" table:style-name="tableheader">
            <text:p text:style-name="Table_20_Heading"> Blocs structurels (Urbanisation, navigation) </text:p>
          </table:table-cell>
        </table:table-row>
      </table:table>
      <text:p text:style-name="Text_20_body">Les blocs structurels sont des fonctionnalités qui impactent la structure globale de Moodle, son organisation et l'urbanisation de son usage. </text:p>
      <text:list text:style-name="List_20_1" text:continue-numbering="false">
        <text:list-item>
          <text:p text:style-name="List_20_1_Content_First"> <text:a xlink:type="simple" xlink:href="https://docs.activeprolearn.com/doku.php?id=blocks:groupnetwork" text:style-name="Internet_20_link" text:visited-style-name="Visited_20_Internet_20_Link">Accès réseau aux élèves/Group Network</text:a> - Délégation du contrôle des droits de circulation dans le réseau MNET. <draw:frame draw:style-name="media" draw:name="24" text:anchor-type="as-char" draw:z-index="24" svg:width="2.0108333333333cm" style:rel-width="100%" svg:height="0.555625cm" style:rel-height="scale"><draw:image xlink:href="Pictures/7cd39c8ed0aaed4bbb4cf8982d6a4b64.png" xlink:type="simple" xlink:show="embed" xlink:actuate="onLoad"/></draw:frame> <draw:frame draw:style-name="media" draw:name="25" text:anchor-type="as-char" draw:z-index="25"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livedesk" text:style-name="Internet_20_link" text:visited-style-name="Visited_20_Internet_20_Link">Livedesk</text:a> - Centralisation du support pédagogique via des forums. } <draw:frame draw:style-name="media" draw:name="26" text:anchor-type="as-char" draw:z-index="26" svg:width="0.42333333333333cm" svg:height="0.42333333333333cm"><draw:image xlink:href="Pictures/12680cf5fb3e9ce8919193d13be5739f.png" xlink:type="simple" xlink:show="embed" xlink:actuate="onLoad"/></draw:frame> <draw:frame draw:style-name="media" draw:name="27" text:anchor-type="as-char" draw:z-index="27"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coursedescendants" text:style-name="Internet_20_link" text:visited-style-name="Visited_20_Internet_20_Link">Espaces descendants (Course Descendants)</text:a> - Espaces descendants. Présentation des cours en cursus/UE <draw:frame draw:style-name="media" draw:name="28" text:anchor-type="as-char" draw:z-index="28" svg:width="2.0108333333333cm" style:rel-width="100%" svg:height="0.555625cm" style:rel-height="scale"><draw:image xlink:href="Pictures/7cd39c8ed0aaed4bbb4cf8982d6a4b64.png" xlink:type="simple" xlink:show="embed" xlink:actuate="onLoad"/></draw:frame> <draw:frame draw:style-name="media" draw:name="29" text:anchor-type="as-char" draw:z-index="29"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contactform" text:style-name="Internet_20_link" text:visited-style-name="Visited_20_Internet_20_Link">Formulaire contact (Contactform)</text:a> - Formulaire général de contact. <draw:frame draw:style-name="media" draw:name="30" text:anchor-type="as-char" draw:z-index="30"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userdelegation" text:style-name="Internet_20_link" text:visited-style-name="Visited_20_Internet_20_Link">Gestion des utilisateurs (User Delegation)</text:a> - Délégation de création et gestion d'utilisateurs. <draw:frame draw:style-name="media" draw:name="31" text:anchor-type="as-char" draw:z-index="31"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importcourses" text:style-name="Internet_20_link" text:visited-style-name="Visited_20_Internet_20_Link">Import de cours</text:a> - Importation de cours (via backups) (administrateur) depuis un moodle distant. <draw:frame draw:style-name="media" draw:name="32" text:anchor-type="as-char" draw:z-index="32" svg:width="2.0108333333333cm" style:rel-width="100%" svg:height="0.555625cm" style:rel-height="scale"><draw:image xlink:href="Pictures/7cd39c8ed0aaed4bbb4cf8982d6a4b64.png" xlink:type="simple" xlink:show="embed" xlink:actuate="onLoad"/></draw:frame> <draw:frame draw:style-name="media" draw:name="33" text:anchor-type="as-char" draw:z-index="33"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extsignup" text:style-name="Internet_20_link" text:visited-style-name="Visited_20_Internet_20_Link">Inscriptions externes (ExtSignup)</text:a> - Inscription modérée d'étudiants extérieurs. <draw:frame draw:style-name="media" draw:name="34" text:anchor-type="as-char" draw:z-index="34" svg:width="0.42333333333333cm" svg:height="0.42333333333333cm"><draw:image xlink:href="Pictures/12680cf5fb3e9ce8919193d13be5739f.png" xlink:type="simple" xlink:show="embed" xlink:actuate="onLoad"/></draw:frame> <draw:frame draw:style-name="media" draw:name="35" text:anchor-type="as-char" draw:z-index="35"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courseascendants" text:style-name="Internet_20_link" text:visited-style-name="Visited_20_Internet_20_Link">Mon parcours de formation (Course Ascendants)</text:a> Le bloc Mon parcours de formation,  est un accessoire aux stratégies de “metacours” qui permet une présentation des cours en cursus/UE avec signalétique d'achèvement de cours. <draw:frame draw:style-name="media" draw:name="36" text:anchor-type="as-char" draw:z-index="36" svg:width="2.0108333333333cm" style:rel-width="100%" svg:height="0.555625cm" style:rel-height="scale"><draw:image xlink:href="Pictures/7cd39c8ed0aaed4bbb4cf8982d6a4b64.png" xlink:type="simple" xlink:show="embed" xlink:actuate="onLoad"/></draw:frame> <draw:frame draw:style-name="media" draw:name="37" text:anchor-type="as-char" draw:z-index="37"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publishflow" text:style-name="Internet_20_link" text:visited-style-name="Visited_20_Internet_20_Link">Mutualisation et gestion de session/Déploiement de cours/Publication de cours (Publishflow)</text:a> - Publication de cours dans un catalogue ou dans un espace dédié à travers un réseau MNET. <draw:frame draw:style-name="media" draw:name="38" text:anchor-type="as-char" draw:z-index="38" svg:width="2.0108333333333cm" style:rel-width="100%" svg:height="0.555625cm" style:rel-height="scale"><draw:image xlink:href="Pictures/7cd39c8ed0aaed4bbb4cf8982d6a4b64.png" xlink:type="simple" xlink:show="embed" xlink:actuate="onLoad"/></draw:frame>  <draw:frame draw:style-name="media" draw:name="39" text:anchor-type="as-char" draw:z-index="39"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multicoursenavigation" text:style-name="Internet_20_link" text:visited-style-name="Visited_20_Internet_20_Link">Navigation multi cours (MultiCourse Navigation)</text:a> - Navigation au sein d'un sommaire multicours avec prise en charge optionnelle du LTC <draw:frame draw:style-name="media" draw:name="40" text:anchor-type="as-char" draw:z-index="40" svg:width="" svg:rel-width="100%" svg:height="0cm"><draw:image xlink:href="Pictures/e06de6ef5776043e56e856ebe5c29270.svg" xlink:type="simple" xlink:show="embed" xlink:actuate="onLoad"/></draw:frame> New <draw:frame draw:style-name="media" draw:name="41" text:anchor-type="as-char" draw:z-index="41" svg:width="2.0108333333333cm" style:rel-width="100%" svg:height="0.555625cm" style:rel-height="scale"><draw:image xlink:href="Pictures/7cd39c8ed0aaed4bbb4cf8982d6a4b64.png" xlink:type="simple" xlink:show="embed" xlink:actuate="onLoad"/></draw:frame></text:p>
        </text:list-item>
        <text:list-item>
          <text:p text:style-name="List_20_1_Content"> <text:a xlink:type="simple" xlink:href="https://docs.activeprolearn.com/doku.php?id=blocks:usermnethosts" text:style-name="Internet_20_link" text:visited-style-name="Visited_20_Internet_20_Link">Navigation réseau de l'utilisateur (User Mnet Hosts)</text:a> - Navigation contrôlée vers les hôtes du réseau. <draw:frame draw:style-name="media" draw:name="42" text:anchor-type="as-char" draw:z-index="42" svg:width="" svg:rel-width="100%" svg:height="0cm"><draw:image xlink:href="Pictures/e06de6ef5776043e56e856ebe5c29270.svg" xlink:type="simple" xlink:show="embed" xlink:actuate="onLoad"/></draw:frame> maj 15/05/2017 <draw:frame draw:style-name="media" draw:name="43" text:anchor-type="as-char" draw:z-index="43" svg:width="2.0108333333333cm" style:rel-width="100%" svg:height="0.555625cm" style:rel-height="scale"><draw:image xlink:href="Pictures/7cd39c8ed0aaed4bbb4cf8982d6a4b64.png" xlink:type="simple" xlink:show="embed" xlink:actuate="onLoad"/></draw:frame> </text:p>
        </text:list-item>
        <text:list-item>
          <text:p text:style-name="List_20_1_Content"> <text:a xlink:type="simple" xlink:href="https://docs.activeprolearn.com/doku.php?id=blocks:coursenotification" text:style-name="Internet_20_link" text:visited-style-name="Visited_20_Internet_20_Link">Notifications de cours (course notification)</text:a> - Notifications de relance à certaines dates clefs du déroulement du cours. Gestion d'un questionnaire d'évaluation à froid. Type QUALIOPI <draw:frame draw:style-name="media" draw:name="44" text:anchor-type="as-char" draw:z-index="44" svg:width="" svg:rel-width="100%" svg:height="0cm"><draw:image xlink:href="Pictures/e06de6ef5776043e56e856ebe5c29270.svg" xlink:type="simple" xlink:show="embed" xlink:actuate="onLoad"/></draw:frame> <draw:frame draw:style-name="media" draw:name="45" text:anchor-type="as-char" draw:z-index="45" svg:width="2.0108333333333cm" style:rel-width="100%" svg:height="0.555625cm" style:rel-height="scale"><draw:image xlink:href="Pictures/7cd39c8ed0aaed4bbb4cf8982d6a4b64.png" xlink:type="simple" xlink:show="embed" xlink:actuate="onLoad"/></draw:frame> </text:p>
        </text:list-item>
        <text:list-item>
          <text:p text:style-name="List_20_1_Content">  <text:a xlink:type="simple" xlink:href="https://docs.activeprolearn.com/doku.php?id=blocks:whereis" text:style-name="Internet_20_link" text:visited-style-name="Visited_20_Internet_20_Link">Où est Johnny ?</text:a> - Recherche d'utilisateurs dans un réseau de plates-formes interconnectées par MNET. <draw:frame draw:style-name="media" draw:name="46" text:anchor-type="as-char" draw:z-index="46" svg:width="2.0108333333333cm" style:rel-width="100%" svg:height="0.555625cm" style:rel-height="scale"><draw:image xlink:href="Pictures/7cd39c8ed0aaed4bbb4cf8982d6a4b64.png" xlink:type="simple" xlink:show="embed" xlink:actuate="onLoad"/></draw:frame> <draw:frame draw:style-name="media" draw:name="47" text:anchor-type="as-char" draw:z-index="47"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courserecycle" text:style-name="Internet_20_link" text:visited-style-name="Visited_20_Internet_20_Link">Recyclage de cours (Course Recycle)</text:a> - Politique de traitement de cours en fin de période scolaire. <draw:frame draw:style-name="media" draw:name="48" text:anchor-type="as-char" draw:z-index="48"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vmoodle" text:style-name="Internet_20_link" text:visited-style-name="Visited_20_Internet_20_Link">VMoodle</text:a> - Virtualisation multi-tenant de Moodle &lt; 2.8. <draw:frame draw:style-name="media" draw:name="49" text:anchor-type="as-char" draw:z-index="49" svg:width="2.0108333333333cm" style:rel-width="100%" svg:height="0.555625cm" style:rel-height="scale"><draw:image xlink:href="Pictures/7cd39c8ed0aaed4bbb4cf8982d6a4b64.png" xlink:type="simple" xlink:show="embed" xlink:actuate="onLoad"/></draw:frame> <draw:frame draw:style-name="media" draw:name="50" text:anchor-type="as-char" draw:z-index="50"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assigndownload" text:style-name="Internet_20_link" text:visited-style-name="Visited_20_Internet_20_Link">Assistant de récupération des devoirs/AssignDownload</text:a> Récupération différentielle des devoirs dans un zip. <draw:frame draw:style-name="media" draw:name="51" text:anchor-type="as-char" draw:z-index="51" svg:width="2.0108333333333cm" style:rel-width="100%" svg:height="0.555625cm" style:rel-height="scale"><draw:image xlink:href="Pictures/7cd39c8ed0aaed4bbb4cf8982d6a4b64.png" xlink:type="simple" xlink:show="embed" xlink:actuate="onLoad"/></draw:frame> <draw:frame draw:style-name="media" draw:name="52" text:anchor-type="as-char" draw:z-index="52" svg:width="2.143125cm" style:rel-width="100%" svg:height="0.76729166666667cm" style:rel-height="scale"><draw:image xlink:href="Pictures/5d061a7b9d7fcb3e4e7085ad9794ab98.png" xlink:type="simple" xlink:show="embed" xlink:actuate="onLoad"/></draw:frame></text:p>
        </text:list-item>
        <text:list-item>
          <text:p text:style-name="List_20_1_Content_Last"> <text:a xlink:type="simple" xlink:href="https://docs.activeprolearn.com/doku.php?id=blocks:datacart" text:style-name="Internet_20_link" text:visited-style-name="Visited_20_Internet_20_Link">Datacart Panier d'export activité base de donnée</text:a> - Bloc qui permet l'enregistrement de données à exporter. </text:p>
        </text:list-item>
      </text:list>
      <table:table table:style-name="Table">
        <table:table-column/>
        <table:table-row>
          <table:table-cell office:value-type="string" table:style-name="tableheader">
            <text:p text:style-name="Table_20_Heading"> Blocs accessoires fonctionnels du cours </text:p>
          </table:table-cell>
        </table:table-row>
      </table:table>
      <text:p text:style-name="Text_20_body">Les accessoires fonctionnels sont des blocs qui ajoutent au cours un outillage capable d'augmenter ou de faciliter les processus pédagogiques dans le cours. </text:p>
      <text:list text:style-name="List_20_1" text:continue-numbering="false">
        <text:list-item>
          <text:p text:style-name="List_20_1_Content_First"> <text:a xlink:type="simple" xlink:href="https://docs.activeprolearn.com/doku.php?id=blocks:usestats" text:style-name="Internet_20_link" text:visited-style-name="Visited_20_Internet_20_Link">Mesure d'activité (Use_Stats)</text:a> - Mesure d'activité et calculs de temps passé aux cours.</text:p>
        </text:list-item>
        <text:list-item>
          <text:p text:style-name="List_20_1_Content"> <text:a xlink:type="simple" xlink:href="https://docs.activeprolearn.com/doku.php?id=blocks:dashboard" text:style-name="Internet_20_link" text:visited-style-name="Visited_20_Internet_20_Link">Dashboard</text:a> -Élément de tableau de bord (requêtes statistiques) <draw:frame draw:style-name="media" draw:name="53" text:anchor-type="as-char" draw:z-index="53" svg:width="2.0108333333333cm" style:rel-width="100%" svg:height="0.555625cm" style:rel-height="scale"><draw:image xlink:href="Pictures/7cd39c8ed0aaed4bbb4cf8982d6a4b64.png" xlink:type="simple" xlink:show="embed" xlink:actuate="onLoad"/></draw:frame> <draw:frame draw:style-name="media" draw:name="54" text:anchor-type="as-char" draw:z-index="54"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teams" text:style-name="Internet_20_link" text:visited-style-name="Visited_20_Internet_20_Link">Equipes  (Teams)</text:a> - <text:span text:style-name="Strong_20_Emphasis"><text:span text:style-name="Emphasis">pédagogie inversée</text:span></text:span> Auto-construction d'équipes/groupes par les étudiants. <draw:frame draw:style-name="media" draw:name="55" text:anchor-type="as-char" draw:z-index="55" svg:width="0.42333333333333cm" svg:height="0.42333333333333cm"><draw:image xlink:href="Pictures/12680cf5fb3e9ce8919193d13be5739f.png" xlink:type="simple" xlink:show="embed" xlink:actuate="onLoad"/></draw:frame> <draw:frame draw:style-name="media" draw:name="56" text:anchor-type="as-char" draw:z-index="56"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usermemo" text:style-name="Internet_20_link" text:visited-style-name="Visited_20_Internet_20_Link">Notes personnelles/User Memo</text:a> - Prise de notes sur l'espace de cours. <draw:frame draw:style-name="media" draw:name="57" text:anchor-type="as-char" draw:z-index="57" svg:width="2.0108333333333cm" style:rel-width="100%" svg:height="0.555625cm" style:rel-height="scale"><draw:image xlink:href="Pictures/7cd39c8ed0aaed4bbb4cf8982d6a4b64.png" xlink:type="simple" xlink:show="embed" xlink:actuate="onLoad"/></draw:frame> <draw:frame draw:style-name="media" draw:name="58" text:anchor-type="as-char" draw:z-index="58" svg:width="2.143125cm" style:rel-width="100%" svg:height="0.76729166666667cm" style:rel-height="scale"><draw:image xlink:href="Pictures/5d061a7b9d7fcb3e4e7085ad9794ab98.png" xlink:type="simple" xlink:show="embed" xlink:actuate="onLoad"/></draw:frame></text:p>
        </text:list-item>
        <text:list-item>
          <text:p text:style-name="List_20_1_Content_Last"> <text:a xlink:type="simple" xlink:href="https://docs.activeprolearn.com/doku.php?id=blocks:assigndownload" text:style-name="Internet_20_link" text:visited-style-name="Visited_20_Internet_20_Link">Assistant de récupération des devoirs/AssignDownload</text:a> Récupération différentielle des devoirs dans un zip. <draw:frame draw:style-name="media" draw:name="59" text:anchor-type="as-char" draw:z-index="59" svg:width="2.0108333333333cm" style:rel-width="100%" svg:height="0.555625cm" style:rel-height="scale"><draw:image xlink:href="Pictures/7cd39c8ed0aaed4bbb4cf8982d6a4b64.png" xlink:type="simple" xlink:show="embed" xlink:actuate="onLoad"/></draw:frame> <draw:frame draw:style-name="media" draw:name="60" text:anchor-type="as-char" draw:z-index="60" svg:width="2.143125cm" style:rel-width="100%" svg:height="0.76729166666667cm" style:rel-height="scale"><draw:image xlink:href="Pictures/5d061a7b9d7fcb3e4e7085ad9794ab98.png" xlink:type="simple" xlink:show="embed" xlink:actuate="onLoad"/></draw:frame></text:p>
        </text:list-item>
      </text:list>
      <table:table table:style-name="Table">
        <table:table-column/>
        <table:table-row>
          <table:table-cell office:value-type="string" table:style-name="tableheader">
            <text:p text:style-name="Table_20_Heading"> Blocs accessoires de contenus </text:p>
          </table:table-cell>
        </table:table-row>
      </table:table>
      <text:p text:style-name="Text_20_body">Les accessoires de contenus sont des blocs qui aident d'une manière ou d'une autre à la présentation et à la publication de contenus dans l'espace pédagogique. </text:p>
      <text:list text:style-name="List_20_1" text:continue-numbering="false">
        <text:list-item>
          <text:p text:style-name="List_20_1_Content_First"> <text:a xlink:type="simple" xlink:href="https://docs.activeprolearn.com/doku.php?id=blocks:wpcumulus" text:style-name="Internet_20_link" text:visited-style-name="Visited_20_Internet_20_Link">WP-Cumulus</text:a> - Un nuage de tags. <draw:frame draw:style-name="media" draw:name="61" text:anchor-type="as-char" draw:z-index="61"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chronometer" text:style-name="Internet_20_link" text:visited-style-name="Visited_20_Internet_20_Link">Chronometer</text:a> - Chronomètre. <draw:frame draw:style-name="media" draw:name="62" text:anchor-type="as-char" draw:z-index="62" svg:width="2.0108333333333cm" style:rel-width="100%" svg:height="0.555625cm" style:rel-height="scale"><draw:image xlink:href="Pictures/7cd39c8ed0aaed4bbb4cf8982d6a4b64.png" xlink:type="simple" xlink:show="embed" xlink:actuate="onLoad"/></draw:frame> <draw:frame draw:style-name="media" draw:name="63" text:anchor-type="as-char" draw:z-index="63"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conditional_html" text:style-name="Internet_20_link" text:visited-style-name="Visited_20_Internet_20_Link">ConditionalHTML</text:a> - Contenu spécifique utilisant toute la puissance des “expressions évaluables” du Moodlescript. <draw:frame draw:style-name="media" draw:name="64" text:anchor-type="as-char" draw:z-index="64" svg:width="2.0108333333333cm" style:rel-width="100%" svg:height="0.555625cm" style:rel-height="scale"><draw:image xlink:href="Pictures/7cd39c8ed0aaed4bbb4cf8982d6a4b64.png" xlink:type="simple" xlink:show="embed" xlink:actuate="onLoad"/></draw:frame> <draw:frame draw:style-name="media" draw:name="65" text:anchor-type="as-char" draw:z-index="65"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editablecontenthtml" text:style-name="Internet_20_link" text:visited-style-name="Visited_20_Internet_20_Link">EditableContentHTML</text:a> - Un bloc HTML dont certains rôles non auteurs peuvent modifier le contenu. <draw:frame draw:style-name="media" draw:name="66" text:anchor-type="as-char" draw:z-index="66" svg:width="2.0108333333333cm" style:rel-width="100%" svg:height="0.555625cm" style:rel-height="scale"><draw:image xlink:href="Pictures/7cd39c8ed0aaed4bbb4cf8982d6a4b64.png" xlink:type="simple" xlink:show="embed" xlink:actuate="onLoad"/></draw:frame> <draw:frame draw:style-name="media" draw:name="67" text:anchor-type="as-char" draw:z-index="67"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groupspecifichtml" text:style-name="Internet_20_link" text:visited-style-name="Visited_20_Internet_20_Link">GroupSpecificHTML</text:a> - Contenu spécifique à certains groupes. <draw:frame draw:style-name="media" draw:name="68" text:anchor-type="as-char" draw:z-index="68" svg:width="2.0108333333333cm" style:rel-width="100%" svg:height="0.555625cm" style:rel-height="scale"><draw:image xlink:href="Pictures/7cd39c8ed0aaed4bbb4cf8982d6a4b64.png" xlink:type="simple" xlink:show="embed" xlink:actuate="onLoad"/></draw:frame> <draw:frame draw:style-name="media" draw:name="69" text:anchor-type="as-char" draw:z-index="69"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rolespecifichtml" text:style-name="Internet_20_link" text:visited-style-name="Visited_20_Internet_20_Link">RoleSpecificHTML</text:a> - Contenu spécifique à certains rôles. <draw:frame draw:style-name="media" draw:name="70" text:anchor-type="as-char" draw:z-index="70" svg:width="2.0108333333333cm" style:rel-width="100%" svg:height="0.555625cm" style:rel-height="scale"><draw:image xlink:href="Pictures/7cd39c8ed0aaed4bbb4cf8982d6a4b64.png" xlink:type="simple" xlink:show="embed" xlink:actuate="onLoad"/></draw:frame> <draw:frame draw:style-name="media" draw:name="71" text:anchor-type="as-char" draw:z-index="71"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profilespecifichtml" text:style-name="Internet_20_link" text:visited-style-name="Visited_20_Internet_20_Link">ProfileSpecificHTML</text:a> - Contenu spécifique sur règle de profil. <draw:frame draw:style-name="media" draw:name="72" text:anchor-type="as-char" draw:z-index="72" svg:width="2.0108333333333cm" style:rel-width="100%" svg:height="0.555625cm" style:rel-height="scale"><draw:image xlink:href="Pictures/7cd39c8ed0aaed4bbb4cf8982d6a4b64.png" xlink:type="simple" xlink:show="embed" xlink:actuate="onLoad"/></draw:frame> <draw:frame draw:style-name="media" draw:name="73" text:anchor-type="as-char" draw:z-index="73" svg:width="2.143125cm" style:rel-width="100%" svg:height="0.76729166666667cm" style:rel-height="scale"><draw:image xlink:href="Pictures/5d061a7b9d7fcb3e4e7085ad9794ab98.png" xlink:type="simple" xlink:show="embed" xlink:actuate="onLoad"/></draw:frame></text:p>
        </text:list-item>
        <text:list-item>
          <text:p text:style-name="List_20_1_Content_Last"> <text:a xlink:type="simple" xlink:href="https://docs.activeprolearn.com/doku.php?id=blocks:profileselectorhtml" text:style-name="Internet_20_link" text:visited-style-name="Visited_20_Internet_20_Link">ProfileSelectorHTML</text:a> - Contenu spécifique par sélecteur de profil. <draw:frame draw:style-name="media" draw:name="74" text:anchor-type="as-char" draw:z-index="74" svg:width="2.0108333333333cm" style:rel-width="100%" svg:height="0.555625cm" style:rel-height="scale"><draw:image xlink:href="Pictures/7cd39c8ed0aaed4bbb4cf8982d6a4b64.png" xlink:type="simple" xlink:show="embed" xlink:actuate="onLoad"/></draw:frame> <draw:frame draw:style-name="media" draw:name="75" text:anchor-type="as-char" draw:z-index="75" svg:width="2.143125cm" style:rel-width="100%" svg:height="0.76729166666667cm" style:rel-height="scale"><draw:image xlink:href="Pictures/5d061a7b9d7fcb3e4e7085ad9794ab98.png" xlink:type="simple" xlink:show="embed" xlink:actuate="onLoad"/></draw:frame></text:p>
        </text:list-item>
      </text:list>
      <table:table table:style-name="Table">
        <table:table-column/>
        <table:table-row>
          <table:table-cell office:value-type="string" table:style-name="tableheader">
            <text:p text:style-name="Table_20_Heading"> Blocs accessoires d'activités ou d'autres composants </text:p>
          </table:table-cell>
        </table:table-row>
      </table:table>
      <text:p text:style-name="Text_20_body">Les accessoires d'activité complètent le fonctionnement d'un module d'activité pour enrichir l'expérience pédagogique, la capacité de suivi ou d'auto-conduite des apprentissages.</text:p>
      <text:list text:style-name="List_20_1" text:continue-numbering="false">
        <text:list-item>
          <text:p text:style-name="List_20_1_Content_First"> <text:a xlink:type="simple" xlink:href="https://docs.activeprolearn.com/doku.php?id=blocks:userquizmonitor:manage" text:style-name="Internet_20_link" text:visited-style-name="Visited_20_Internet_20_Link">Notes importantes sur les questions dans Moodle</text:a></text:p>
        </text:list-item>
        <text:list-item>
          <text:p text:style-name="List_20_1_Content"> <text:a xlink:type="simple" xlink:href="https://docs.activeprolearn.com/doku.php?id=blocks:quizbehaviour" text:style-name="Internet_20_link" text:visited-style-name="Visited_20_Internet_20_Link">Comportement des quiz/Quiz behaviour</text:a> - Modification du comportement standard des quiz.</text:p>
        </text:list-item>
        <text:list-item>
          <text:p text:style-name="List_20_1_Content"> <text:a xlink:type="simple" xlink:href="https://docs.activeprolearn.com/doku.php?id=blocks:databehaviour" text:style-name="Internet_20_link" text:visited-style-name="Visited_20_Internet_20_Link">Comportement des bases de données</text:a> - Modification du comportement standard de l'activité base de données.</text:p>
        </text:list-item>
        <text:list-item>
          <text:p text:style-name="List_20_1_Content"> <text:a xlink:type="simple" xlink:href="https://docs.activeprolearn.com/doku.php?id=blocks:auditquizresults" text:style-name="Internet_20_link" text:visited-style-name="Visited_20_Internet_20_Link">Prépositionnement (AuditQuiz Results)</text:a> - Prépositionnement de connaissance à partir de quizs du cours. <draw:frame draw:style-name="media" draw:name="76" text:anchor-type="as-char" draw:z-index="76"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quizdynkey" text:style-name="Internet_20_link" text:visited-style-name="Visited_20_Internet_20_Link">Quiz Dynamic Key</text:a> - Bloc en appui des tests qui permet la modification régulière des mots de passe d'accès. <draw:frame draw:style-name="media" draw:name="77" text:anchor-type="as-char" draw:z-index="77" svg:width="2.0108333333333cm" style:rel-width="100%" svg:height="0.555625cm" style:rel-height="scale"><draw:image xlink:href="Pictures/7cd39c8ed0aaed4bbb4cf8982d6a4b64.png" xlink:type="simple" xlink:show="embed" xlink:actuate="onLoad"/></draw:frame> <draw:frame draw:style-name="media" draw:name="78" text:anchor-type="as-char" draw:z-index="78"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quizprogress" text:style-name="Internet_20_link" text:visited-style-name="Visited_20_Internet_20_Link">Progrès de quiz (Quiz Progress)</text:a> - Bloc Graphe les résultats de plusieurs tentatives de quiz en un graphe de progression. <draw:frame draw:style-name="media" draw:name="79" text:anchor-type="as-char" draw:z-index="79" svg:width="2.0108333333333cm" style:rel-width="100%" svg:height="0.555625cm" style:rel-height="scale"><draw:image xlink:href="Pictures/7cd39c8ed0aaed4bbb4cf8982d6a4b64.png" xlink:type="simple" xlink:show="embed" xlink:actuate="onLoad"/></draw:frame> <draw:frame draw:style-name="media" draw:name="80" text:anchor-type="as-char" draw:z-index="80"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learningtimecheck" text:style-name="Internet_20_link" text:visited-style-name="Visited_20_Internet_20_Link">Résumé des temps pédagogiques (Block LTC)</text:a> - Bloc d'agrégation des différents statuts des modules LearningTimeCheck implantés dans le cours avec affichage d' un état de progression des utilisateurs, signal utilisateurs inactifs. <draw:frame draw:style-name="media" draw:name="81" text:anchor-type="as-char" draw:z-index="81" svg:width="2.0108333333333cm" style:rel-width="100%" svg:height="0.555625cm" style:rel-height="scale"><draw:image xlink:href="Pictures/7cd39c8ed0aaed4bbb4cf8982d6a4b64.png" xlink:type="simple" xlink:show="embed" xlink:actuate="onLoad"/></draw:frame> <draw:frame draw:style-name="media" draw:name="82" text:anchor-type="as-char" draw:z-index="82"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cmsnavigation" text:style-name="Internet_20_link" text:visited-style-name="Visited_20_Internet_20_Link">Volume CMS (CMS navigation)</text:a> - Bloc d' accessoires d'accès à des volumes documentaires CMS intégrés. <draw:frame draw:style-name="media" draw:name="83" text:anchor-type="as-char" draw:z-index="83" svg:width="2.0108333333333cm" style:rel-width="100%" svg:height="0.555625cm" style:rel-height="scale"><draw:image xlink:href="Pictures/7cd39c8ed0aaed4bbb4cf8982d6a4b64.png" xlink:type="simple" xlink:show="embed" xlink:actuate="onLoad"/></draw:frame> <draw:frame draw:style-name="media" draw:name="84" text:anchor-type="as-char" draw:z-index="84"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pagemodule" text:style-name="Internet_20_link" text:visited-style-name="Visited_20_Internet_20_Link">Module de page  (PageModule)</text:a> - Bloc “technique” permettant de généraliser la mise en page dans le format “page”. <draw:frame draw:style-name="media" draw:name="85" text:anchor-type="as-char" draw:z-index="85" svg:width="2.0108333333333cm" style:rel-width="100%" svg:height="0.555625cm" style:rel-height="scale"><draw:image xlink:href="Pictures/7cd39c8ed0aaed4bbb4cf8982d6a4b64.png" xlink:type="simple" xlink:show="embed" xlink:actuate="onLoad"/></draw:frame></text:p>
        </text:list-item>
        <text:list-item>
          <text:p text:style-name="List_20_1_Content"> <text:a xlink:type="simple" xlink:href="https://docs.activeprolearn.com/doku.php?id=blocks:pagetracker" text:style-name="Internet_20_link" text:visited-style-name="Visited_20_Internet_20_Link">Bloc Sommaire/Page Tracker</text:a> - Un bloc “sommaire de cours” avec suivi de visite pour le format “page”. <draw:frame draw:style-name="media" draw:name="86" text:anchor-type="as-char" draw:z-index="86" svg:width="2.0108333333333cm" style:rel-width="100%" svg:height="0.555625cm" style:rel-height="scale"><draw:image xlink:href="Pictures/7cd39c8ed0aaed4bbb4cf8982d6a4b64.png" xlink:type="simple" xlink:show="embed" xlink:actuate="onLoad"/></draw:frame> <draw:frame draw:style-name="media" draw:name="87" text:anchor-type="as-char" draw:z-index="87"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sharedresources" text:style-name="Internet_20_link" text:visited-style-name="Visited_20_Internet_20_Link">Ressources mutualisées (Shared Resources)</text:a> - Un bloc d'outillage de conversion pour les ressources mutualisées. <draw:frame draw:style-name="media" draw:name="88" text:anchor-type="as-char" draw:z-index="88" svg:width="2.0108333333333cm" style:rel-width="100%" svg:height="0.555625cm" style:rel-height="scale"><draw:image xlink:href="Pictures/7cd39c8ed0aaed4bbb4cf8982d6a4b64.png" xlink:type="simple" xlink:show="embed" xlink:actuate="onLoad"/></draw:frame> <draw:frame draw:style-name="media" draw:name="89" text:anchor-type="as-char" draw:z-index="89"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activitypublisher" text:style-name="Internet_20_link" text:visited-style-name="Visited_20_Internet_20_Link">Bloc Exporteur d'activités (Activity Publisher)</text:a> - Un bloc pour archiver ressources et activités et les envoyer dans la bibliothèque de ressources partagées. <draw:frame draw:style-name="media" draw:name="90" text:anchor-type="as-char" draw:z-index="90" svg:width="2.0108333333333cm" style:rel-width="100%" svg:height="0.555625cm" style:rel-height="scale"><draw:image xlink:href="Pictures/7cd39c8ed0aaed4bbb4cf8982d6a4b64.png" xlink:type="simple" xlink:show="embed" xlink:actuate="onLoad"/></draw:frame> <draw:frame draw:style-name="media" draw:name="91" text:anchor-type="as-char" draw:z-index="91"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userquizlimit" text:style-name="Internet_20_link" text:visited-style-name="Visited_20_Internet_20_Link">Limites utilisateur des tentatives (User Quiz Limit)</text:a> - Un bloc pour limiter le nombre de tentatives à un quiz PAR UTILISATEUR. <draw:frame draw:style-name="media" draw:name="92" text:anchor-type="as-char" draw:z-index="92"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userquizmonitor" text:style-name="Internet_20_link" text:visited-style-name="Visited_20_Internet_20_Link">Plateau de révisions (User Quiz Monitor)</text:a> - <text:span text:style-name="Strong_20_Emphasis"><text:span text:style-name="Emphasis">Pédagogie inversée.</text:span></text:span>Un bloc mettant en scène un ensemble de quiz pour forger un dispositif de révision massive d'une base de connaissance complexe. </text:p>
        </text:list-item>
        <text:list-item>
          <text:p text:style-name="List_20_1_Content"> <text:a xlink:type="simple" xlink:href="https://docs.activeprolearn.com/doku.php?id=blocks:remotecontent" text:style-name="Internet_20_link" text:visited-style-name="Visited_20_Internet_20_Link">Bloc contenu distant</text:a>  : Ce bloc permettra d'ntégrer dans Moodle n'importe quel contenu provenant de l'extérieur, que le contenu soit du html ou résultat d'un Web service.</text:p>
        </text:list-item>
        <text:list-item>
          <text:p text:style-name="List_20_1_Content_Last"> <text:a xlink:type="simple" xlink:href="https://docs.activeprolearn.com/doku.php?id=blocks:self_check_in" text:style-name="Internet_20_link" text:visited-style-name="Visited_20_Internet_20_Link">Bloc pour l'auto-enregistrement par QRCode</text:a> : Ce bloc permet aux enseignants de projeter un QRCode permettant aux présents non enregistrés de créer leur profil sur Moodle.</text:p>
        </text:list-item>
      </text:list>
      <table:table table:style-name="Table">
        <table:table-column/>
        <table:table-row>
          <table:table-cell office:value-type="string" table:style-name="tableheader">
            <text:p text:style-name="Table_20_Heading"> Blocs fonctionnels de la boutique </text:p>
          </table:table-cell>
        </table:table-row>
      </table:table>
      <text:list text:style-name="List_20_1" text:continue-numbering="false">
        <text:list-item>
          <text:p text:style-name="List_20_1_Content_First"> <text:a xlink:type="simple" xlink:href="https://docs.activeprolearn.com/doku.php?id=blocks:shopaccess" text:style-name="Internet_20_link" text:visited-style-name="Visited_20_Internet_20_Link">Services commerciaux (Shop Access)</text:a> - Bloc d'accès au front-office commercial. <draw:frame draw:style-name="media" draw:name="93" text:anchor-type="as-char" draw:z-index="93" svg:width="2.0108333333333cm" style:rel-width="100%" svg:height="0.555625cm" style:rel-height="scale"><draw:image xlink:href="Pictures/7cd39c8ed0aaed4bbb4cf8982d6a4b64.png" xlink:type="simple" xlink:show="embed" xlink:actuate="onLoad"/></draw:frame> <draw:frame draw:style-name="media" draw:name="94" text:anchor-type="as-char" draw:z-index="94"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shopproducts" text:style-name="Internet_20_link" text:visited-style-name="Visited_20_Internet_20_Link">Mes produits (Shop Products)</text:a> - Un bloc accessoire de boutique pour l'espace client - Liste de mes produits. <draw:frame draw:style-name="media" draw:name="95" text:anchor-type="as-char" draw:z-index="95" svg:width="2.0108333333333cm" style:rel-width="100%" svg:height="0.555625cm" style:rel-height="scale"><draw:image xlink:href="Pictures/7cd39c8ed0aaed4bbb4cf8982d6a4b64.png" xlink:type="simple" xlink:show="embed" xlink:actuate="onLoad"/></draw:frame> <draw:frame draw:style-name="media" draw:name="96" text:anchor-type="as-char" draw:z-index="96"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shopbills" text:style-name="Internet_20_link" text:visited-style-name="Visited_20_Internet_20_Link">Mes factures (Shop Bills)</text:a> - Un bloc accessoire de boutique pour l'espace client - Liste de mes factures. <draw:frame draw:style-name="media" draw:name="97" text:anchor-type="as-char" draw:z-index="97" svg:width="2.0108333333333cm" style:rel-width="100%" svg:height="0.555625cm" style:rel-height="scale"><draw:image xlink:href="Pictures/7cd39c8ed0aaed4bbb4cf8982d6a4b64.png" xlink:type="simple" xlink:show="embed" xlink:actuate="onLoad"/></draw:frame> <draw:frame draw:style-name="media" draw:name="98" text:anchor-type="as-char" draw:z-index="98"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shoptotal" text:style-name="Internet_20_link" text:visited-style-name="Visited_20_Internet_20_Link">Panier (Shop Total)</text:a> - Un bloc Sommateur du panier d'achat. <draw:frame draw:style-name="media" draw:name="99" text:anchor-type="as-char" draw:z-index="99" svg:width="2.0108333333333cm" style:rel-width="100%" svg:height="0.555625cm" style:rel-height="scale"><draw:image xlink:href="Pictures/7cd39c8ed0aaed4bbb4cf8982d6a4b64.png" xlink:type="simple" xlink:show="embed" xlink:actuate="onLoad"/></draw:frame> <draw:frame draw:style-name="media" draw:name="100" text:anchor-type="as-char" draw:z-index="100"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shopcourseseats" text:style-name="Internet_20_link" text:visited-style-name="Visited_20_Internet_20_Link">Attribution de sièges provisionnés (Shop Course Seats)</text:a> - Un bloc accessoire d'attribution de sièges dans le cours. <draw:frame draw:style-name="media" draw:name="101" text:anchor-type="as-char" draw:z-index="101" svg:width="2.0108333333333cm" style:rel-width="100%" svg:height="0.555625cm" style:rel-height="scale"><draw:image xlink:href="Pictures/7cd39c8ed0aaed4bbb4cf8982d6a4b64.png" xlink:type="simple" xlink:show="embed" xlink:actuate="onLoad"/></draw:frame> <draw:frame draw:style-name="media" draw:name="102" text:anchor-type="as-char" draw:z-index="102"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blocks:shopdiscounts" text:style-name="Internet_20_link" text:visited-style-name="Visited_20_Internet_20_Link">Remises (Shop Discounts)</text:a> - Un bloc des remises et offres commerciales en boutique. <draw:frame draw:style-name="media" draw:name="103" text:anchor-type="as-char" draw:z-index="103" svg:width="2.0108333333333cm" style:rel-width="100%" svg:height="0.555625cm" style:rel-height="scale"><draw:image xlink:href="Pictures/7cd39c8ed0aaed4bbb4cf8982d6a4b64.png" xlink:type="simple" xlink:show="embed" xlink:actuate="onLoad"/></draw:frame> <draw:frame draw:style-name="media" draw:name="104" text:anchor-type="as-char" draw:z-index="104" svg:width="2.143125cm" style:rel-width="100%" svg:height="0.76729166666667cm" style:rel-height="scale"><draw:image xlink:href="Pictures/5d061a7b9d7fcb3e4e7085ad9794ab98.png" xlink:type="simple" xlink:show="embed" xlink:actuate="onLoad"/></draw:frame> <draw:frame draw:style-name="media" draw:name="105" text:anchor-type="as-char" draw:z-index="105" svg:width="0.42333333333333cm" svg:height="0.42333333333333cm"><draw:image xlink:href="Pictures/12680cf5fb3e9ce8919193d13be5739f.png" xlink:type="simple" xlink:show="embed" xlink:actuate="onLoad"/></draw:frame></text:p>
        </text:list-item>
        <text:list-item>
          <text:p text:style-name="List_20_1_Content_Last"> <text:a xlink:type="simple" xlink:href="https://docs.activeprolearn.com/doku.php?id=blocks:mycredits" text:style-name="Internet_20_link" text:visited-style-name="Visited_20_Internet_20_Link">Crédits pédagogiques (My Credits)</text:a> - Un bloc d'affectation de crédits à consommer via achat boutique. <draw:frame draw:style-name="media" draw:name="106" text:anchor-type="as-char" draw:z-index="106" svg:width="2.0108333333333cm" style:rel-width="100%" svg:height="0.555625cm" style:rel-height="scale"><draw:image xlink:href="Pictures/7cd39c8ed0aaed4bbb4cf8982d6a4b64.png" xlink:type="simple" xlink:show="embed" xlink:actuate="onLoad"/></draw:frame> <draw:frame draw:style-name="media" draw:name="107" text:anchor-type="as-char" draw:z-index="107" svg:width="2.143125cm" style:rel-width="100%" svg:height="0.76729166666667cm" style:rel-height="scale"><draw:image xlink:href="Pictures/5d061a7b9d7fcb3e4e7085ad9794ab98.png" xlink:type="simple" xlink:show="embed" xlink:actuate="onLoad"/></draw:frame> <draw:frame draw:style-name="media" draw:name="108" text:anchor-type="as-char" draw:z-index="108" svg:width="0.42333333333333cm" svg:height="0.42333333333333cm"><draw:image xlink:href="Pictures/12680cf5fb3e9ce8919193d13be5739f.png" xlink:type="simple" xlink:show="embed" xlink:actuate="onLoad"/></draw:frame></text:p>
        </text:list-item>
      </text:list>
      <text:p text:style-name="Text_20_body">—-</text:p>
      <text:h text:style-name="Heading_20_2" text:outline-level="2"><text:bookmark-start text:name="__RefHeading___les_filtres_4"/><text:bookmark-start text:name="les_filtres"/>Les filtres<text:bookmark-end text:name="__RefHeading___les_filtres_4"/><text:bookmark-end text:name="les_filtres"/></text:h>
      <table:table table:style-name="Table">
        <table:table-column/>
        <table:table-row>
          <table:table-cell office:value-type="string" table:style-name="tableheader">
            <text:p text:style-name="Table_20_Heading"> <text:span text:style-name="Strong_20_Emphasis">Les filtres</text:span><draw:frame draw:style-name="mediacenter" draw:name="109" text:anchor-type="paragraph" draw:z-index="109" svg:width="3.175cm" style:rel-width="100%" svg:height="3.175cm" style:rel-height="scale"><draw:image xlink:href="Pictures/5c1d7081b71edff8b842507710ed78da.png" xlink:type="simple" xlink:show="embed" xlink:actuate="onLoad"/></draw:frame></text:p>
          </table:table-cell>
        </table:table-row>
        <table:table-row>
          <table:table-cell office:value-type="string" table:style-name="tablecell">
            <text:p text:style-name="tablealignleft">Les filtres sont des composants ou plugins responsable du traitement des différents flux de textes qui sont affichés sur les écrans des plateformes Moodle.</text:p>
          </table:table-cell>
        </table:table-row>
      </table:table>
      <text:list text:style-name="List_20_1" text:continue-numbering="false">
        <text:list-item>
          <text:p text:style-name="List_20_1_Content_First"> <text:a xlink:type="simple" xlink:href="https://docs.activeprolearn.com/doku.php?id=filter:multilangenhanced" text:style-name="Internet_20_link" text:visited-style-name="Visited_20_Internet_20_Link">Filtre multilangue amélioré</text:a> - Un filtre corrigeant des défauts de comportement du filtre standard sur des contenus HTML imbriqués. <draw:frame draw:style-name="media" draw:name="110" text:anchor-type="as-char" draw:z-index="110" svg:width="0.42333333333333cm" svg:height="0.42333333333333cm"><draw:image xlink:href="Pictures/12680cf5fb3e9ce8919193d13be5739f.png" xlink:type="simple" xlink:show="embed" xlink:actuate="onLoad"/></draw:frame> <draw:frame draw:style-name="media" draw:name="111" text:anchor-type="as-char" draw:z-index="111" svg:width="2.0108333333333cm" style:rel-width="100%" svg:height="0.555625cm" style:rel-height="scale"><draw:image xlink:href="Pictures/7cd39c8ed0aaed4bbb4cf8982d6a4b64.png" xlink:type="simple" xlink:show="embed" xlink:actuate="onLoad"/></draw:frame> <draw:frame draw:style-name="media" draw:name="112" text:anchor-type="as-char" draw:z-index="112"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filter:wikipediacalls" text:style-name="Internet_20_link" text:visited-style-name="Visited_20_Internet_20_Link">Filtre de liaison Wikipedia</text:a> - Un filtre pour lier simplement des mots vers les articles Wikipedia correspondants. <draw:frame draw:style-name="media" draw:name="113" text:anchor-type="as-char" draw:z-index="113" svg:width="2.0108333333333cm" style:rel-width="100%" svg:height="0.555625cm" style:rel-height="scale"><draw:image xlink:href="Pictures/7cd39c8ed0aaed4bbb4cf8982d6a4b64.png" xlink:type="simple" xlink:show="embed" xlink:actuate="onLoad"/></draw:frame> <draw:frame draw:style-name="media" draw:name="114" text:anchor-type="as-char" draw:z-index="114" svg:width="2.143125cm" style:rel-width="100%" svg:height="0.76729166666667cm" style:rel-height="scale"><draw:image xlink:href="Pictures/5d061a7b9d7fcb3e4e7085ad9794ab98.png" xlink:type="simple" xlink:show="embed" xlink:actuate="onLoad"/></draw:frame></text:p>
        </text:list-item>
        <text:list-item>
          <text:p text:style-name="List_20_1_Content_Last"> <text:a xlink:type="simple" xlink:href="https://docs.activeprolearn.com/doku.php?id=filter:cms" text:style-name="Internet_20_link" text:visited-style-name="Visited_20_Internet_20_Link">Filtre d'injection de contenu CMS</text:a> - Un filtre pour insérer des contenus publiés dans le CMS dans les contenus de Moodle. <draw:frame draw:style-name="media" draw:name="115" text:anchor-type="as-char" draw:z-index="115" svg:width="2.0108333333333cm" style:rel-width="100%" svg:height="0.555625cm" style:rel-height="scale"><draw:image xlink:href="Pictures/7cd39c8ed0aaed4bbb4cf8982d6a4b64.png" xlink:type="simple" xlink:show="embed" xlink:actuate="onLoad"/></draw:frame> <draw:frame draw:style-name="media" draw:name="116" text:anchor-type="as-char" draw:z-index="116" svg:width="2.143125cm" style:rel-width="100%" svg:height="0.76729166666667cm" style:rel-height="scale"><draw:image xlink:href="Pictures/5d061a7b9d7fcb3e4e7085ad9794ab98.png" xlink:type="simple" xlink:show="embed" xlink:actuate="onLoad"/></draw:frame></text:p>
        </text:list-item>
      </text:list>
      <text:p text:style-name="Horizontal_20_Line"/>
      <text:h text:style-name="Heading_20_2" text:outline-level="2"><text:bookmark-start text:name="__RefHeading___les_formats_de_cours_5"/><text:bookmark-start text:name="les_formats_de_cours"/>Les formats de cours<text:bookmark-end text:name="__RefHeading___les_formats_de_cours_5"/><text:bookmark-end text:name="les_formats_de_cours"/></text:h>
      <table:table table:style-name="Table">
        <table:table-column/>
        <table:table-row>
          <table:table-cell office:value-type="string" table:style-name="tableheader">
            <text:p text:style-name="Table_20_Heading"><draw:frame draw:style-name="mediacenter" draw:name="117" text:anchor-type="paragraph" draw:z-index="117" svg:width="3.175cm" style:rel-width="100%" svg:height="3.175cm" style:rel-height="scale"><draw:image xlink:href="Pictures/f39bfdd902cbd862f70b09698e1197e2.png" xlink:type="simple" xlink:show="embed" xlink:actuate="onLoad"/></draw:frame></text:p>
          </table:table-cell>
        </table:table-row>
        <table:table-row>
          <table:table-cell office:value-type="string" table:style-name="tablecell">
            <text:p text:style-name="tablealignleft">Les formats de cours sont responsable de la disposition du rendu à l'intérieur du cours, de son organisation apparente et de l'organisation de son édition.</text:p>
          </table:table-cell>
        </table:table-row>
      </table:table>
      <text:list text:style-name="List_20_1" text:continue-numbering="false">
        <text:list-item>
          <text:p text:style-name="LastListParagraph_List_20_1_Content_First"> <text:a xlink:type="simple" xlink:href="https://docs.activeprolearn.com/doku.php?id=format:page" text:style-name="Internet_20_link" text:visited-style-name="Visited_20_Internet_20_Link">Format de cours Page</text:a> - Un des plus puissants formats de cours pour Moodle, multi pages hiérarchiques, libre placement.</text:p>
        </text:list-item>
      </text:list>
      <text:p text:style-name="Horizontal_20_Line"/>
      <text:h text:style-name="Heading_20_2" text:outline-level="2"><text:bookmark-start text:name="__RefHeading___les_methodes_d_authentification_6"/><text:bookmark-start text:name="les_methodes_d_authentification"/>Les méthodes d'authentification<text:bookmark-end text:name="__RefHeading___les_methodes_d_authentification_6"/><text:bookmark-end text:name="les_methodes_d_authentification"/></text:h>
      <table:table table:style-name="Table">
        <table:table-column/>
        <table:table-row>
          <table:table-cell office:value-type="string" table:style-name="tableheader">
            <text:p text:style-name="Table_20_Heading"> <draw:frame draw:style-name="mediacenter" draw:name="118" text:anchor-type="paragraph" draw:z-index="118" svg:width="3.175cm" style:rel-width="100%" svg:height="3.175cm" style:rel-height="scale"><draw:image xlink:href="Pictures/37a8951f6094742aef6f36d235f73af7.png" xlink:type="simple" xlink:show="embed" xlink:actuate="onLoad"/></draw:frame></text:p>
          </table:table-cell>
        </table:table-row>
        <table:table-row>
          <table:table-cell office:value-type="string" table:style-name="tablecell">
            <text:p text:style-name="tablealignleft">Les plugins d'authentification permettent l'authentification des utilisateurs à partir de sources d'identité diverses, ou d'assurer l'interopérabilité avec d'autres applications authentifiées.<text:a xlink:type="simple" xlink:href="https://docs.activeprolearn.com/doku.php?id=quelques_definitions_sur_l_interoperabilite_de_la_gestion_d_utilisateurs" text:style-name="Internet_20_link" text:visited-style-name="Visited_20_Internet_20_Link">L'interopérabilité des applications relativement aux utilisateurs</text:a></text:p>
          </table:table-cell>
        </table:table-row>
      </table:table>
      <text:list text:style-name="List_20_1" text:continue-numbering="false">
        <text:list-item>
          <text:p text:style-name="List_20_1_Content_First"> <text:a xlink:type="simple" xlink:href="https://docs.activeprolearn.com/doku.php?id=auth:ticket" text:style-name="Internet_20_link" text:visited-style-name="Visited_20_Internet_20_Link">Authentification par ticket</text:a> - Authentification sur présentation de ticket. <draw:frame draw:style-name="media" draw:name="119" text:anchor-type="as-char" draw:z-index="119" svg:width="0.42333333333333cm" svg:height="0.42333333333333cm"><draw:image xlink:href="Pictures/12680cf5fb3e9ce8919193d13be5739f.png" xlink:type="simple" xlink:show="embed" xlink:actuate="onLoad"/></draw:frame> <draw:frame draw:style-name="media" draw:name="120" text:anchor-type="as-char" draw:z-index="120" svg:width="2.0108333333333cm" style:rel-width="100%" svg:height="0.555625cm" style:rel-height="scale"><draw:image xlink:href="Pictures/7cd39c8ed0aaed4bbb4cf8982d6a4b64.png" xlink:type="simple" xlink:show="embed" xlink:actuate="onLoad"/></draw:frame> <draw:frame draw:style-name="media" draw:name="121" text:anchor-type="as-char" draw:z-index="121"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auth:grr" text:style-name="Internet_20_link" text:visited-style-name="Visited_20_Internet_20_Link">GRR</text:a> - SSO avec GRR. (plus maintenu).</text:p>
        </text:list-item>
        <text:list-item>
          <text:p text:style-name="List_20_1_Content"> <text:a xlink:type="simple" xlink:href="https://docs.activeprolearn.com/doku.php?id=auth:multimnet" text:style-name="Internet_20_link" text:visited-style-name="Visited_20_Internet_20_Link">MultiMnet</text:a> - Une authentification pour réseau “total” de Moodle en multi-composantes distribués.</text:p>
        </text:list-item>
        <text:list-item>
          <text:p text:style-name="List_20_1_Content"> <text:a xlink:type="simple" xlink:href="https://docs.activeprolearn.com/doku.php?id=auth:digicode" text:style-name="Internet_20_link" text:visited-style-name="Visited_20_Internet_20_Link">Authentification par digicode</text:a> - Authentification par digicode façon “interface bancaire B to C” <draw:frame draw:style-name="media" draw:name="122" text:anchor-type="as-char" draw:z-index="122"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auth:netyareo" text:style-name="Internet_20_link" text:visited-style-name="Visited_20_Internet_20_Link">Authentification via NetYpareo</text:a> - Authentification pour logiciel Net Yparéo de l'éditeur YMAG</text:p>
        </text:list-item>
        <text:list-item>
          <text:p text:style-name="List_20_1_Content"> <text:a xlink:type="simple" xlink:href="https://docs.activeprolearn.com/doku.php?id=auth:drupal" text:style-name="Internet_20_link" text:visited-style-name="Visited_20_Internet_20_Link">Authentification via Drupal</text:a> - Authentification pour CMS Drupal</text:p>
        </text:list-item>
        <text:list-item>
          <text:p text:style-name="List_20_1_Content_Last"> <text:a xlink:type="simple" xlink:href="https://docs.activeprolearn.com/doku.php?id=auth:selfcheckin" text:style-name="Internet_20_link" text:visited-style-name="Visited_20_Internet_20_Link">Auto-enregistrement par QRCode</text:a> - Authentification des utilisateurs auto-enregistrés par la procédure du <text:a xlink:type="simple" xlink:href="https://docs.activeprolearn.com/doku.php?id=block:selfcheckin" text:style-name="Internet_20_link" text:visited-style-name="Visited_20_Internet_20_Link">Bloc pour l'auto-eregistrement par QRCode</text:a>.</text:p>
        </text:list-item>
      </text:list>
      <text:p text:style-name="Horizontal_20_Line"/>
      <text:h text:style-name="Heading_20_2" text:outline-level="2"><text:bookmark-start text:name="__RefHeading___les_methodes_d_inscription_7"/><text:bookmark-start text:name="les_methodes_d_inscription"/>Les méthodes d'inscription<text:bookmark-end text:name="__RefHeading___les_methodes_d_inscription_7"/><text:bookmark-end text:name="les_methodes_d_inscription"/></text:h>
      <table:table table:style-name="Table">
        <table:table-column/>
        <table:table-row>
          <table:table-cell office:value-type="string" table:style-name="tableheader">
            <text:p text:style-name="Table_20_Heading"><draw:frame draw:style-name="mediacenter" draw:name="123" text:anchor-type="paragraph" draw:z-index="123" svg:width="3.175cm" style:rel-width="100%" svg:height="3.175cm" style:rel-height="scale"><draw:image xlink:href="Pictures/bb58bd6a8bb4d56a809ccc1477141ea4.png" xlink:type="simple" xlink:show="embed" xlink:actuate="onLoad"/></draw:frame> </text:p>
          </table:table-cell>
        </table:table-row>
        <table:table-row>
          <table:table-cell office:value-type="string" table:style-name="tablecell">
            <text:p text:style-name="tablealignleft">Les méthodes d'inscription outillent la façon dont on associe des utilisateurs aux cours pour y avoir une activité dépendant de son rôle. Les méthode d'inscription de Moodle peuvent être manuelles, automatiques, interactives ou non, pilotées par des données ou des événements.</text:p>
          </table:table-cell>
        </table:table-row>
      </table:table>
      <text:p text:style-name="Text_20_body">Depuis Moodle 2, les méthodes d'inscription sont cumulables pour un même cours, ce qui permet des configurations très riches et flexibles de l'administration des inscriptions.</text:p>
      <text:p text:style-name="Text_20_body">ActiveProLearn gère plusieurs variantes spécifiques de méthodes d'inscription. La première, l'inscription différée par cohorte permet de réaliser <text:span text:style-name="Strong_20_Emphasis">à l'avance</text:span> une planification automatique et programmée des inscriptions de certains groupes dans les cours. La deuxième permet de limiter l'auto-inscription “naturelle et implicite” à un ensemble d'utilisateurs ciblés par leur profil. La troisième est utilisée dans le cadre de ventes de formations via le composant boutique.</text:p>
      <text:p text:style-name="Text_20_body"><text:a xlink:type="simple" xlink:href="https://docs.activeprolearn.com/doku.php?id=methodeinscriptions" text:style-name="Internet_20_link" text:visited-style-name="Visited_20_Internet_20_Link">En savoir plus sur les méthodes d'inscription</text:a></text:p>
      <text:list text:style-name="List_20_1" text:continue-numbering="false">
        <text:list-item>
          <text:p text:style-name="List_20_1_Content_First"> <text:a xlink:type="simple" xlink:href="https://docs.activeprolearn.com/doku.php?id=enrol:delayedcohort" text:style-name="Internet_20_link" text:visited-style-name="Visited_20_Internet_20_Link">Inscriptions différées par cohortes</text:a> <draw:frame draw:style-name="media" draw:name="124" text:anchor-type="as-char" draw:z-index="124" svg:width="2.0108333333333cm" style:rel-width="100%" svg:height="0.555625cm" style:rel-height="scale"><draw:image xlink:href="Pictures/7cd39c8ed0aaed4bbb4cf8982d6a4b64.png" xlink:type="simple" xlink:show="embed" xlink:actuate="onLoad"/></draw:frame> <draw:frame draw:style-name="media" draw:name="125" text:anchor-type="as-char" draw:z-index="125"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enrol:cohortrestricted" text:style-name="Internet_20_link" text:visited-style-name="Visited_20_Internet_20_Link">Inscriptions par cohortes (filtrées)</text:a> <draw:frame draw:style-name="media" draw:name="126" text:anchor-type="as-char" draw:z-index="126" svg:width="0.42333333333333cm" svg:height="0.42333333333333cm"><draw:image xlink:href="Pictures/12680cf5fb3e9ce8919193d13be5739f.png" xlink:type="simple" xlink:show="embed" xlink:actuate="onLoad"/></draw:frame>  <draw:frame draw:style-name="media" draw:name="127" text:anchor-type="as-char" draw:z-index="127" svg:width="2.0108333333333cm" style:rel-width="100%" svg:height="0.555625cm" style:rel-height="scale"><draw:image xlink:href="Pictures/7cd39c8ed0aaed4bbb4cf8982d6a4b64.png" xlink:type="simple" xlink:show="embed" xlink:actuate="onLoad"/></draw:frame> <draw:frame draw:style-name="media" draw:name="128" text:anchor-type="as-char" draw:z-index="128"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enrol:profilefield" text:style-name="Internet_20_link" text:visited-style-name="Visited_20_Internet_20_Link">Inscription implicite sur champ de profil / Enrol Profile Field</text:a> <draw:frame draw:style-name="media" draw:name="129" text:anchor-type="as-char" draw:z-index="129" svg:width="2.0108333333333cm" style:rel-width="100%" svg:height="0.555625cm" style:rel-height="scale"><draw:image xlink:href="Pictures/7cd39c8ed0aaed4bbb4cf8982d6a4b64.png" xlink:type="simple" xlink:show="embed" xlink:actuate="onLoad"/></draw:frame> <draw:frame draw:style-name="media" draw:name="130" text:anchor-type="as-char" draw:z-index="130"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enrol:trainingcredits" text:style-name="Internet_20_link" text:visited-style-name="Visited_20_Internet_20_Link">Inscription par crédits pédagogiques</text:a> <draw:frame draw:style-name="media" draw:name="131" text:anchor-type="as-char" draw:z-index="131" svg:width="0.42333333333333cm" svg:height="0.42333333333333cm"><draw:image xlink:href="Pictures/12680cf5fb3e9ce8919193d13be5739f.png" xlink:type="simple" xlink:show="embed" xlink:actuate="onLoad"/></draw:frame>  <draw:frame draw:style-name="media" draw:name="132" text:anchor-type="as-char" draw:z-index="132"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enrol:sync" text:style-name="Internet_20_link" text:visited-style-name="Visited_20_Internet_20_Link">Inscription synchronisées</text:a> Un plugin pour “marquer” les inscriptions issues d'une automatisation d'alimentation (compatible avec plusieurs alimenteurs) <draw:frame draw:style-name="media" draw:name="133" text:anchor-type="as-char" draw:z-index="133" svg:width="2.0108333333333cm" style:rel-width="100%" svg:height="0.555625cm" style:rel-height="scale"><draw:image xlink:href="Pictures/7cd39c8ed0aaed4bbb4cf8982d6a4b64.png" xlink:type="simple" xlink:show="embed" xlink:actuate="onLoad"/></draw:frame> <draw:frame draw:style-name="media" draw:name="134" text:anchor-type="as-char" draw:z-index="134" svg:width="2.143125cm" style:rel-width="100%" svg:height="0.76729166666667cm" style:rel-height="scale"><draw:image xlink:href="Pictures/5d061a7b9d7fcb3e4e7085ad9794ab98.png" xlink:type="simple" xlink:show="embed" xlink:actuate="onLoad"/></draw:frame></text:p>
        </text:list-item>
        <text:list-item>
          <text:p text:style-name="List_20_1_Content_Last"> <text:a xlink:type="simple" xlink:href="https://docs.activeprolearn.com/doku.php?id=enrol:selfcheckin" text:style-name="Internet_20_link" text:visited-style-name="Visited_20_Internet_20_Link">Inscriptions auto-enregistrées par QRCode</text:a> Marque et active l'auto-inscription des utilisateurs auto-enregistrés par QRCode :RGPD:</text:p>
        </text:list-item>
      </text:list>
      <text:p text:style-name="Horizontal_20_Line"/>
      <text:h text:style-name="Heading_20_2" text:outline-level="2"><text:bookmark-start text:name="__RefHeading___les_conditions_de_disponibilite_8"/><text:bookmark-start text:name="les_conditions_de_disponibilite"/>Les conditions de disponibilité<text:bookmark-end text:name="__RefHeading___les_conditions_de_disponibilite_8"/><text:bookmark-end text:name="les_conditions_de_disponibilite"/></text:h>
      <table:table table:style-name="Table">
        <table:table-column/>
        <table:table-row>
          <table:table-cell office:value-type="string" table:style-name="tableheader">
            <text:p text:style-name="Table_20_Heading"> <draw:frame draw:style-name="mediacenter" draw:name="135" text:anchor-type="paragraph" draw:z-index="135" svg:width="3.175cm" style:rel-width="100%" svg:height="3.175cm" style:rel-height="scale"><draw:image xlink:href="Pictures/6daca9c743dc5b74e492213a0e33a0ef.png" xlink:type="simple" xlink:show="embed" xlink:actuate="onLoad"/></draw:frame> </text:p>
          </table:table-cell>
        </table:table-row>
        <table:table-row>
          <table:table-cell office:value-type="string" table:style-name="tablecell">
            <text:p text:style-name="tablealignleft">Les conditions de disponibilité sont des plugins permettant d'influer sur l'accès des utilisateurs à certains contenus (activités, ressources ou sections) en fonction de règles applicables et combinables.</text:p>
          </table:table-cell>
        </table:table-row>
      </table:table>
      <text:list text:style-name="List_20_1" text:continue-numbering="false">
        <text:list-item>
          <text:p text:style-name="LastListParagraph_List_20_1_Content_First"> <text:a xlink:type="simple" xlink:href="https://docs.activeprolearn.com/doku.php?id=availability:activeenrol" text:style-name="Internet_20_link" text:visited-style-name="Visited_20_Internet_20_Link">Inscription avec option d'activité</text:a> - Autorise l'accès à la ressource si l'utilisateur dispose d'une inscription avec la méthode définie. Les états de cette inscription peuvent être contrôlés. <draw:frame draw:style-name="media" draw:name="136" text:anchor-type="as-char" draw:z-index="136" svg:width="2.0108333333333cm" style:rel-width="100%" svg:height="0.555625cm" style:rel-height="scale"><draw:image xlink:href="Pictures/7cd39c8ed0aaed4bbb4cf8982d6a4b64.png" xlink:type="simple" xlink:show="embed" xlink:actuate="onLoad"/></draw:frame> <draw:frame draw:style-name="media" draw:name="137" text:anchor-type="as-char" draw:z-index="137" svg:width="2.143125cm" style:rel-width="100%" svg:height="0.76729166666667cm" style:rel-height="scale"><draw:image xlink:href="Pictures/5d061a7b9d7fcb3e4e7085ad9794ab98.png" xlink:type="simple" xlink:show="embed" xlink:actuate="onLoad"/></draw:frame><draw:frame draw:style-name="media" draw:name="138" text:anchor-type="as-char" draw:z-index="138" svg:width="0.42333333333333cm" svg:height="0.42333333333333cm"><draw:image xlink:href="Pictures/12680cf5fb3e9ce8919193d13be5739f.png" xlink:type="simple" xlink:show="embed" xlink:actuate="onLoad"/></draw:frame> Doc à finir</text:p>
        </text:list-item>
      </text:list>
      <text:list text:style-name="List_20_1" text:continue-numbering="false">
        <text:list-item>
          <text:p text:style-name="LastListParagraph_List_20_1_Content_First"> <text:a xlink:type="simple" xlink:href="https://docs.activeprolearn.com/doku.php?id=availability:days" text:style-name="Internet_20_link" text:visited-style-name="Visited_20_Internet_20_Link">Jours</text:a> - Permet de planifier des activités et ressources à partir de certains jours à compter de la date de début du cours. <draw:frame draw:style-name="media" draw:name="139" text:anchor-type="as-char" draw:z-index="139" svg:width="2.0108333333333cm" style:rel-width="100%" svg:height="0.555625cm" style:rel-height="scale"><draw:image xlink:href="Pictures/7cd39c8ed0aaed4bbb4cf8982d6a4b64.png" xlink:type="simple" xlink:show="embed" xlink:actuate="onLoad"/></draw:frame> <draw:frame draw:style-name="media" draw:name="140" text:anchor-type="as-char" draw:z-index="140" svg:width="2.143125cm" style:rel-width="100%" svg:height="0.76729166666667cm" style:rel-height="scale"><draw:image xlink:href="Pictures/5d061a7b9d7fcb3e4e7085ad9794ab98.png" xlink:type="simple" xlink:show="embed" xlink:actuate="onLoad"/></draw:frame></text:p>
        </text:list-item>
      </text:list>
      <text:list text:style-name="List_20_1" text:continue-numbering="false">
        <text:list-item>
          <text:p text:style-name="LastListParagraph_List_20_1_Content_First"> <text:a xlink:type="simple" xlink:href="https://docs.activeprolearn.com/doku.php?id=availability:week" text:style-name="Internet_20_link" text:visited-style-name="Visited_20_Internet_20_Link">Semaine</text:a> - Permet de planifier des activités et ressources sur plusieurs semaines relatives à la date de début du cours. <draw:frame draw:style-name="media" draw:name="141" text:anchor-type="as-char" draw:z-index="141" svg:width="2.0108333333333cm" style:rel-width="100%" svg:height="0.555625cm" style:rel-height="scale"><draw:image xlink:href="Pictures/7cd39c8ed0aaed4bbb4cf8982d6a4b64.png" xlink:type="simple" xlink:show="embed" xlink:actuate="onLoad"/></draw:frame> <draw:frame draw:style-name="media" draw:name="142" text:anchor-type="as-char" draw:z-index="142" svg:width="2.143125cm" style:rel-width="100%" svg:height="0.76729166666667cm" style:rel-height="scale"><draw:image xlink:href="Pictures/5d061a7b9d7fcb3e4e7085ad9794ab98.png" xlink:type="simple" xlink:show="embed" xlink:actuate="onLoad"/></draw:frame></text:p>
        </text:list-item>
      </text:list>
      <text:list text:style-name="List_20_1" text:continue-numbering="false">
        <text:list-item>
          <text:p text:style-name="LastListParagraph_List_20_1_Content_First"> <text:a xlink:type="simple" xlink:href="https://docs.activeprolearn.com/doku.php?id=availability:coursetime" text:style-name="Internet_20_link" text:visited-style-name="Visited_20_Internet_20_Link">Temps passé dans un cours</text:a> - Permet de déclencher des ouvertures d'activités ou de ressources après qu'un certain temps d'apprentissage ait été constaté dans un cours. <draw:frame draw:style-name="media" draw:name="143" text:anchor-type="as-char" draw:z-index="143" svg:width="2.0108333333333cm" style:rel-width="100%" svg:height="0.555625cm" style:rel-height="scale"><draw:image xlink:href="Pictures/7cd39c8ed0aaed4bbb4cf8982d6a4b64.png" xlink:type="simple" xlink:show="embed" xlink:actuate="onLoad"/></draw:frame> <draw:frame draw:style-name="media" draw:name="144" text:anchor-type="as-char" draw:z-index="144" svg:width="2.143125cm" style:rel-width="100%" svg:height="0.76729166666667cm" style:rel-height="scale"><draw:image xlink:href="Pictures/5d061a7b9d7fcb3e4e7085ad9794ab98.png" xlink:type="simple" xlink:show="embed" xlink:actuate="onLoad"/></draw:frame></text:p>
        </text:list-item>
      </text:list>
      <text:list text:style-name="List_20_1" text:continue-numbering="false">
        <text:list-item>
          <text:p text:style-name="LastListParagraph_List_20_1_Content_First"> <text:a xlink:type="simple" xlink:href="https://docs.activeprolearn.com/doku.php?id=availability:sectiontime" text:style-name="Internet_20_link" text:visited-style-name="Visited_20_Internet_20_Link">Temps passé dans une section (ou page)</text:a> - Permet de déclencher des ouvertures d'activités ou de ressources après qu'un certain temps d'apprentissage ait été constaté dans une section (ou page pour le format page) de cours. <draw:frame draw:style-name="media" draw:name="145" text:anchor-type="as-char" draw:z-index="145" svg:width="2.0108333333333cm" style:rel-width="100%" svg:height="0.555625cm" style:rel-height="scale"><draw:image xlink:href="Pictures/7cd39c8ed0aaed4bbb4cf8982d6a4b64.png" xlink:type="simple" xlink:show="embed" xlink:actuate="onLoad"/></draw:frame> <draw:frame draw:style-name="media" draw:name="146" text:anchor-type="as-char" draw:z-index="146" svg:width="2.143125cm" style:rel-width="100%" svg:height="0.76729166666667cm" style:rel-height="scale"><draw:image xlink:href="Pictures/5d061a7b9d7fcb3e4e7085ad9794ab98.png" xlink:type="simple" xlink:show="embed" xlink:actuate="onLoad"/></draw:frame> :NEW:</text:p>
        </text:list-item>
      </text:list>
      <text:h text:style-name="Heading_20_2" text:outline-level="2"><text:bookmark-start text:name="__RefHeading___les_types_de_question_9"/><text:bookmark-start text:name="les_types_de_question"/>Les types de question<text:bookmark-end text:name="__RefHeading___les_types_de_question_9"/><text:bookmark-end text:name="les_types_de_question"/></text:h>
      <table:table table:style-name="Table">
        <table:table-column/>
        <table:table-row>
          <table:table-cell office:value-type="string" table:style-name="tableheader">
            <text:p text:style-name="Table_20_Heading"><draw:frame draw:style-name="mediacenter" draw:name="147" text:anchor-type="paragraph" draw:z-index="147" svg:width="3.175cm" style:rel-width="100%" svg:height="3.175cm" style:rel-height="scale"><draw:image xlink:href="Pictures/1077073364120af1109c2ea52c123b5e.png" xlink:type="simple" xlink:show="embed" xlink:actuate="onLoad"/></draw:frame> </text:p>
          </table:table-cell>
        </table:table-row>
        <table:table-row>
          <table:table-cell office:value-type="string" table:style-name="tablecell">
            <text:p text:style-name="tablealignleft">Les types de question définissent des questions de test avec un fonctionnement, un comportement, ou encore une présentation particulière.</text:p>
          </table:table-cell>
        </table:table-row>
      </table:table>
      <text:list text:style-name="List_20_1" text:continue-numbering="false">
        <text:list-item>
          <text:p text:style-name="List_20_1_Content_First"> <text:a xlink:type="simple" xlink:href="https://docs.activeprolearn.com/doku.php?id=questiontype:splitset" text:style-name="Internet_20_link" text:visited-style-name="Visited_20_Internet_20_Link">Grille de questions simples</text:a>  <draw:frame draw:style-name="media" draw:name="148" text:anchor-type="as-char" draw:z-index="148" svg:width="2.0108333333333cm" style:rel-width="100%" svg:height="0.555625cm" style:rel-height="scale"><draw:image xlink:href="Pictures/7cd39c8ed0aaed4bbb4cf8982d6a4b64.png" xlink:type="simple" xlink:show="embed" xlink:actuate="onLoad"/></draw:frame> <draw:frame draw:style-name="media" draw:name="149" text:anchor-type="as-char" draw:z-index="149" svg:width="2.143125cm" style:rel-width="100%" svg:height="0.76729166666667cm" style:rel-height="scale"><draw:image xlink:href="Pictures/5d061a7b9d7fcb3e4e7085ad9794ab98.png" xlink:type="simple" xlink:show="embed" xlink:actuate="onLoad"/></draw:frame></text:p>
        </text:list-item>
        <text:list-item>
          <text:p text:style-name="List_20_1_Content_Last"> <text:a xlink:type="simple" xlink:href="https://docs.activeprolearn.com/doku.php?id=questiontype:randomconstrained" text:style-name="Internet_20_link" text:visited-style-name="Visited_20_Internet_20_Link">Question aléatoire à contrainte</text:a></text:p>
        </text:list-item>
      </text:list>
      <text:h text:style-name="Heading_20_2" text:outline-level="2"><text:bookmark-start text:name="__RefHeading___les_regles_d_acces_aux_tests_10"/><text:bookmark-start text:name="les_regles_d_acces_aux_tests"/>Les règles d'accès aux tests<text:bookmark-end text:name="__RefHeading___les_regles_d_acces_aux_tests_10"/><text:bookmark-end text:name="les_regles_d_acces_aux_tests"/></text:h>
      <table:table table:style-name="Table">
        <table:table-column/>
        <table:table-row>
          <table:table-cell office:value-type="string" table:style-name="tableheader">
            <text:p text:style-name="Table_20_Heading">  <draw:frame draw:style-name="mediacenter" draw:name="150" text:anchor-type="paragraph" draw:z-index="150" svg:width="3.175cm" style:rel-width="100%" svg:height="3.175cm" style:rel-height="scale"><draw:image xlink:href="Pictures/19b5c7dfde305471db0e1cc1f73add9e.png" xlink:type="simple" xlink:show="embed" xlink:actuate="onLoad"/></draw:frame> </text:p>
          </table:table-cell>
        </table:table-row>
        <table:table-row>
          <table:table-cell office:value-type="string" table:style-name="tablecell">
            <text:p text:style-name="tablealignleft"> Les règles d'accès aux test sont des plugins locaux du module de test standard de Moodle et permettent d'altérer les conditions pour lesquelles un apprenant peut lancer un test ou non.</text:p>
          </table:table-cell>
        </table:table-row>
      </table:table>
      <text:list text:style-name="List_20_1" text:continue-numbering="false">
        <text:list-item>
          <text:p text:style-name="List_20_1_Content_First"> <text:a xlink:type="simple" xlink:href="https://docs.activeprolearn.com/doku.php?id=quizaccess:chooseconstraints" text:style-name="Internet_20_link" text:visited-style-name="Visited_20_Internet_20_Link">Choix des questions par l'utilisateur</text:a>  - Permet à l'utilisateur d'orienter le choix de questions aléatoires dynamiques vers des espaces de révision ciblés. Il fonctionne avec le <text:a xlink:type="simple" xlink:href="https://docs.activeprolearn.com/doku.php?id=questiontype:randomconstrained" text:style-name="Internet_20_link" text:visited-style-name="Visited_20_Internet_20_Link">type de question aléatoire à contrainte</text:a>.</text:p>
        </text:list-item>
        <text:list-item>
          <text:p text:style-name="List_20_1_Content_Last"> <text:a xlink:type="simple" xlink:href="https://docs.activeprolearn.com/doku.php?id=quizaccess:usernumattempts" text:style-name="Internet_20_link" text:visited-style-name="Visited_20_Internet_20_Link">Crédit de tentatives propre à l'utilisateur</text:a> - Permet de limiter chaque utilisateur individuellement à un nombre de tentatives défini dans son profil. </text:p>
        </text:list-item>
      </text:list>
      <text:h text:style-name="Heading_20_2" text:outline-level="2"><text:bookmark-start text:name="__RefHeading___les_depots_documentaires_11"/><text:bookmark-start text:name="les_depots_documentaires"/>Les dépôts documentaires<text:bookmark-end text:name="__RefHeading___les_depots_documentaires_11"/><text:bookmark-end text:name="les_depots_documentaires"/></text:h>
      <table:table table:style-name="Table">
        <table:table-column/>
        <table:table-row>
          <table:table-cell office:value-type="string" table:style-name="tableheader">
            <text:p text:style-name="Table_20_Heading"><text:span text:style-name="Strong_20_Emphasis">Les dépôts documentaires</text:span> <draw:frame draw:style-name="mediacenter" draw:name="151" text:anchor-type="paragraph" draw:z-index="151" svg:width="3.175cm" style:rel-width="100%" svg:height="3.175cm" style:rel-height="scale"><draw:image xlink:href="Pictures/fde94b11470ee2a2f8b18524d098f1f3.png" xlink:type="simple" xlink:show="embed" xlink:actuate="onLoad"/></draw:frame></text:p>
          </table:table-cell>
        </table:table-row>
        <table:table-row>
          <table:table-cell office:value-type="string" table:style-name="tablecell">
            <text:p text:style-name="tablealignleft"> La librairie documentaire intégrée Moodle, et les composants liés à des outils de GED externe</text:p>
          </table:table-cell>
        </table:table-row>
      </table:table>
      <text:list text:style-name="List_20_1" text:continue-numbering="false">
        <text:list-item>
          <text:p text:style-name="List_20_1_Content_First"> <text:a xlink:type="simple" xlink:href="https://docs.activeprolearn.com/doku.php?id=repository:nuxeouworkspace" text:style-name="Internet_20_link" text:visited-style-name="Visited_20_Internet_20_Link">nuxeouworkspace</text:a> - Espace documentaire Nuxeo de l'utilisateur courant. <draw:frame draw:style-name="media" draw:name="152" text:anchor-type="as-char" draw:z-index="152"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repository:nuxeoworkspaces" text:style-name="Internet_20_link" text:visited-style-name="Visited_20_Internet_20_Link">nuxeoworkspaces</text:a> - Espaces documentaires Nuxeo partagés. <draw:frame draw:style-name="media" draw:name="153" text:anchor-type="as-char" draw:z-index="153" svg:width="2.143125cm" style:rel-width="100%" svg:height="0.76729166666667cm" style:rel-height="scale"><draw:image xlink:href="Pictures/5d061a7b9d7fcb3e4e7085ad9794ab98.png" xlink:type="simple" xlink:show="embed" xlink:actuate="onLoad"/></draw:frame></text:p>
        </text:list-item>
        <text:list-item>
          <text:p text:style-name="List_20_1_Content_Last"> <text:a xlink:type="simple" xlink:href="https://docs.activeprolearn.com/doku.php?id=repository:sharedresources" text:style-name="Internet_20_link" text:visited-style-name="Visited_20_Internet_20_Link">Sharedresources</text:a> - Dépot sur la librairie mutualisée de ressources. <draw:frame draw:style-name="media" draw:name="154" text:anchor-type="as-char" draw:z-index="154" svg:width="2.143125cm" style:rel-width="100%" svg:height="0.76729166666667cm" style:rel-height="scale"><draw:image xlink:href="Pictures/5d061a7b9d7fcb3e4e7085ad9794ab98.png" xlink:type="simple" xlink:show="embed" xlink:actuate="onLoad"/></draw:frame></text:p>
        </text:list-item>
      </text:list>
      <text:h text:style-name="Heading_20_2" text:outline-level="2"><text:bookmark-start text:name="__RefHeading___les_outils_d_administration_12"/><text:bookmark-start text:name="les_outils_d_administration"/>Les outils d'administration<text:bookmark-end text:name="__RefHeading___les_outils_d_administration_12"/><text:bookmark-end text:name="les_outils_d_administration"/></text:h>
      <table:table table:style-name="Table">
        <table:table-column/>
        <table:table-row>
          <table:table-cell office:value-type="string" table:style-name="tableheader">
            <text:p text:style-name="Table_20_Heading"><draw:frame draw:style-name="mediacenter" draw:name="155" text:anchor-type="paragraph" draw:z-index="155" svg:width="3.175cm" style:rel-width="100%" svg:height="3.175cm" style:rel-height="scale"><draw:image xlink:href="Pictures/101e86e0929da9833e4231fce010c229.png" xlink:type="simple" xlink:show="embed" xlink:actuate="onLoad"/></draw:frame> </text:p>
          </table:table-cell>
        </table:table-row>
        <table:table-row>
          <table:table-cell office:value-type="string" table:style-name="tablecell">
            <text:p text:style-name="tablealignleft">Les outils d'administration sont des outils destinés aux administrateurs de Moodle, et impactent fortement la productivité d'exploitation en la facilitant.</text:p>
          </table:table-cell>
        </table:table-row>
      </table:table>
      <text:list text:style-name="List_20_1" text:continue-numbering="false">
        <text:list-item>
          <text:p text:style-name="List_20_1_Content_First"> <text:a xlink:type="simple" xlink:href="https://docs.activeprolearn.com/doku.php?id=tool:backupmanager" text:style-name="Internet_20_link" text:visited-style-name="Visited_20_Internet_20_Link">Backup Manager</text:a> - Un outil de gestion et d'optimisation globales des volumes de sauvegarde. <draw:frame draw:style-name="media" draw:name="156" text:anchor-type="as-char" draw:z-index="156" svg:width="2.0108333333333cm" style:rel-width="100%" svg:height="0.555625cm" style:rel-height="scale"><draw:image xlink:href="Pictures/7cd39c8ed0aaed4bbb4cf8982d6a4b64.png" xlink:type="simple" xlink:show="embed" xlink:actuate="onLoad"/></draw:frame> <draw:frame draw:style-name="media" draw:name="157" text:anchor-type="as-char" draw:z-index="157"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tool:delivery" text:style-name="Internet_20_link" text:visited-style-name="Visited_20_Internet_20_Link">Delivery</text:a> - Un outil de pilotage de mise à jour du code de Moodle à partir de dépôt versionnés de projet. <draw:frame draw:style-name="media" draw:name="158" text:anchor-type="as-char" draw:z-index="158" svg:width="2.0108333333333cm" style:rel-width="100%" svg:height="0.555625cm" style:rel-height="scale"><draw:image xlink:href="Pictures/7cd39c8ed0aaed4bbb4cf8982d6a4b64.png" xlink:type="simple" xlink:show="embed" xlink:actuate="onLoad"/></draw:frame> <draw:frame draw:style-name="media" draw:name="159" text:anchor-type="as-char" draw:z-index="159"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tool:filecheck" text:style-name="Internet_20_link" text:visited-style-name="Visited_20_Internet_20_Link">File Check</text:a> - Un outil de vérification de l'intégrité du stockage de fichiers dans moodledata. <draw:frame draw:style-name="media" draw:name="160" text:anchor-type="as-char" draw:z-index="160" svg:width="2.0108333333333cm" style:rel-width="100%" svg:height="0.555625cm" style:rel-height="scale"><draw:image xlink:href="Pictures/7cd39c8ed0aaed4bbb4cf8982d6a4b64.png" xlink:type="simple" xlink:show="embed" xlink:actuate="onLoad"/></draw:frame> <draw:frame draw:style-name="media" draw:name="161" text:anchor-type="as-char" draw:z-index="161"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tool:cronmonitor" text:style-name="Internet_20_link" text:visited-style-name="Visited_20_Internet_20_Link">Moniteur de cron</text:a> - Surveille le fonctionnement de la tâche cron de Moodle. <draw:frame draw:style-name="media" draw:name="162" text:anchor-type="as-char" draw:z-index="162" svg:width="2.0108333333333cm" style:rel-width="100%" svg:height="0.555625cm" style:rel-height="scale"><draw:image xlink:href="Pictures/7cd39c8ed0aaed4bbb4cf8982d6a4b64.png" xlink:type="simple" xlink:show="embed" xlink:actuate="onLoad"/></draw:frame> <draw:frame draw:style-name="media" draw:name="163" text:anchor-type="as-char" draw:z-index="163"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tool:mnetusers" text:style-name="Internet_20_link" text:visited-style-name="Visited_20_Internet_20_Link">Tool MnetUsers (Outil de propagation d'utilisateurs MNET)</text:a> - Un outil de gestion des profils réseau MNET et de déplacement de profils. <draw:frame draw:style-name="media" draw:name="164" text:anchor-type="as-char" draw:z-index="164" svg:width="2.0108333333333cm" style:rel-width="100%" svg:height="0.555625cm" style:rel-height="scale"><draw:image xlink:href="Pictures/7cd39c8ed0aaed4bbb4cf8982d6a4b64.png" xlink:type="simple" xlink:show="embed" xlink:actuate="onLoad"/></draw:frame></text:p>
        </text:list-item>
        <text:list-item>
          <text:p text:style-name="List_20_1_Content"> <text:a xlink:type="simple" xlink:href="https://docs.activeprolearn.com/doku.php?id=tool:moodlescript" text:style-name="Internet_20_link" text:visited-style-name="Visited_20_Internet_20_Link">Console MoodleScript</text:a> - Une console interactive pour le test et l'exécution de langage MoodleScript. <draw:frame draw:style-name="media" draw:name="165" text:anchor-type="as-char" draw:z-index="165" svg:width="2.0108333333333cm" style:rel-width="100%" svg:height="0.555625cm" style:rel-height="scale"><draw:image xlink:href="Pictures/7cd39c8ed0aaed4bbb4cf8982d6a4b64.png" xlink:type="simple" xlink:show="embed" xlink:actuate="onLoad"/></draw:frame></text:p>
        </text:list-item>
        <text:list-item>
          <text:p text:style-name="List_20_1_Content"> <text:a xlink:type="simple" xlink:href="https://docs.activeprolearn.com/doku.php?id=tool:cohortfromcourse" text:style-name="Internet_20_link" text:visited-style-name="Visited_20_Internet_20_Link">Exporter les inscrits dans une cohorte</text:a> – Un outil qui récupère les inscrits à un cours et fabrique une cohorte centrale à partir de ces inscrits. <draw:frame draw:style-name="media" draw:name="166" text:anchor-type="as-char" draw:z-index="166" svg:width="2.0108333333333cm" style:rel-width="100%" svg:height="0.555625cm" style:rel-height="scale"><draw:image xlink:href="Pictures/7cd39c8ed0aaed4bbb4cf8982d6a4b64.png" xlink:type="simple" xlink:show="embed" xlink:actuate="onLoad"/></draw:frame> <draw:frame draw:style-name="media" draw:name="167" text:anchor-type="as-char" draw:z-index="167"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tool:sync" text:style-name="Internet_20_link" text:visited-style-name="Visited_20_Internet_20_Link">Gestion des alimentations - Tool Sync</text:a> - Synchronisation des entités métier par fichier CSV. <draw:frame draw:style-name="media" draw:name="168" text:anchor-type="as-char" draw:z-index="168"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tool:userldapinvite" text:style-name="Internet_20_link" text:visited-style-name="Visited_20_Internet_20_Link">User LDAP Invite</text:a> - Un outil pour “inviter” dans Moodle des utilisateurs présents dans l'annuaire LDAP et non encore inscrits dans Moodle. <draw:frame draw:style-name="media" draw:name="169" text:anchor-type="as-char" draw:z-index="169" svg:width="2.0108333333333cm" style:rel-width="100%" svg:height="0.555625cm" style:rel-height="scale"><draw:image xlink:href="Pictures/7cd39c8ed0aaed4bbb4cf8982d6a4b64.png" xlink:type="simple" xlink:show="embed" xlink:actuate="onLoad"/></draw:frame> <draw:frame draw:style-name="media" draw:name="170" text:anchor-type="as-char" draw:z-index="170"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tool:dbclearner" text:style-name="Internet_20_link" text:visited-style-name="Visited_20_Internet_20_Link">Tool Database cleaner</text:a> - Nettoyage de base de donnée. NOUVEAU !</text:p>
        </text:list-item>
        <text:list-item>
          <text:p text:style-name="List_20_1_Content"> <text:a xlink:type="simple" xlink:href="https://docs.activeprolearn.com/doku.php?id=tool:lifecycle" text:style-name="Internet_20_link" text:visited-style-name="Visited_20_Internet_20_Link">Tool LifeCycle - Cycle de vie des cours</text:a> - Cycle de vie des cours. NOUVEAU !</text:p>
        </text:list-item>
        <text:list-item>
          <text:p text:style-name="List_20_1_Content_Last"> <text:a xlink:type="simple" xlink:href="https://docs.activeprolearn.com/doku.php?id=tool:sessionarchiver" text:style-name="Internet_20_link" text:visited-style-name="Visited_20_Internet_20_Link">Tool SessionArchiver - Un outil d'archivage des cours</text:a> PRELIMINARY DRAFT !</text:p>
        </text:list-item>
      </text:list>
      <text:h text:style-name="Heading_20_2" text:outline-level="2"><text:bookmark-start text:name="__RefHeading___les_rapports_13"/><text:bookmark-start text:name="les_rapports"/>Les rapports<text:bookmark-end text:name="__RefHeading___les_rapports_13"/><text:bookmark-end text:name="les_rapports"/></text:h>
      <table:table table:style-name="Table">
        <table:table-column/>
        <table:table-row>
          <table:table-cell office:value-type="string" table:style-name="tableheader">
            <text:p text:style-name="Table_20_Heading"> <draw:frame draw:style-name="mediacenter" draw:name="171" text:anchor-type="paragraph" draw:z-index="171" svg:width="3.175cm" style:rel-width="100%" svg:height="3.175cm" style:rel-height="scale"><draw:image xlink:href="Pictures/9675a737fe4e5cf4f542e5f7ff25979f.png" xlink:type="simple" xlink:show="embed" xlink:actuate="onLoad"/></draw:frame> </text:p>
          </table:table-cell>
        </table:table-row>
        <table:table-row>
          <table:table-cell office:value-type="string" table:style-name="tablecell">
            <text:p text:style-name="tablealignleft"> Les rapports permettent de mettre en forme des données issues des différents modèles gérés par Moodle. Il prennent différentes formes suivant les besoins. </text:p>
          </table:table-cell>
        </table:table-row>
      </table:table>
      <text:list text:style-name="List_20_1" text:continue-numbering="false">
        <text:list-item>
          <text:p text:style-name="List_20_1_Content_First"> <text:a xlink:type="simple" xlink:href="https://docs.activeprolearn.com/doku.php?id=report:trainingsessions" text:style-name="Internet_20_link" text:visited-style-name="Visited_20_Internet_20_Link">TrainingSessions</text:a> TS - Rapports structurés de temps d'usage.<draw:frame draw:style-name="media" draw:name="172" text:anchor-type="as-char" draw:z-index="172" svg:width="0.42333333333333cm" svg:height="0.42333333333333cm"><draw:image xlink:href="Pictures/12680cf5fb3e9ce8919193d13be5739f.png" xlink:type="simple" xlink:show="embed" xlink:actuate="onLoad"/></draw:frame> <draw:frame draw:style-name="media" draw:name="173" text:anchor-type="as-char" draw:z-index="173"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report:learningtimecheck" text:style-name="Internet_20_link" text:visited-style-name="Visited_20_Internet_20_Link">LearningTimeCheck</text:a> - Rapports de checklist de temps pédagogiques transverses aux cours. <draw:frame draw:style-name="media" draw:name="174" text:anchor-type="as-char" draw:z-index="174"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report:patches" text:style-name="Internet_20_link" text:visited-style-name="Visited_20_Internet_20_Link">Patches</text:a> -Maîtriser les adaptations locales de code non standard en les répertoriant dans un rapport de patchs. <draw:frame draw:style-name="media" draw:name="175" text:anchor-type="as-char" draw:z-index="175" svg:width="2.0108333333333cm" style:rel-width="100%" svg:height="0.555625cm" style:rel-height="scale"><draw:image xlink:href="Pictures/7cd39c8ed0aaed4bbb4cf8982d6a4b64.png" xlink:type="simple" xlink:show="embed" xlink:actuate="onLoad"/></draw:frame> <draw:frame draw:style-name="media" draw:name="176" text:anchor-type="as-char" draw:z-index="176"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reportvmoodle" text:style-name="Internet_20_link" text:visited-style-name="Visited_20_Internet_20_Link">VMoodle</text:a> -Dans un réseau de plates-formes virtualisées, obtenez des indicateurs consolidés sur tout le réseau.  <draw:frame draw:style-name="media" draw:name="177" text:anchor-type="as-char" draw:z-index="177" svg:width="2.0108333333333cm" style:rel-width="100%" svg:height="0.555625cm" style:rel-height="scale"><draw:image xlink:href="Pictures/7cd39c8ed0aaed4bbb4cf8982d6a4b64.png" xlink:type="simple" xlink:show="embed" xlink:actuate="onLoad"/></draw:frame> <draw:frame draw:style-name="media" draw:name="178" text:anchor-type="as-char" draw:z-index="178"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report:examtraining" text:style-name="Internet_20_link" text:visited-style-name="Visited_20_Internet_20_Link">Rapport de révision (plateau de révision)</text:a></text:p>
        </text:list-item>
        <text:list-item>
          <text:p text:style-name="List_20_1_Content"> <text:a xlink:type="simple" xlink:href="https://docs.activeprolearn.com/doku.php?id=reportetl" text:style-name="Internet_20_link" text:visited-style-name="Visited_20_Internet_20_Link">ETL</text:a> - Un extracteur générique ETL pour extraire des données fortement qualifiées de Moodle, en vue de l'alimentation de cubes décisionnels.</text:p>
        </text:list-item>
        <text:list-item>
          <text:p text:style-name="List_20_1_Content_Last"> <text:a xlink:type="simple" xlink:href="https://docs.activeprolearn.com/doku.php?id=report:zabbix" text:style-name="Internet_20_link" text:visited-style-name="Visited_20_Internet_20_Link">Rapport analytics Moodle et supervision système</text:a> - Un collecteur de données pour une supervision externe dans un modèle Zabbix. :NOUVEAU:</text:p>
        </text:list-item>
      </text:list>
      <text:h text:style-name="Heading_20_2" text:outline-level="2"><text:bookmark-start text:name="__RefHeading___les_themes_14"/><text:bookmark-start text:name="les_themes"/>Les thèmes<text:bookmark-end text:name="__RefHeading___les_themes_14"/><text:bookmark-end text:name="les_themes"/></text:h>
      <table:table table:style-name="Table">
        <table:table-column/>
        <table:table-row>
          <table:table-cell office:value-type="string" table:style-name="tableheader">
            <text:p text:style-name="Table_20_Heading"> <draw:frame draw:style-name="mediacenter" draw:name="179" text:anchor-type="paragraph" draw:z-index="179" svg:width="3.175cm" style:rel-width="100%" svg:height="3.175cm" style:rel-height="scale"><draw:image xlink:href="Pictures/3f768efcc14c255bae097fc4276be7cb.png" xlink:type="simple" xlink:show="embed" xlink:actuate="onLoad"/></draw:frame> </text:p>
          </table:table-cell>
        </table:table-row>
        <table:table-row>
          <table:table-cell office:value-type="string" table:style-name="tablecell">
            <text:p text:style-name="tablealignleft"> ActiveProLearn à développé une souche de thème intégrant des fonctionnalités spécifiques destinées à une intégration précise de certains comportements : Le thème Essential FEL est dérivé du thème très populaire Essential (entre Moodle 2.4 et Moodle 2.8). Le thème Forson FEL est dérivé du thème très populaire Fordson (base boost boostrap)</text:p>
          </table:table-cell>
        </table:table-row>
      </table:table>
      <text:list text:style-name="List_20_1" text:continue-numbering="false">
        <text:list-item>
          <text:p text:style-name="List_20_1_Content_First"> <text:a xlink:type="simple" xlink:href="https://docs.activeprolearn.com/doku.php?id=theme:essentialfel" text:style-name="Internet_20_link" text:visited-style-name="Visited_20_Internet_20_Link">Essential FEL</text:a></text:p>
        </text:list-item>
        <text:list-item>
          <text:p text:style-name="List_20_1_Content"> <text:a xlink:type="simple" xlink:href="https://docs.activeprolearn.com/doku.php?id=theme:pioneerfel" text:style-name="Internet_20_link" text:visited-style-name="Visited_20_Internet_20_Link">Pioneer FEL</text:a></text:p>
        </text:list-item>
        <text:list-item>
          <text:p text:style-name="List_20_1_Content"> <text:a xlink:type="simple" xlink:href="https://docs.activeprolearn.com/doku.php?id=theme:fordsonfel" text:style-name="Internet_20_link" text:visited-style-name="Visited_20_Internet_20_Link">Fordson FEL (à partir de Moodle 3.5)</text:a></text:p>
        </text:list-item>
        <text:list-item>
          <text:p text:style-name="List_20_1_Content_Last"> <text:a xlink:type="simple" xlink:href="https://docs.activeprolearn.com/doku.php?id=theme:klassplace" text:style-name="Internet_20_link" text:visited-style-name="Visited_20_Internet_20_Link">KlassPlace (à partir de Moodle 3.7)</text:a> Un thème puissant a forte exposition marketing sur la page avant et des encarts de communication internes.</text:p>
        </text:list-item>
      </text:list>
      <text:h text:style-name="Heading_20_2" text:outline-level="2"><text:bookmark-start text:name="__RefHeading___les_extensions_locales_15"/><text:bookmark-start text:name="les_extensions_locales"/>Les extensions locales<text:bookmark-end text:name="__RefHeading___les_extensions_locales_15"/><text:bookmark-end text:name="les_extensions_locales"/></text:h>
      <table:table table:style-name="Table">
        <table:table-column/>
        <table:table-row>
          <table:table-cell office:value-type="string" table:style-name="tableheader">
            <text:p text:style-name="Table_20_Heading"> <draw:frame draw:style-name="mediacenter" draw:name="180" text:anchor-type="paragraph" draw:z-index="180" svg:width="3.175cm" style:rel-width="100%" svg:height="3.175cm" style:rel-height="scale"><draw:image xlink:href="Pictures/048a843d14c74d8e25cff0cf72581fc5.png" xlink:type="simple" xlink:show="embed" xlink:actuate="onLoad"/></draw:frame> </text:p>
          </table:table-cell>
        </table:table-row>
        <table:table-row>
          <table:table-cell office:value-type="string" table:style-name="tablecell">
            <text:p text:style-name="tablealignleft"> Les composants “local” sont des composants transverses qui ne présentent aucune des caractéristiques connues d'un plugin spécialisé.</text:p>
          </table:table-cell>
        </table:table-row>
      </table:table>
      <text:list text:style-name="List_20_1" text:continue-numbering="false">
        <text:list-item>
          <text:p text:style-name="List_20_1_Content_First"> <text:a xlink:type="simple" xlink:href="https://docs.activeprolearn.com/doku.php?id=local:advancedperfs" text:style-name="Internet_20_link" text:visited-style-name="Visited_20_Internet_20_Link">Mesure de performances avancées (Advancedperfs)</text:a> et autres outils de debug.</text:p>
        </text:list-item>
        <text:list-item>
          <text:p text:style-name="List_20_1_Content"> <text:a xlink:type="simple" xlink:href="https://docs.activeprolearn.com/doku.php?id=local:alternatelogin" text:style-name="Internet_20_link" text:visited-style-name="Visited_20_Internet_20_Link">Login alternatif (Alternate Login)</text:a> - Page de login alternatif. </text:p>
        </text:list-item>
        <text:list-item>
          <text:p text:style-name="List_20_1_Content"> <text:a xlink:type="simple" xlink:href="https://docs.activeprolearn.com/doku.php?id=local:courseindex" text:style-name="Internet_20_link" text:visited-style-name="Visited_20_Internet_20_Link">Catalogue de cours (Course Index)</text:a> - Catalogue d'indexation et d'exposition des cours. <draw:frame draw:style-name="media" draw:name="181" text:anchor-type="as-char" draw:z-index="181" svg:width="2.0108333333333cm" style:rel-width="100%" svg:height="0.555625cm" style:rel-height="scale"><draw:image xlink:href="Pictures/7cd39c8ed0aaed4bbb4cf8982d6a4b64.png" xlink:type="simple" xlink:show="embed" xlink:actuate="onLoad"/></draw:frame></text:p>
        </text:list-item>
        <text:list-item>
          <text:p text:style-name="List_20_1_Content"> <text:a xlink:type="simple" xlink:href="https://docs.activeprolearn.com/doku.php?id=local:groupcopy" text:style-name="Internet_20_link" text:visited-style-name="Visited_20_Internet_20_Link">GroupCopy</text:a> - Une fonction supplémentaire de copie rapide de groupes entre cours.</text:p>
        </text:list-item>
        <text:list-item>
          <text:p text:style-name="List_20_1_Content"> <text:a xlink:type="simple" xlink:href="https://docs.activeprolearn.com/doku.php?id=local:cms" text:style-name="Internet_20_link" text:visited-style-name="Visited_20_Internet_20_Link">CMS</text:a> - Un système de publication de pages CMS documentaires indépendant des cours. <draw:frame draw:style-name="media" draw:name="182" text:anchor-type="as-char" draw:z-index="182" svg:width="0.42333333333333cm" svg:height="0.42333333333333cm"><draw:image xlink:href="Pictures/12680cf5fb3e9ce8919193d13be5739f.png" xlink:type="simple" xlink:show="embed" xlink:actuate="onLoad"/></draw:frame> <draw:frame draw:style-name="media" draw:name="183" text:anchor-type="as-char" draw:z-index="183"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local:coursetemplates" text:style-name="Internet_20_link" text:visited-style-name="Visited_20_Internet_20_Link">CourseTemplates/Modèles de cours</text:a> - Gestion de modèles de cours. <draw:frame draw:style-name="media" draw:name="184" text:anchor-type="as-char" draw:z-index="184" svg:width="2.0108333333333cm" style:rel-width="100%" svg:height="0.555625cm" style:rel-height="scale"><draw:image xlink:href="Pictures/7cd39c8ed0aaed4bbb4cf8982d6a4b64.png" xlink:type="simple" xlink:show="embed" xlink:actuate="onLoad"/></draw:frame> <draw:frame draw:style-name="media" draw:name="185" text:anchor-type="as-char" draw:z-index="185"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local:entinstaller" text:style-name="Internet_20_link" text:visited-style-name="Visited_20_Internet_20_Link">ENT Installer</text:a> - Outil d'alimentation spécifique intégration ENT Education Nationale. <draw:frame draw:style-name="media" draw:name="186" text:anchor-type="as-char" draw:z-index="186" svg:width="2.0108333333333cm" style:rel-width="100%" svg:height="0.555625cm" style:rel-height="scale"><draw:image xlink:href="Pictures/7cd39c8ed0aaed4bbb4cf8982d6a4b64.png" xlink:type="simple" xlink:show="embed" xlink:actuate="onLoad"/></draw:frame> <draw:frame draw:style-name="media" draw:name="187" text:anchor-type="as-char" draw:z-index="187" svg:width="2.143125cm" style:rel-width="100%" svg:height="0.76729166666667cm" style:rel-height="scale"><draw:image xlink:href="Pictures/5d061a7b9d7fcb3e4e7085ad9794ab98.png" xlink:type="simple" xlink:show="embed" xlink:actuate="onLoad"/></draw:frame></text:p>
        </text:list-item>
        <text:list-item>
          <text:p text:style-name="List_20_1_Content"> Local:LdapAdditions/Ldap Additions - Additions fonctionnelles à la synchronisation ldap/cas. (OBSOLETE. Remplacé par le plugin <text:a xlink:type="simple" xlink:href="https://docs.activeprolearn.com/doku.php?id=local:entinstaller" text:style-name="Internet_20_link" text:visited-style-name="Visited_20_Internet_20_Link">ENT_installer</text:a>)</text:p>
        </text:list-item>
        <text:list-item>
          <text:p text:style-name="List_20_1_Content"> <text:a xlink:type="simple" xlink:href="https://docs.activeprolearn.com/doku.php?id=local:my" text:style-name="Internet_20_link" text:visited-style-name="Visited_20_Internet_20_Link">LocalMy - Mon Moodle amélioré</text:a> - Une reconstruction de la stratégie de tableau de bord usager (page Tableau de bord ou MY) à l'aide de widgets extensibles.</text:p>
        </text:list-item>
        <text:list-item>
          <text:p text:style-name="List_20_1_Content"> <text:a xlink:type="simple" xlink:href="https://docs.activeprolearn.com/doku.php?id=local:nuxeolibs" text:style-name="Internet_20_link" text:visited-style-name="Visited_20_Internet_20_Link">Librairies Nuxeo</text:a> - Librairies centrale NUXEO. <draw:frame draw:style-name="media" draw:name="188" text:anchor-type="as-char" draw:z-index="188" svg:width="2.0108333333333cm" style:rel-width="100%" svg:height="0.555625cm" style:rel-height="scale"><draw:image xlink:href="Pictures/7cd39c8ed0aaed4bbb4cf8982d6a4b64.png" xlink:type="simple" xlink:show="embed" xlink:actuate="onLoad"/></draw:frame></text:p>
        </text:list-item>
        <text:list-item>
          <text:p text:style-name="List_20_1_Content"> <text:a xlink:type="simple" xlink:href="https://docs.activeprolearn.com/doku.php?id=local:moodlescript" text:style-name="Internet_20_link" text:visited-style-name="Visited_20_Internet_20_Link">MoodleScript : Un moteur de script pour moodle</text:a> <draw:frame draw:style-name="media" draw:name="189" text:anchor-type="as-char" draw:z-index="189" svg:width="2.0108333333333cm" style:rel-width="100%" svg:height="0.555625cm" style:rel-height="scale"><draw:image xlink:href="Pictures/7cd39c8ed0aaed4bbb4cf8982d6a4b64.png" xlink:type="simple" xlink:show="embed" xlink:actuate="onLoad"/></draw:frame> <draw:frame draw:style-name="media" draw:name="190" text:anchor-type="as-char" draw:z-index="190"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local:sharedresources" text:style-name="Internet_20_link" text:visited-style-name="Visited_20_Internet_20_Link">Librairie de ressources centralisée et partagée (Shared resources)</text:a> - Moteur de librairie documentaire. <draw:frame draw:style-name="media" draw:name="191" text:anchor-type="as-char" draw:z-index="191"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local:shop" text:style-name="Internet_20_link" text:visited-style-name="Visited_20_Internet_20_Link">Shop</text:a> - Backoffice de vente en ligne pour (et dans) Moodle <draw:frame draw:style-name="media" draw:name="192" text:anchor-type="as-char" draw:z-index="192"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local:staticguitexts" text:style-name="Internet_20_link" text:visited-style-name="Visited_20_Internet_20_Link">StaticGUITexts</text:a> - Une méthode simple pour injecter des contenus statiques administrables (administrateur) dans l'interface de la plate-forme. <draw:frame draw:style-name="media" draw:name="193" text:anchor-type="as-char" draw:z-index="193" svg:width="2.0108333333333cm" style:rel-width="100%" svg:height="0.555625cm" style:rel-height="scale"><draw:image xlink:href="Pictures/7cd39c8ed0aaed4bbb4cf8982d6a4b64.png" xlink:type="simple" xlink:show="embed" xlink:actuate="onLoad"/></draw:frame> <draw:frame draw:style-name="media" draw:name="194" text:anchor-type="as-char" draw:z-index="194" svg:width="2.143125cm" style:rel-width="100%" svg:height="0.76729166666667cm" style:rel-height="scale"><draw:image xlink:href="Pictures/5d061a7b9d7fcb3e4e7085ad9794ab98.png" xlink:type="simple" xlink:show="embed" xlink:actuate="onLoad"/></draw:frame></text:p>
        </text:list-item>
        <text:list-item>
          <text:p text:style-name="List_20_1_Content"> <text:a xlink:type="simple" xlink:href="https://docs.activeprolearn.com/doku.php?id=local:tabbedquickform" text:style-name="Internet_20_link" text:visited-style-name="Visited_20_Internet_20_Link">Formulaires en onglets (Tabbed QuickForm)</text:a> - Amélioration visuelle des formulaires / Tuning fin de moodle. <draw:frame draw:style-name="media" draw:name="195" text:anchor-type="as-char" draw:z-index="195" svg:width="2.0108333333333cm" style:rel-width="100%" svg:height="0.555625cm" style:rel-height="scale"><draw:image xlink:href="Pictures/7cd39c8ed0aaed4bbb4cf8982d6a4b64.png" xlink:type="simple" xlink:show="embed" xlink:actuate="onLoad"/></draw:frame></text:p>
        </text:list-item>
        <text:list-item>
          <text:p text:style-name="List_20_1_Content"> <text:a xlink:type="simple" xlink:href="https://docs.activeprolearn.com/doku.php?id=local:technicalsignal" text:style-name="Internet_20_link" text:visited-style-name="Visited_20_Internet_20_Link">TechnicalSignals</text:a> - Gère et affiche des signalisations d'exploitation. <draw:frame draw:style-name="media" draw:name="196" text:anchor-type="as-char" draw:z-index="196" svg:width="2.0108333333333cm" style:rel-width="100%" svg:height="0.555625cm" style:rel-height="scale"><draw:image xlink:href="Pictures/7cd39c8ed0aaed4bbb4cf8982d6a4b64.png" xlink:type="simple" xlink:show="embed" xlink:actuate="onLoad"/></draw:frame></text:p>
        </text:list-item>
        <text:list-item>
          <text:p text:style-name="List_20_1_Content"> <text:a xlink:type="simple" xlink:href="https://docs.activeprolearn.com/doku.php?id=local:vflibs" text:style-name="Internet_20_link" text:visited-style-name="Visited_20_Internet_20_Link">VFLibs</text:a> - (une collection de librairies mutualisées pour les composants MyLearningFactory/APL. <draw:frame draw:style-name="media" draw:name="197" text:anchor-type="as-char" draw:z-index="197" svg:width="2.0108333333333cm" style:rel-width="100%" svg:height="0.555625cm" style:rel-height="scale"><draw:image xlink:href="Pictures/7cd39c8ed0aaed4bbb4cf8982d6a4b64.png" xlink:type="simple" xlink:show="embed" xlink:actuate="onLoad"/></draw:frame></text:p>
        </text:list-item>
        <text:list-item>
          <text:p text:style-name="List_20_1_Content"> <text:a xlink:type="simple" xlink:href="https://docs.activeprolearn.com/doku.php?id=local:aplcore" text:style-name="Internet_20_link" text:visited-style-name="Visited_20_Internet_20_Link">APLCore</text:a> - Librairies mutulalisées pour pour certains plugins APL. <draw:frame draw:style-name="media" draw:name="198" text:anchor-type="as-char" draw:z-index="198" svg:width="2.0108333333333cm" style:rel-width="100%" svg:height="0.555625cm" style:rel-height="scale"><draw:image xlink:href="Pictures/7cd39c8ed0aaed4bbb4cf8982d6a4b64.png" xlink:type="simple" xlink:show="embed" xlink:actuate="onLoad"/></draw:frame></text:p>
        </text:list-item>
        <text:list-item>
          <text:p text:style-name="List_20_1_Content"> <text:a xlink:type="simple" xlink:href="https://docs.activeprolearn.com/doku.php?id=local:aplplot" text:style-name="Internet_20_link" text:visited-style-name="Visited_20_Internet_20_Link">APLPlot</text:a> - Librairies graphiques mutualisées pour certains plugins APL. <draw:frame draw:style-name="media" draw:name="199" text:anchor-type="as-char" draw:z-index="199" svg:width="2.0108333333333cm" style:rel-width="100%" svg:height="0.555625cm" style:rel-height="scale"><draw:image xlink:href="Pictures/7cd39c8ed0aaed4bbb4cf8982d6a4b64.png" xlink:type="simple" xlink:show="embed" xlink:actuate="onLoad"/></draw:frame></text:p>
        </text:list-item>
        <text:list-item>
          <text:p text:style-name="List_20_1_Content"> <text:a xlink:type="simple" xlink:href="https://docs.activeprolearn.com/doku.php?id=local:vmoodle" text:style-name="Internet_20_link" text:visited-style-name="Visited_20_Internet_20_Link">VMoodle &gt;= 2.8</text:a> - Reconstruction d'une partie du bloc VMoodle en plugin local pour une meilleure intégration au core. <draw:frame draw:style-name="media" draw:name="200" text:anchor-type="as-char" draw:z-index="200" svg:width="2.0108333333333cm" style:rel-width="100%" svg:height="0.555625cm" style:rel-height="scale"><draw:image xlink:href="Pictures/7cd39c8ed0aaed4bbb4cf8982d6a4b64.png" xlink:type="simple" xlink:show="embed" xlink:actuate="onLoad"/></draw:frame></text:p>
        </text:list-item>
        <text:list-item>
          <text:p text:style-name="List_20_1_Content"> <text:a xlink:type="simple" xlink:href="https://docs.activeprolearn.com/doku.php?id=local:userequipment" text:style-name="Internet_20_link" text:visited-style-name="Visited_20_Internet_20_Link">Equipement utilsateur /User Equipment</text:a> -<text:span text:style-name="Emphasis"><text:span text:style-name="Strong_20_Emphasis">Pédagogie inversée</text:span></text:span> Un tuning individuel des fonctionnalités accessibles : Board des équipements affectés. Et nouveau sélécteur d'activité.</text:p>
        </text:list-item>
        <text:list-item>
          <text:p text:style-name="List_20_1_Content"> <text:a xlink:type="simple" xlink:href="https://docs.activeprolearn.com/doku.php?id=local:dolibarr" text:style-name="Internet_20_link" text:visited-style-name="Visited_20_Internet_20_Link">Synchronisation de données Dolibar</text:a> - Complément de remontées de données pour le CRM Dolibar.</text:p>
        </text:list-item>
        <text:list-item>
          <text:p text:style-name="List_20_1_Content"> <text:a xlink:type="simple" xlink:href="https://docs.activeprolearn.com/doku.php?id=local:search" text:style-name="Internet_20_link" text:visited-style-name="Visited_20_Internet_20_Link">Moteur de recherche global</text:a> : Le moteur de recherche Lucène original de Moodle, fonctionnant en local sans applicatif tiers. </text:p>
        </text:list-item>
        <text:list-item>
          <text:p text:style-name="List_20_1_Content"> <text:a xlink:type="simple" xlink:href="https://docs.activeprolearn.com/doku.php?id=local:oidcserver" text:style-name="Internet_20_link" text:visited-style-name="Visited_20_Internet_20_Link">Serveur Oauth/OIDC embarqué</text:a> : Ce plugin transforme Moodle en un IDP (IDentity Provider) OpenID pour d'autres applications Oauth clientes. </text:p>
        </text:list-item>
        <text:list-item>
          <text:p text:style-name="List_20_1_Content_Last"> <text:a xlink:type="simple" xlink:href="https://docs.activeprolearn.com/doku.php?id=local:definum" text:style-name="Internet_20_link" text:visited-style-name="Visited_20_Internet_20_Link">Extension spécifique projet Definum</text:a> : Ce plugin expose des web services d'extraction sttistiques dédiées pour le projet de portail “Definum”. </text:p>
        </text:list-item>
      </text:list>
      <text:p text:style-name="Text_20_body"><text:a xlink:type="simple" xlink:href="https://docs.activeprolearn.com/doku.php?id=notes_relatives_a_la_mise_en_%C5%93uvre_de_certaines_librairies_locales" text:style-name="Internet_20_link" text:visited-style-name="Visited_20_Internet_20_Link">Notes relatives à la mise en œuvre de certaines librairies locales</text:a></text:p>
      <text:h text:style-name="Heading_20_2" text:outline-level="2"><text:bookmark-start text:name="__RefHeading___les_outils_peripheriques_16"/><text:bookmark-start text:name="les_outils_peripheriques"/>Les outils périphériques<text:bookmark-end text:name="__RefHeading___les_outils_peripheriques_16"/><text:bookmark-end text:name="les_outils_peripheriques"/></text:h>
      <table:table table:style-name="Table">
        <table:table-column/>
        <table:table-row>
          <table:table-cell office:value-type="string" table:style-name="tableheader">
            <text:p text:style-name="Table_20_Heading"> <draw:frame draw:style-name="mediacenter" draw:name="201" text:anchor-type="paragraph" draw:z-index="201" svg:width="3.175cm" style:rel-width="100%" svg:height="3.175cm" style:rel-height="scale"><draw:image xlink:href="Pictures/e238ddc6c72195195da1573202bbcc2b.png" xlink:type="simple" xlink:show="embed" xlink:actuate="onLoad"/></draw:frame></text:p>
          </table:table-cell>
        </table:table-row>
        <table:table-row>
          <table:table-cell office:value-type="string" table:style-name="tablecell">
            <text:p text:style-name="tablealignleft"> Les outils périphériques manipulent des ressources Moodle, les bases de code ou des composants de l'environnement d'exploitation de Moodle.Bien qu'en rapport avec Moodle, ces outils n'utilisent pas le “framework” Moodle et ne font pas partie de la technologie Moodle en soi. Ces outils peuvent être développés dans des technologies diverses, php, shell script, powershell, sous des environnements divers. Actuellement la priorité reste malgré tout un environnement Linux.</text:p>
          </table:table-cell>
        </table:table-row>
      </table:table>
      <text:list text:style-name="List_20_1" text:continue-numbering="false">
        <text:list-item>
          <text:p text:style-name="List_20_1_Content_First"> <text:a xlink:type="simple" xlink:href="https://docs.activeprolearn.com/doku.php?id=moodle_memcached_manager" text:style-name="Internet_20_link" text:visited-style-name="Visited_20_Internet_20_Link">Moodle Memcached Manager</text:a> - Outil de gestion d'instances de cache memcached. (obsolete)</text:p>
        </text:list-item>
        <text:list-item>
          <text:p text:style-name="List_20_1_Content_Last"> <text:a xlink:type="simple" xlink:href="https://docs.activeprolearn.com/doku.php?id=moodle_code_toolkit" text:style-name="Internet_20_link" text:visited-style-name="Visited_20_Internet_20_Link">Moodle Code Toolkit</text:a> - Set d'outillage de développement.</text:p>
        </text:list-item>
      </text:list>
      <text:h text:style-name="Heading_20_2" text:outline-level="2"><text:bookmark-start text:name="__RefHeading___le_labo_17"/><text:bookmark-start text:name="le_labo"/>Le labo<text:bookmark-end text:name="__RefHeading___le_labo_17"/><text:bookmark-end text:name="le_labo"/></text:h>
      <table:table table:style-name="Table">
        <table:table-column/>
        <table:table-row>
          <table:table-cell office:value-type="string" table:style-name="tableheader">
            <text:p text:style-name="Table_20_Heading"><draw:frame draw:style-name="mediacenter" draw:name="202" text:anchor-type="paragraph" draw:z-index="202" svg:width="3.175cm" style:rel-width="100%" svg:height="3.175cm" style:rel-height="scale"><draw:image xlink:href="Pictures/c94b6f5584eb81621873b0c4c749d310.png" xlink:type="simple" xlink:show="embed" xlink:actuate="onLoad"/></draw:frame> </text:p>
          </table:table-cell>
        </table:table-row>
        <table:table-row>
          <table:table-cell office:value-type="string" table:style-name="tablecell">
            <text:p text:style-name="tablealignleft">Les entrées du laboratoire sont des composants en cours de développement qui peuvent présenter une certaine incomplétion ou des fonctionnalités encore non terminées. Dans cette catégorie peuvent apparaître des composants assez matures mais qui ne sont pas assez expérimentés et testés pour être immédiatement utilisables en production. Cependant, les différentes fonctionnalités offrent une vraie valeur ajoutée à la pédagogie.</text:p>
          </table:table-cell>
        </table:table-row>
      </table:table>
      <text:p text:style-name="Text_20_body"><text:span text:style-name="Strong_20_Emphasis">En projet</text:span></text:p>
      <text:list text:style-name="List_20_1" text:continue-numbering="false">
        <text:list-item>
          <text:p text:style-name="List_20_1_Content_First"> <text:a xlink:type="simple" xlink:href="https://docs.activeprolearn.com/doku.php?id=modcognitivefactory" text:style-name="Internet_20_link" text:visited-style-name="Visited_20_Internet_20_Link">CognitiveFactory</text:a> - Module de création d'exercices cognitifs.</text:p>
        </text:list-item>
        <text:list-item>
          <text:p text:style-name="List_20_1_Content"> <text:a xlink:type="simple" xlink:href="https://docs.activeprolearn.com/doku.php?id=modsharedevaluation" text:style-name="Internet_20_link" text:visited-style-name="Visited_20_Internet_20_Link">SharedEvaluation</text:a>  Un module “évaluateur” pour évaluer des objets évaluables.</text:p>
        </text:list-item>
        <text:list-item>
          <text:p text:style-name="List_20_1_Content"> <text:a xlink:type="simple" xlink:href="https://docs.activeprolearn.com/doku.php?id=modthreesixty" text:style-name="Internet_20_link" text:visited-style-name="Visited_20_Internet_20_Link">ThreeSixty</text:a> - Version mise à jour du composant ThreeSixty 1.9 – évaluation 360°.</text:p>
        </text:list-item>
        <text:list-item>
          <text:p text:style-name="List_20_1_Content_Last"> <text:a xlink:type="simple" xlink:href="https://docs.activeprolearn.com/doku.php?id=localsessionarchiver" text:style-name="Internet_20_link" text:visited-style-name="Visited_20_Internet_20_Link">Session Archiver</text:a> - Un mécanisme d'archivage massif de sessions de cours dans une instance d'archive.</text:p>
        </text:list-item>
      </text:list>
      <text:list text:style-name="List_20_1" text:continue-numbering="false">
        <text:list-item>
          <text:p text:style-name="List_20_1_Content_First"> Gestion du plan de formation</text:p>
        </text:list-item>
        <text:list-item>
          <text:p text:style-name="List_20_1_Content"> <text:a xlink:type="simple" xlink:href="http://docs.activeprolearn.com/doku.php?id=format:page:conversion:spec" text:style-name="Internet_20_link" text:visited-style-name="Visited_20_Internet_20_Link">Conversion de et vers format page</text:a></text:p>
        </text:list-item>
        <text:list-item>
          <text:p text:style-name="List_20_1_Content"> Voir doc interne privée</text:p>
        </text:list-item>
        <text:list-item>
          <text:p text:style-name="List_20_1_Content"> tests de prépositionnement : cours obligatoire en options au lieu d'autoinscription</text:p>
        </text:list-item>
        <text:list-item>
          <text:p text:style-name="List_20_1_Content_Last"> Admin settings : <draw:frame draw:style-name="media" draw:name="203" text:anchor-type="as-char" draw:z-index="203" svg:width="" svg:rel-width="100%" svg:height="0cm"><draw:image xlink:href="Pictures/e06de6ef5776043e56e856ebe5c29270.svg" xlink:type="simple" xlink:show="embed" xlink:actuate="onLoad"/></draw:frame> Composant en cours - Rôle admin dégradé pour instanciation vmoodle</text:p>
        </text:list-item>
      </text:list>
      <text:p text:style-name="Horizontal_20_Line"/>
      <text:p text:style-name="Text_20_body"><text:a xlink:type="simple" xlink:href="https://docs.activeprolearn.com/doku.php?id=start" text:style-name="Internet_20_link" text:visited-style-name="Visited_20_Internet_20_Link">Revenir au catalogue</text:a> - <text:a xlink:type="simple" xlink:href="https://docs.activeprolearn.com/doku.php?id=pluginsets" text:style-name="Internet_20_link" text:visited-style-name="Visited_20_Internet_20_Link">Index par sous-ensembles fonctionnels</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8::00:25</meta:creation-date>
    <dc:creator>Generated</dc:creator>
    <dc:date>2026-08-10T18::00:25</dc:date>
    <dc:language>en-US</dc:language>
    <meta:editing-cycles>1</meta:editing-cycles>
    <meta:editing-duration>PT0S</meta:editing-duration>
    <dc:title>plugins</dc:title>
  </office:meta>
</office:document-meta>
</file>