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a3e06b5a37d026f0481e0acc2dcf0c5.png"/>
  <manifest:file-entry manifest:media-type="image/png" manifest:full-path="Pictures/2399f7605653e6d66f3de8daf00f25b6.png"/>
  <manifest:file-entry manifest:media-type="image/png" manifest:full-path="Pictures/26307efc2ccb616e02d2a9c7816d3541.png"/>
  <manifest:file-entry manifest:media-type="image/png" manifest:full-path="Pictures/37dc867c757d7caf7fddb7263e84c28a.png"/>
  <manifest:file-entry manifest:media-type="image/png" manifest:full-path="Pictures/6caa4f2ebda3bde89ab46e6ec971e8a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dworshopuse"/><text:bookmark-start text:name="__RefHeading___guide_d_utilisation_1"/><text:bookmark-start text:name="guide_d_utilisation"/>Guide d'utilisation<text:bookmark-end text:name="__RefHeading___guide_d_utilisation_1"/><text:bookmark-end text:name="guide_d_utilisation"/></text:h>
      <text:h text:style-name="Heading_20_3" text:outline-level="3"><text:bookmark-start text:name="__RefHeading___parametrage_de_l_activite_2"/><text:bookmark-start text:name="parametrage_de_l_activite"/>Paramétrage de l'activité<text:bookmark-end text:name="__RefHeading___parametrage_de_l_activite_2"/><text:bookmark-end text:name="parametrage_de_l_activite"/></text:h>
      <text:p text:style-name="Text_20_body"><draw:frame draw:style-name="media" draw:name="0" text:anchor-type="as-char" draw:z-index="0" svg:width="13.229166666667cm" svg:height="8.2187188123753cm"><draw:image xlink:href="Pictures/fa3e06b5a37d026f0481e0acc2dcf0c5.png" xlink:type="simple" xlink:show="embed" xlink:actuate="onLoad"/></draw:frame></text:p>
      <text:h text:style-name="Heading_20_4" text:outline-level="4"><text:bookmark-start text:name="__RefHeading___generaux_3"/><text:bookmark-start text:name="generaux"/>Généraux<text:bookmark-end text:name="__RefHeading___generaux_3"/><text:bookmark-end text:name="generaux"/></text:h>
      <text:p text:style-name="Text_20_body">1.C'est le nom qui apparaitra dans le cours.</text:p>
      <text:p text:style-name="Text_20_body">2. Il s'agit de la description du cours. </text:p>
      <text:p text:style-name="Text_20_body">3. La description peut être affichée  dans le cours.</text:p>
      <text:h text:style-name="Heading_20_4" text:outline-level="4"><text:bookmark-start text:name="__RefHeading___reglages_d_evaluation_4"/><text:bookmark-start text:name="reglages_d_evaluation"/>Réglages d'évaluation<text:bookmark-end text:name="__RefHeading___reglages_d_evaluation_4"/><text:bookmark-end text:name="reglages_d_evaluation"/></text:h>
      <text:p text:style-name="Text_20_body">4. Selon l'objectif pédagogique, différents types d'évaluations peuvent être mis en place. L'évaluation cumulative correspond à des commentaires et des notes en fonction de critères définis. Un barème doit être mis en place. L'évaluation par “commentaires” correspond à des commentaires donnés par les enseignants. La stratégie d'évaluation “nombre d'erreurs” cumule un commentaire et une évaluation de type oui/non. </text:p>
      <text:p text:style-name="Text_20_body">5. Il s'agit du pourcentage de la note qui sera pris en compte pour le travail remis.</text:p>
      <text:p text:style-name="Text_20_body">6. Il s'agit du pourcentage de la note qui sera pris en compte pour l'évaluation d'autres travaux effectués par des pairs. </text:p>
      <text:p text:style-name="Text_20_body">7. Ce réglage permet de fixer le nombre de décimales pour chaque note. </text:p>
      <text:p text:style-name="Text_20_body"><draw:frame draw:style-name="media" draw:name="1" text:anchor-type="as-char" draw:z-index="1" svg:width="13.229166666667cm" svg:height="11.010983131923cm"><draw:image xlink:href="Pictures/2399f7605653e6d66f3de8daf00f25b6.png" xlink:type="simple" xlink:show="embed" xlink:actuate="onLoad"/></draw:frame></text:p>
      <text:h text:style-name="Heading_20_4" text:outline-level="4"><text:bookmark-start text:name="__RefHeading___reglage_de_remise_des_travaux_5"/><text:bookmark-start text:name="reglage_de_remise_des_travaux"/>Réglage de remise des travaux<text:bookmark-end text:name="__RefHeading___reglage_de_remise_des_travaux_5"/><text:bookmark-end text:name="reglage_de_remise_des_travaux"/></text:h>
      <text:p text:style-name="Text_20_body">8. Cet espace est dédié aux instructions du <text:span text:style-name="underline"><text:span text:style-name="Strong_20_Emphasis">travail à effectuer</text:span></text:span> par les apprenants. </text:p>
      <text:p text:style-name="Text_20_body">9. Il s'agit du nombre de médias que l'apprenant peut déposer sur la plateforme. </text:p>
      <text:p text:style-name="Text_20_body">10. Il est possible de définir la taille limite de dépôt de fichiers dans l'atelier. </text:p>
      <text:p text:style-name="Text_20_body">11. Si vous cochez cette case, les apprenants pourront remettre les travaux après la date limite d'accès(cf. paramètre 21.).</text:p>
      <text:h text:style-name="Heading_20_4" text:outline-level="4"><text:bookmark-start text:name="__RefHeading___reglages_d_evaluation_6"/><text:bookmark-start text:name="reglages_d_evaluation1"/>Réglages d'évaluation<text:bookmark-end text:name="__RefHeading___reglages_d_evaluation_6"/><text:bookmark-end text:name="reglages_d_evaluation1"/></text:h>
      <text:p text:style-name="Text_20_body">12.Cet espace est dédié aux instructions du travail que les apprenants doivent <text:span text:style-name="Strong_20_Emphasis"><text:span text:style-name="underline">noter.</text:span></text:span></text:p>
      <text:p text:style-name="Text_20_body">13. En cochant cette case, vous autorisez les apprenants à noter leur propre travail.</text:p>
      <text:p text:style-name="Text_20_body"><draw:frame draw:style-name="media" draw:name="2" text:anchor-type="as-char" draw:z-index="2" svg:width="13.229166666667cm" svg:height="7.9096071787149cm"><draw:image xlink:href="Pictures/26307efc2ccb616e02d2a9c7816d3541.png" xlink:type="simple" xlink:show="embed" xlink:actuate="onLoad"/></draw:frame></text:p>
      <text:p text:style-name="Text_20_body">=== Feedback</text:p>
      <text:p text:style-name="Text_20_body">14. Le feedback général permet à l'enseignant de générer des feedbacks. Il peut être désactivé, activé et optionnel ou activé et requis.</text:p>
      <text:p text:style-name="Text_20_body">15. C'est le nombre de fichiers qui peuvent être déposés sur la plateforme.</text:p>
      <text:p text:style-name="Text_20_body">16. Il s'agit de la taille maximale de l'ensemble des fichiers déposés. </text:p>
      <text:p text:style-name="Text_20_body">17. Le texte conclusion est affiché à l'étudiant à la fin de l'activité. </text:p>
      <text:h text:style-name="Heading_20_4" text:outline-level="4"><text:bookmark-start text:name="__RefHeading___travaux_exemplaires_7"/><text:bookmark-start text:name="travaux_exemplaires"/>Travaux exemplaires<text:bookmark-end text:name="__RefHeading___travaux_exemplaires_7"/><text:bookmark-end text:name="travaux_exemplaires"/></text:h>
      <text:p text:style-name="Text_20_body">18. SI vous utilisez des travaux exemplaires, vous fournissez aux étudiants pour s'entrainer à évaluer les travaux de leur pair. Si vous cochez cette case, vous activez cette option et vous devez sélectionner le mode d'évaluation des travaux exemplaire (cf. Paramètre 19.)</text:p>
      <text:p text:style-name="Text_20_body">19. Soit les travaux ne sont pas évalués et donc facultatifs, soit ils doivent être remis avant de passer l'évaluation et doivent être évalués, soit ces travaux exemplaires sont disponible après la phase de remise du devoir et doivent être évalués avant ceux des pairs.</text:p>
      <text:p text:style-name="Text_20_body"><draw:frame draw:style-name="media" draw:name="3" text:anchor-type="as-char" draw:z-index="3" svg:width="13.229166666667cm" svg:height="11.729996171516cm"><draw:image xlink:href="Pictures/37dc867c757d7caf7fddb7263e84c28a.png" xlink:type="simple" xlink:show="embed" xlink:actuate="onLoad"/></draw:frame></text:p>
      <text:h text:style-name="Heading_20_4" text:outline-level="4"><text:bookmark-start text:name="__RefHeading___disponibilite_8"/><text:bookmark-start text:name="disponibilite"/>Disponibilité<text:bookmark-end text:name="__RefHeading___disponibilite_8"/><text:bookmark-end text:name="disponibilite"/></text:h>
      <text:p text:style-name="Text_20_body">20. Il est possible de choisir la date de début de remise des travaux.</text:p>
      <text:p text:style-name="Text_20_body">21. La date de fin de remise des travaux est la date butoir à laquelle les apprenants remettent les travaux, sauf dans le cas où vous autorisez la remise des travaux après le délai.</text:p>
      <text:p text:style-name="Text_20_body">22. Il s'agit de la date à partir de laquelle les apprenants pourront évaluer les travaux de leurs pairs. </text:p>
      <text:p text:style-name="Text_20_body">23. La date que vous paramétrez concerne la date jusqu'à laquelle les apprenants peuvent évaluer les travaux de leurs pairs. </text:p>
      <text:h text:style-name="Heading_20_4" text:outline-level="4"><text:bookmark-start text:name="__RefHeading___reglages_courants_9"/><text:bookmark-start text:name="reglages_courants"/>Réglages courants<text:bookmark-end text:name="__RefHeading___reglages_courants_9"/><text:bookmark-end text:name="reglages_courants"/></text:h>
      <text:p text:style-name="Text_20_body">24. Cette option vous permet d'afficher ou cacher l'activité, autrement dit la rendre visible ou cachée aux apprenants. </text:p>
      <text:p text:style-name="Text_20_body">25. C'est l'identifiant de l'activité. </text:p>
      <text:p text:style-name="Text_20_body">26. Cette option est paramétrable dans le cas où le cours contient plusieurs groupes. Si vous sélectionnez “groupes séparés”, chaque groupe pourra voir uniquement l'activité de son propre groupe. Si vous sélectionnez “groupes visibles, chaque groupe travaille uniquement dans son propre groupe, mais les autres groupes sont visibles.</text:p>
      <text:p text:style-name="Text_20_body">27. Si vous sélectionnez un groupement, tous les utilisateurs du groupement (donc de tous les groupes contenus dans le groupement) pourront participer au devoir. </text:p>
      <text:h text:style-name="Heading_20_3" text:outline-level="3"><text:bookmark-start text:name="__RefHeading___mise_en_place_de_l_activite_10"/><text:bookmark-start text:name="mise_en_place_de_l_activite"/>Mise en place de l'activité<text:bookmark-end text:name="__RefHeading___mise_en_place_de_l_activite_10"/><text:bookmark-end text:name="mise_en_place_de_l_activite"/></text:h>
      <text:p text:style-name="Text_20_body"><draw:frame draw:style-name="media" draw:name="4" text:anchor-type="as-char" draw:z-index="4" svg:width="13.229166666667cm" svg:height="9.8433377308707cm"><draw:image xlink:href="Pictures/6caa4f2ebda3bde89ab46e6ec971e8a0.png" xlink:type="simple" xlink:show="embed" xlink:actuate="onLoad"/></draw:frame></text:p>
      <text:p text:style-name="Text_20_body"><text:span text:style-name="Strong_20_Emphasis">1. La phase de mise en place </text:span></text:p>
      <text:p text:style-name="Text_20_body">La phase de mise en place est une étape importante dans le déroulé de l'atelier. C'est la phase dans laquelle vous saisirez les consignes de l'atelier (quel est l'objectif de l'atelier?), les instructions pour la remise des travaux par les participants (qui doit le remettre, si c'est un travail en équipe? quand? quel est le dernier délai pour la remise des travaux?…etc) ainsi que la mise en place du formulaire d'évaluation (sur quels critères s'effectuera la notation?).</text:p>
      <text:p text:style-name="Text_20_body"><text:span text:style-name="Strong_20_Emphasis">2. La phase de remise</text:span></text:p>
      <text:p text:style-name="Text_20_body">Dans cette phase, les participants devront remettre leurs travaux. 
L'enseignant sera en mesure d'attribuer (automatiquement ou manuellement) les travaux qui ont été remis en ligne par les étudiants. Il est donc nécessaire de déterminer si les étudiants remettent leur travail seuls ou en groupes. En effet, le module <text:a xlink:type="simple" xlink:href="https://docs.activeprolearn.com/doku.php?id=blockteams" text:style-name="Internet_20_link" text:visited-style-name="Visited_20_Internet_20_Link">Teams</text:a> permet de former des groupes d'étudiants dans lesquels il y aura un “leader” et un ou plusieurs coéquipiers. Le “leader” sera chargé de remettre le travail des étudiants qui constituent son groupe.  
Dans cette étape, il est nécessaire également de définir combien d'étudiants vont évaluer un travail et combien d'étudiants évalueront un travail. Par exemple, un groupe d'étudiant évaluent trois travaux et sont évalués par trois groupes. </text:p>
      <text:p text:style-name="Text_20_body"><text:span text:style-name="Strong_20_Emphasis">3. La phase d'évaluation</text:span></text:p>
      <text:p text:style-name="Text_20_body">Dans cette phase, les étudiants sont en mesure d’évaluer les travaux de leurs pairs. Une fois qu’ils ont évalué ces travaux, ils peuvent, s’ils le souhaitent, reévaluer chaque travaux s’ils considèrent que la note qu’ils ont attribué initialement n’est pas juste. Et ceci jusqu’à la date à laquelle l’atelier passera à la phase suivante (phase de notation des évaluations).  </text:p>
      <text:p text:style-name="Text_20_body"><text:span text:style-name="Strong_20_Emphasis">4. La phase de notation des évaluations</text:span></text:p>
      <text:p text:style-name="Text_20_body">Lors de la phase de notation des évaluations, les étudiants n’ont plus accès à leurs travaux et à l’évaluation ou aux évaluations qu’ils ont effectuée(s). 
L’enseignant peut modifier la note qui a été assignée par les étudiants à leurs pairs ou la note qu’ont reçu les étudiants. </text:p>
      <text:p text:style-name="Text_20_body"><text:span text:style-name="Strong_20_Emphasis">5. Fermé</text:span></text:p>
      <text:p text:style-name="Text_20_body">Lorsque l'enseignant sélectionne cette phase, l'étudiant n'a plus accès à l'atelier. </text:p>
      <text:h text:style-name="Heading_20_3" text:outline-level="3"><text:bookmark-start text:name="__RefHeading___cas_d_usages_11"/><text:bookmark-start text:name="cas_d_usages"/>Cas d'usages<text:bookmark-end text:name="__RefHeading___cas_d_usages_11"/><text:bookmark-end text:name="cas_d_usages"/></text:h>
      <text:p text:style-name="Text_20_body"><text:span text:style-name="Strong_20_Emphasis">Exemple 1 :</text:span></text:p>
      <text:p text:style-name="Text_20_body">Dans le cadre d'un cours sur le développement durable, je souhaite mettre en place une évaluation entre pairs dans laquelle chaque étudiant devra remettre une dissertation sur le développement durable.
Chaque étudiant sera évalué par 2 étudiants et devra, à son tour, évaluer 2 étudiants sur le travail fourni. 
Les critères d'évaluation seront défini au préalable par l'enseignant.</text:p>
      <text:p text:style-name="Text_20_body"><text:a xlink:type="simple" xlink:href="https://docs.activeprolearn.com/doku.php?id=modworkshop" text:style-name="Internet_20_link" text:visited-style-name="Visited_20_Internet_20_Link">Retour à l'index du modu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07::34:33</meta:creation-date>
    <dc:creator>Generated</dc:creator>
    <dc:date>2026-08-11T07::34:33</dc:date>
    <dc:language>en-US</dc:language>
    <meta:editing-cycles>1</meta:editing-cycles>
    <meta:editing-duration>PT0S</meta:editing-duration>
    <dc:title>modworshopuse</dc:title>
  </office:meta>
</office:document-meta>
</file>