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3a0459e18004660880baf430ed3ff725.png"/>
  <manifest:file-entry manifest:media-type="image/png" manifest:full-path="Pictures/05b600bb2c32c518aebd38fd00c149e1.png"/>
  <manifest:file-entry manifest:media-type="image/png" manifest:full-path="Pictures/786b912c31afb869d87d7b9e8b14e3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techprojectfonctionnalities"/><text:bookmark-start text:name="__RefHeading___mise_en_place_d_un_projet_technique_exemple_applique_1"/><text:bookmark-start text:name="mise_en_place_d_un_projet_technique_exemple_applique"/>Mise en place d'un Projet Technique, exemple appliqué<text:bookmark-end text:name="__RefHeading___mise_en_place_d_un_projet_technique_exemple_applique_1"/><text:bookmark-end text:name="mise_en_place_d_un_projet_technique_exemple_applique"/></text:h>
      <text:h text:style-name="Heading_20_3" text:outline-level="3"><text:bookmark-start text:name="__RefHeading___demarrer_2"/><text:bookmark-start text:name="demarrer"/>Démarrer<text:bookmark-end text:name="__RefHeading___demarrer_2"/><text:bookmark-end text:name="demarrer"/></text:h>
      <text:p text:style-name="Text_20_body">Ajouter une activité projet technique sur votre cours tel qu'illustré ci-dessous, puis suivez le lien vers le projet, pour régler les éléments généraux (voir guide d'installation/paramètres).</text:p>
      <text:p text:style-name="Text_20_body"><draw:frame draw:style-name="mediacenter" draw:name="1" text:anchor-type="paragraph" draw:z-index="1" svg:width="7.0908333333333cm" style:rel-width="100%" svg:height="2.54cm" style:rel-height="scale"><draw:image xlink:href="Pictures/3a0459e18004660880baf430ed3ff725.png" xlink:type="simple" xlink:show="embed" xlink:actuate="onLoad"/></draw:frame></text:p>
      <text:h text:style-name="Heading_20_3" text:outline-level="3"><text:bookmark-start text:name="__RefHeading___entites_3"/><text:bookmark-start text:name="entites"/>ENTITÉS<text:bookmark-end text:name="__RefHeading___entites_3"/><text:bookmark-end text:name="entites"/></text:h>
      <text:p text:style-name="Text_20_body">Ici, on choisit tous les éléments à prendre en compte, dans notre exemple en cochant les 4 cases sur les objets à activer :Attendus, Spécifications, Livrables, Recette.</text:p>
      <text:p text:style-name="Text_20_body"><draw:frame draw:style-name="mediacenter" draw:name="2" text:anchor-type="paragraph" draw:z-index="2" svg:width="13.229166666667cm" svg:height="5.7518115942029cm"><draw:image xlink:href="Pictures/05b600bb2c32c518aebd38fd00c149e1.png" xlink:type="simple" xlink:show="embed" xlink:actuate="onLoad"/></draw:frame></text:p>
      <text:h text:style-name="Heading_20_3" text:outline-level="3"><text:bookmark-start text:name="__RefHeading___evaluations_4"/><text:bookmark-start text:name="evaluations"/>ÉVALUATIONS<text:bookmark-end text:name="__RefHeading___evaluations_4"/><text:bookmark-end text:name="evaluations"/></text:h>
      <text:p text:style-name="Text_20_body">Nous autorisons  <text:span text:style-name="Strong_20_Emphasis">les invités à voir</text:span> en cochant la case : Les invités peuvent naviguer dans les projets et voir le résultat du travail. Ce qui est souhaitable pour permettre au client de voir le projet évoluer.</text:p>
      <text:p text:style-name="Text_20_body"><draw:frame draw:style-name="mediacenter" draw:name="3" text:anchor-type="paragraph" draw:z-index="3" svg:width="13.229166666667cm" svg:height="7.725429389313cm"><draw:image xlink:href="Pictures/786b912c31afb869d87d7b9e8b14e3f4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docs.activeprolearn.com/doku.php?id=modtechproject_exemple_requirements" text:style-name="Internet_20_link" text:visited-style-name="Visited_20_Internet_20_Link">Les attendus et les spécifications</text:a></text:p>
        </text:list-item>
        <text:list-item>
          <text:p text:style-name="List_20_1_Content"> <text:a xlink:type="simple" xlink:href="https://docs.activeprolearn.com/doku.php?id=modtechproject_exemple_tasks" text:style-name="Internet_20_link" text:visited-style-name="Visited_20_Internet_20_Link">Les tâches</text:a></text:p>
        </text:list-item>
        <text:list-item>
          <text:p text:style-name="List_20_1_Content"> <text:a xlink:type="simple" xlink:href="https://docs.activeprolearn.com/doku.php?id=modtechproject_exemple_milestones" text:style-name="Internet_20_link" text:visited-style-name="Visited_20_Internet_20_Link">Les étapes ou jalons</text:a></text:p>
        </text:list-item>
        <text:list-item>
          <text:p text:style-name="List_20_1_Content"> <text:a xlink:type="simple" xlink:href="https://docs.activeprolearn.com/doku.php?id=modtechproject_exemple_deliveries" text:style-name="Internet_20_link" text:visited-style-name="Visited_20_Internet_20_Link">Les livrables</text:a></text:p>
        </text:list-item>
        <text:list-item>
          <text:p text:style-name="List_20_1_Content_Last"> <text:a xlink:type="simple" xlink:href="https://docs.activeprolearn.com/doku.php?id=modtechproject_exemple_csv" text:style-name="Internet_20_link" text:visited-style-name="Visited_20_Internet_20_Link">Comment faire un Import CSV</text:a></text:p>
        </text:list-item>
      </text:list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2006) développements</text:p>
        </text:list-item>
        <text:list-item>
          <text:p text:style-name="List_20_1_Content_Last"> Florence Labord (2017) Documentation</text:p>
        </text:list-item>
      </text:list>
      <text:p text:style-name="Text_20_body"><text:a xlink:type="simple" xlink:href="https://docs.activeprolearn.com/doku.php?id=mod:techproject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59:58</meta:creation-date>
    <dc:creator>Generated</dc:creator>
    <dc:date>2026-08-25T13::59:58</dc:date>
    <dc:language>en-US</dc:language>
    <meta:editing-cycles>1</meta:editing-cycles>
    <meta:editing-duration>PT0S</meta:editing-duration>
    <dc:title>modtechprojectfonctionnalities</dc:title>
  </office:meta>
</office:document-meta>
</file>