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08c6d92f76741c5f18891a862fe629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techproject_exemple_tasks"/><text:bookmark-start text:name="__RefHeading___mise_en_place_d_un_projet_technique_exemple_appliqueles_taches_1"/><text:bookmark-start text:name="mise_en_place_d_un_projet_technique_exemple_appliqueles_taches"/>Mise en place d'un Projet Technique, exemple appliqué : Les tâches<text:bookmark-end text:name="__RefHeading___mise_en_place_d_un_projet_technique_exemple_appliqueles_taches_1"/><text:bookmark-end text:name="mise_en_place_d_un_projet_technique_exemple_appliqueles_taches"/></text:h>
      <text:h text:style-name="Heading_20_3" text:outline-level="3"><text:bookmark-start text:name="__RefHeading___les_taches_2"/><text:bookmark-start text:name="les_taches"/>Les tâches<text:bookmark-end text:name="__RefHeading___les_taches_2"/><text:bookmark-end text:name="les_taches"/></text:h>
      <text:list text:style-name="List_20_1" text:continue-numbering="false">
        <text:list-item>
          <text:p text:style-name="LastListParagraph_List_20_1_Content_First"> Les tâches (tasks en anglais ) sont les actions concrètes “atomiques” à effectuer pour répondre aux spécifications et aboutir aux livrables.</text:p>
        </text:list-item>
      </text:list>
      <text:p text:style-name="Text_20_body">Vous pouvez y ajouter un descriptif complet. De plus, chaque tâche doit comporter une échéance ad minima. </text:p>
      <text:p text:style-name="Text_20_body">Certaines tâches peuvent avoir des tâches ascendante ou maîtres : qui doivent impérativement être effectuées en amont, ou au contraire des tâches descendantes ou esclaves qui doivent être effectuées en aval.
Dans les deux cas,  existe une notion de <text:span text:style-name="Strong_20_Emphasis">dépendance</text:span> entre les tâches reliées.</text:p>
      <text:p text:style-name="Text_20_body">Les taches sont par ailleurs souvent reliées à des livrables, car elles constituent un élément de réalisation pour y parvenir.</text:p>
      <text:p text:style-name="Text_20_body">Vous pouvez aussi préciser  pour les tâches : importance, faisabilité, complexité, niveau d'exigence, priorité
,type de travail. </text:p>
      <text:p text:style-name="Text_20_body">les tâches sont préfixées de la lettre  <text:span text:style-name="Strong_20_Emphasis">T</text:span></text:p>
      <text:p text:style-name="Text_20_body"><text:span text:style-name="Emphasis">Exemple de fiche de tâche :</text:span></text:p>
      <text:p text:style-name="Text_20_body"><draw:frame draw:style-name="mediacenter" draw:name="1" text:anchor-type="paragraph" draw:z-index="1" svg:width="28.998333333333cm" style:rel-width="100%" svg:height="13.864166666667cm" style:rel-height="scale"><draw:image xlink:href="Pictures/08c6d92f76741c5f18891a862fe6298a.png" xlink:type="simple" xlink:show="embed" xlink:actuate="onLoad"/></draw:frame></text:p>
      <text:p text:style-name="Horizontal_20_Line"/>
      <text:p text:style-name="Text_20_body">
<text:a xlink:type="simple" xlink:href="https://docs.activeprolearn.com/doku.php?id=modtechprojectfonctionnalities" text:style-name="Internet_20_link" text:visited-style-name="Visited_20_Internet_20_Link">Retour Sommaire Use Case</text:a>  - <text:a xlink:type="simple" xlink:href="https://docs.activeprolearn.com/doku.php?id=mod:techproject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4::11:23</meta:creation-date>
    <dc:creator>Generated</dc:creator>
    <dc:date>2026-09-02T04::11:23</dc:date>
    <dc:language>en-US</dc:language>
    <meta:editing-cycles>1</meta:editing-cycles>
    <meta:editing-duration>PT0S</meta:editing-duration>
    <dc:title>modtechproject_exemple_tasks</dc:title>
  </office:meta>
</office:document-meta>
</file>