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3774ea2e7108336b88f37860a4878fa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techproject_exemple_milestones"/><text:bookmark-start text:name="__RefHeading___mise_en_place_d_un_projet_technique_exemple_appliqueles_etapes_ou_jalon_1"/><text:bookmark-start text:name="mise_en_place_d_un_projet_technique_exemple_appliqueles_etapes_ou_jalon"/>Mise en place d'un Projet Technique, exemple appliqué : Les étapes ou jalon<text:bookmark-end text:name="__RefHeading___mise_en_place_d_un_projet_technique_exemple_appliqueles_etapes_ou_jalon_1"/><text:bookmark-end text:name="mise_en_place_d_un_projet_technique_exemple_appliqueles_etapes_ou_jalon"/></text:h>
      <text:h text:style-name="Heading_20_3" text:outline-level="3"><text:bookmark-start text:name="__RefHeading___les_etapes_ou_jalons_2"/><text:bookmark-start text:name="les_etapes_ou_jalons"/>Les étapes ou jalons<text:bookmark-end text:name="__RefHeading___les_etapes_ou_jalons_2"/><text:bookmark-end text:name="les_etapes_ou_jalons"/></text:h>
      <text:p text:style-name="Text_20_body">Les jalons d’un projet (milestones) se définissent comme des événements clé d’un projet, montrant une certaine progression du projet par exemple. </text:p>
      <text:list text:style-name="List_20_1" text:continue-numbering="false">
        <text:list-item>
          <text:p text:style-name="List_20_1_Content_First"> Des dates importantes de réalisation d’une partie du  projet</text:p>
        </text:list-item>
        <text:list-item>
          <text:p text:style-name="List_20_1_Content"> Une réunion de pilotage ou de cadrage</text:p>
        </text:list-item>
        <text:list-item>
          <text:p text:style-name="List_20_1_Content_Last"> Une réalisation concrète, et ce peut donc être la production de livrables, et donner lieu à recette</text:p>
        </text:list-item>
      </text:list>
      <text:p text:style-name="Text_20_body">les étapes sont préfixées de la lettre <text:span text:style-name="Strong_20_Emphasis">M</text:span>.</text:p>
      <text:p text:style-name="Text_20_body"><text:span text:style-name="Emphasis">Exemple illustré :</text:span></text:p>
      <text:p text:style-name="Text_20_body"><draw:frame draw:style-name="mediacenter" draw:name="1" text:anchor-type="paragraph" draw:z-index="1" svg:width="28.839583333333cm" style:rel-width="100%" svg:height="3.8364583333333cm" style:rel-height="scale"><draw:image xlink:href="Pictures/3774ea2e7108336b88f37860a4878fa3.png" xlink:type="simple" xlink:show="embed" xlink:actuate="onLoad"/></draw:frame></text:p>
      <text:p text:style-name="Horizontal_20_Line"/>
      <text:p text:style-name="Text_20_body">
<text:a xlink:type="simple" xlink:href="https://docs.activeprolearn.com/doku.php?id=modtechprojectfonctionnalities" text:style-name="Internet_20_link" text:visited-style-name="Visited_20_Internet_20_Link">Retour Sommaire Use Case</text:a>  - <text:a xlink:type="simple" xlink:href="https://docs.activeprolearn.com/doku.php?id=mod:techproject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0::21:27</meta:creation-date>
    <dc:creator>Generated</dc:creator>
    <dc:date>2026-09-03T10::21:27</dc:date>
    <dc:language>en-US</dc:language>
    <meta:editing-cycles>1</meta:editing-cycles>
    <meta:editing-duration>PT0S</meta:editing-duration>
    <dc:title>modtechproject_exemple_milestones</dc:title>
  </office:meta>
</office:document-meta>
</file>