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fa9dc44b204997bb52a6597496dc78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techproject_exemple_deliveries"/><text:bookmark-start text:name="__RefHeading___mise_en_place_d_un_projet_technique_exemple_appliqueles_livrables_1"/><text:bookmark-start text:name="mise_en_place_d_un_projet_technique_exemple_appliqueles_livrables"/>Mise en place d'un Projet Technique, exemple appliqué : Les livrables<text:bookmark-end text:name="__RefHeading___mise_en_place_d_un_projet_technique_exemple_appliqueles_livrables_1"/><text:bookmark-end text:name="mise_en_place_d_un_projet_technique_exemple_appliqueles_livrables"/></text:h>
      <text:h text:style-name="Heading_20_3" text:outline-level="3"><text:bookmark-start text:name="__RefHeading___les_livrables_2"/><text:bookmark-start text:name="les_livrables"/>Les livrables<text:bookmark-end text:name="__RefHeading___les_livrables_2"/><text:bookmark-end text:name="les_livrables"/></text:h>
      <text:p text:style-name="Text_20_body">Nous saisissons ou importons un fichier de livrables.</text:p>
      <text:p text:style-name="Text_20_body"><text:span text:style-name="Strong_20_Emphasis">Un livrable (delivery en anglais) est ce que vous devez livrer</text:span> : Tout résultat ou document, mesurable, tangible ou vérifiable, qui résulte de l’achèvement d’une partie de projet ou du projet.
Ce peut être un composant informatique, un développement, une fabrication concrète, une documentation, etc.</text:p>
      <text:p text:style-name="Text_20_body">Les livrables dans le composant techproject peuvent s'afficher repliés ou dépliés avec leur descriptif.
Ils sont préfixés <text:span text:style-name="Strong_20_Emphasis">D</text:span>.</text:p>
      <text:h text:style-name="Heading_20_3" text:outline-level="3"><text:bookmark-start text:name="__RefHeading___les_etats_d_un_livrable_3"/><text:bookmark-start text:name="les_etats_d_un_livrable"/>Les états d'un livrable<text:bookmark-end text:name="__RefHeading___les_etats_d_un_livrable_3"/><text:bookmark-end text:name="les_etats_d_un_livrable"/></text:h>
      <text:p text:style-name="Text_20_body">Vous allez changer l' <text:span text:style-name="Strong_20_Emphasis">état</text:span> des livrables au fur et à mesure de l'avancée du  projet; Au départ du projet les livrables sont en état CREATED</text:p>
      <text:list text:style-name="List_20_1" text:continue-numbering="false">
        <text:list-item>
          <text:p text:style-name="List_20_1_Content_First">     CREATED: le livrable est créé en tant “qu'objet” mais vide ou en cours de complétude</text:p>
        </text:list-item>
        <text:list-item>
          <text:p text:style-name="List_20_1_Content">     BETA : Le livrable est en version béta, pas prêt pour la production mais ouvert aux tests</text:p>
        </text:list-item>
        <text:list-item>
          <text:p text:style-name="List_20_1_Content">     FIX : Le livrable est en statut maintenance après corrections. Il n'est pas opérationnel</text:p>
        </text:list-item>
        <text:list-item>
          <text:p text:style-name="List_20_1_Content">     OBSOLETE :Le livrable est gardé pour archive car son contenu , tout ou partie , est obsolète</text:p>
        </text:list-item>
        <text:list-item>
          <text:p text:style-name="List_20_1_Content">     TEST :  Le livrable est en phase de tests </text:p>
        </text:list-item>
        <text:list-item>
          <text:p text:style-name="List_20_1_Content">     PACKAGING : Le livrable est en cours de complétude avec de la documentation, des exemples, démonstrateurs et tutos</text:p>
        </text:list-item>
        <text:list-item>
          <text:p text:style-name="List_20_1_Content">     REVIEW : Le livrable est en cours d'examens de validation</text:p>
        </text:list-item>
        <text:list-item>
          <text:p text:style-name="List_20_1_Content_Last">     REVIEW : Le livrable est stable et en cours de délivrance finale</text:p>
        </text:list-item>
      </text:list>
      <text:p text:style-name="Text_20_body"><draw:frame draw:style-name="mediacenter" draw:name="1" text:anchor-type="paragraph" draw:z-index="1" svg:width="15.875cm" svg:height="7.8052083333333cm"><draw:image xlink:href="Pictures/fa9dc44b204997bb52a6597496dc78e8.png" xlink:type="simple" xlink:show="embed" xlink:actuate="onLoad"/></draw:frame></text:p>
      <text:p text:style-name="Horizontal_20_Line"/>
      <text:p text:style-name="Text_20_body">
<text:a xlink:type="simple" xlink:href="https://docs.activeprolearn.com/doku.php?id=modtechprojectfonctionnalities" text:style-name="Internet_20_link" text:visited-style-name="Visited_20_Internet_20_Link">Retour Sommaire Use Case</text:a>  - <text:a xlink:type="simple" xlink:href="https://docs.activeprolearn.com/doku.php?id=mod:techproject"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08::34:14</meta:creation-date>
    <dc:creator>Generated</dc:creator>
    <dc:date>2026-09-06T08::34:14</dc:date>
    <dc:language>en-US</dc:language>
    <meta:editing-cycles>1</meta:editing-cycles>
    <meta:editing-duration>PT0S</meta:editing-duration>
    <dc:title>modtechproject_exemple_deliveries</dc:title>
  </office:meta>
</office:document-meta>
</file>