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69cd68bc6f3044eb963bf820553bb4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schedulerusefonctionnalities4"/><text:bookmark-start text:name="__RefHeading___ajouter_modifier_ou_supprimer_des_creneaux_1"/><text:bookmark-start text:name="ajouter_modifier_ou_supprimer_des_creneaux"/>Ajouter, modifier ou supprimer des créneaux<text:bookmark-end text:name="__RefHeading___ajouter_modifier_ou_supprimer_des_creneaux_1"/><text:bookmark-end text:name="ajouter_modifier_ou_supprimer_des_creneaux"/></text:h>
      <text:p text:style-name="Text_20_body">Différentes icônes permettent d'effectuer des actions sur les différents créneaux : </text:p>
      <text:p text:style-name="Text_20_body"><draw:frame draw:style-name="media" draw:name="0" text:anchor-type="as-char" draw:z-index="0" svg:width="7.9375cm" style:rel-width="100%" svg:height="3.5277777777778cm" style:rel-height="scale"><draw:image xlink:href="Pictures/569cd68bc6f3044eb963bf820553bb4c.png" xlink:type="simple" xlink:show="embed" xlink:actuate="onLoad"/></draw:frame></text:p>
      <text:p text:style-name="Text_20_body">Respectivement de gauche à droite, les icônes signifient : supprimer, modifier, changer le créneau ou révoquer le rendez-vou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10::21:40</meta:creation-date>
    <dc:creator>Generated</dc:creator>
    <dc:date>2026-09-03T10::21:40</dc:date>
    <dc:language>en-US</dc:language>
    <meta:editing-cycles>1</meta:editing-cycles>
    <meta:editing-duration>PT0S</meta:editing-duration>
    <dc:title>modschedulerusefonctionnalities4</dc:title>
  </office:meta>
</office:document-meta>
</file>