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dafaafdf6ac52f8b692d2156a23b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scheduler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0" text:anchor-type="as-char" draw:z-index="0" svg:width="13.229166666667cm" svg:height="15.175602660017cm"><draw:image xlink:href="Pictures/a7dafaafdf6ac52f8b692d2156a23b1e.png" xlink:type="simple" xlink:show="embed" xlink:actuate="onLoad"/></draw:frame></text:p>
      <text:p text:style-name="Text_20_body">1. Nom du module</text:p>
      <text:p text:style-name="Text_20_body">2.Un texte d'introduction peut être ajouté.</text:p>
      <text:p text:style-name="Text_20_body">3.Il s'agit du nom du rôle de l'interlocuteur.</text:p>
      <text:p text:style-name="Text_20_body">4. Vous pouvez déterminer le nombre de rendez-vous que peut prendre chaque étudiant. </text:p>
      <text:p text:style-name="Text_20_body">5. Le délai d'annulation concerne le nombre de minutes, d'heures, de jours ou de semaines avant que l'étudiant puisse changer le créneau horaire. Si vous sélectionnez 4 heures, l'étudiant ne pourra pas changer son rendez-vous 4 heures avant l'heure du rendez-vous. Autrement dit, il peut le changer 5 heures avant l'heure du rendez-vous. </text:p>
      <text:p text:style-name="Text_20_body">6. Il s'agit ici de la durée des créneaux disponibles pour les étudiants. Par défaut, la durée est fixée à 15 minutes. Chaque rendez-vous s'étendra sur une durée de 15 minutes. </text:p>
      <text:p text:style-name="Text_20_body">7. Configurer le barème de la note</text:p>
      <text:p text:style-name="Text_20_body">8.La note pour l'évaluation peut être soit la note moyenne, soit la note la plus haute. </text:p>
      <text:p text:style-name="Text_20_body">9.Les notifications peuvent être affichées ou non en fonction de votre choix.</text:p>
      <text:h text:style-name="Heading_20_4" text:outline-level="4"><text:bookmark-start text:name="__RefHeading___reglages_courants_3"/><text:bookmark-start text:name="reglages_courants"/>Réglages courants<text:bookmark-end text:name="__RefHeading___reglages_courants_3"/><text:bookmark-end text:name="reglages_courants"/></text:h>
      <text:p text:style-name="Text_20_body">10. Cette option vous permet d'afficher ou cacher l'activité, autrement dit la rendre visible ou cachée aux apprenants.</text:p>
      <text:p text:style-name="Text_20_body">11. C'est l'identifiant de l'activité.</text:p>
      <text:p text:style-name="Text_20_body">12.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13. Le groupement que vous choisissez dans cette option sera celui affecté au module chat. Un groupement est constitué de plusieurs groupes. Vous pouvez ensuite définir le mode de groupe dans le paramètre 11. </text:p>
      <text:h text:style-name="Heading_20_4" text:outline-level="4"><text:bookmark-start text:name="__RefHeading___restreindre_la_disponibilite_4"/><text:bookmark-start text:name="restreindre_la_disponibilite"/>Restreindre la disponibilité<text:bookmark-end text:name="__RefHeading___restreindre_la_disponibilite_4"/><text:bookmark-end text:name="restreindre_la_disponibilite"/></text:h>
      <text:p text:style-name="Text_20_body">14. L'activité peut être accessible en fonction d'une date précise, d'une note obtenue (à une autre activité, par exemple), d'un profil d'utilisateur ou un jeu de restriction imbriquées.</text:p>
      <text:p text:style-name="Text_20_body"><text:span text:style-name="underline"><text:span text:style-name="Strong_20_Emphasis">En savoir plus sur le Module “Rendez-vous”</text:span></text:span></text:p>
      <text:list text:style-name="List_20_1" text:continue-numbering="false">
        <text:list-item>
          <text:p text:style-name="List_20_1_Content_First"> <text:a xlink:type="simple" xlink:href="https://docs.activeprolearn.com/doku.php?id=modschedulerusefonctionnalities1" text:style-name="Internet_20_link" text:visited-style-name="Visited_20_Internet_20_Link">Mise en place du module "Rendez-vous": Choix du créneau pour les étudiants</text:a></text:p>
        </text:list-item>
        <text:list-item>
          <text:p text:style-name="List_20_1_Content"> <text:a xlink:type="simple" xlink:href="https://docs.activeprolearn.com/doku.php?id=modschedulerusefonctionnalities4" text:style-name="Internet_20_link" text:visited-style-name="Visited_20_Internet_20_Link">Mise en place du module "Rendez-vous": Ajouter, modifier ou supprimer un créneau</text:a></text:p>
        </text:list-item>
        <text:list-item>
          <text:p text:style-name="List_20_1_Content"> <text:a xlink:type="simple" xlink:href="https://docs.activeprolearn.com/doku.php?id=modschedulerusefonctionnalities2" text:style-name="Internet_20_link" text:visited-style-name="Visited_20_Internet_20_Link">Mise en place du module "Rendez-vous": Planifier des créneaux par étudiant</text:a></text:p>
        </text:list-item>
        <text:list-item>
          <text:p text:style-name="List_20_1_Content_Last"> <text:a xlink:type="simple" xlink:href="https://docs.activeprolearn.com/doku.php?id=modschedulerusefonctionnalities3" text:style-name="Internet_20_link" text:visited-style-name="Visited_20_Internet_20_Link">Mise en place du module "Rendez-vous": Vue d'ensemble sur tous les créneaux (vue enseignant)</text:a></text:p>
        </text:list-item>
      </text:list>
      <text:p text:style-name="Text_20_body"><text:a xlink:type="simple" xlink:href="https://docs.activeprolearn.com/doku.php?id=modscheduler"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4::56:12</meta:creation-date>
    <dc:creator>Generated</dc:creator>
    <dc:date>2026-08-10T14::56:12</dc:date>
    <dc:language>en-US</dc:language>
    <meta:editing-cycles>1</meta:editing-cycles>
    <meta:editing-duration>PT0S</meta:editing-duration>
    <dc:title>modscheduleruse</dc:title>
  </office:meta>
</office:document-meta>
</file>