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d6a951e6face433f735d3fbd3c4d7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magtestuseresults"/><text:bookmark-start text:name="__RefHeading___magtest_1"/><text:bookmark-start text:name="magtest"/>Magtest<text:bookmark-end text:name="__RefHeading___magtest_1"/><text:bookmark-end text:name="magtest"/></text:h>
      <text:h text:style-name="Heading_20_3" text:outline-level="3"><text:bookmark-start text:name="__RefHeading___resultats_magtest_2"/><text:bookmark-start text:name="resultats_magtest"/>Résultats Magtest<text:bookmark-end text:name="__RefHeading___resultats_magtest_2"/><text:bookmark-end text:name="resultats_magtest"/></text:h>
      <text:list text:style-name="List_20_1" text:continue-numbering="false">
        <text:list-item>
          <text:p text:style-name="LastListParagraph_List_20_1_Content_First"> Affichage des résultats avec nombres d'usagers par catégorie.</text:p>
        </text:list-item>
      </text:list>
      <text:list text:style-name="List_20_1" text:continue-numbering="false">
        <text:list-item>
          <text:p text:style-name="LastListParagraph_List_20_1_Content_First"> Visualisation par groupe possible.</text:p>
        </text:list-item>
      </text:list>
      <text:p text:style-name="Text_20_body"><draw:frame draw:style-name="mediacenter" draw:name="1" text:anchor-type="paragraph" draw:z-index="1" svg:width="15.875cm" svg:height="8.6498397435897cm"><draw:image xlink:href="Pictures/4d6a951e6face433f735d3fbd3c4d75d.png" xlink:type="simple" xlink:show="embed" xlink:actuate="onLoad"/></draw:frame></text:p>
      <text:h text:style-name="Heading_20_3" text:outline-level="3"><text:bookmark-start text:name="__RefHeading___statistiques_magtest_3"/><text:bookmark-start text:name="statistiques_magtest"/>Statistiques Magtest<text:bookmark-end text:name="__RefHeading___statistiques_magtest_3"/><text:bookmark-end text:name="statistiques_magtest"/></text:h>
      <text:p text:style-name="Text_20_body">Illustration à ajouter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mod:magtest:userguide" text:style-name="Internet_20_link" text:visited-style-name="Visited_20_Internet_20_Link">Retour au guide d'utilisation</text:a> - <text:a xlink:type="simple" xlink:href="https://docs.activeprolearn.com/doku.php?id=modmagtest" text:style-name="Internet_20_link" text:visited-style-name="Visited_20_Internet_20_Link">Revenir à l'index du module Magtes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8:58</meta:creation-date>
    <dc:creator>Generated</dc:creator>
    <dc:date>2026-09-03T10::18:58</dc:date>
    <dc:language>en-US</dc:language>
    <meta:editing-cycles>1</meta:editing-cycles>
    <meta:editing-duration>PT0S</meta:editing-duration>
    <dc:title>modmagtestuseresults</dc:title>
  </office:meta>
</office:document-meta>
</file>