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b39ad96e59d9519f113f9da2765191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magtestusepreview"/><text:bookmark-start text:name="__RefHeading___mise_en_place_du_magtest_1"/><text:bookmark-start text:name="mise_en_place_du_magtest"/>Mise en place du Magtest<text:bookmark-end text:name="__RefHeading___mise_en_place_du_magtest_1"/><text:bookmark-end text:name="mise_en_place_du_magtest"/></text:h>
      <text:h text:style-name="Heading_20_3" text:outline-level="3"><text:bookmark-start text:name="__RefHeading___previsualiser_votre_test_2"/><text:bookmark-start text:name="previsualiser_votre_test"/>Prévisualiser votre test<text:bookmark-end text:name="__RefHeading___previsualiser_votre_test_2"/><text:bookmark-end text:name="previsualiser_votre_test"/></text:h>
      <text:p text:style-name="Text_20_body">Dans l'exemple ci-dessous, vous pouvez visualiser  :</text:p>
      <text:list text:style-name="List_20_1" text:continue-numbering="false">
        <text:list-item>
          <text:p text:style-name="List_20_1_Content_First"> la question</text:p>
        </text:list-item>
        <text:list-item>
          <text:p text:style-name="List_20_1_Content"> la proposition de réponse</text:p>
        </text:list-item>
        <text:list-item>
          <text:p text:style-name="List_20_1_Content_Last"> la couleur et la catégorie à laquelle sera affectée la réponse si elle est retenue par l'utilisateur lors de son choix.</text:p>
        </text:list-item>
      </text:list>
      <text:p text:style-name="Text_20_body"><draw:frame draw:style-name="mediacenter" draw:name="1" text:anchor-type="paragraph" draw:z-index="1" svg:width="15.875cm" svg:height="15.253558718861cm"><draw:image xlink:href="Pictures/b39ad96e59d9519f113f9da276519191.png" xlink:type="simple" xlink:show="embed" xlink:actuate="onLoad"/></draw:frame>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
<text:a xlink:type="simple" xlink:href="https://docs.activeprolearn.com/doku.php?id=mod:magtest:userguide" text:style-name="Internet_20_link" text:visited-style-name="Visited_20_Internet_20_Link">Retour au guide d'utilisation</text:a> - <text:a xlink:type="simple" xlink:href="https://docs.activeprolearn.com/doku.php?id=modmagtest" text:style-name="Internet_20_link" text:visited-style-name="Visited_20_Internet_20_Link">Revenir à l'index du module Magtes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5::07:45</meta:creation-date>
    <dc:creator>Generated</dc:creator>
    <dc:date>2026-08-12T15::07:45</dc:date>
    <dc:language>en-US</dc:language>
    <meta:editing-cycles>1</meta:editing-cycles>
    <meta:editing-duration>PT0S</meta:editing-duration>
    <dc:title>modmagtestusepreview</dc:title>
  </office:meta>
</office:document-meta>
</file>